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Normale_32_2_32_2" style:data-style-name="N19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4"/>
    <style:style style:name="ce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C0E6F5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Normale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C0E6F5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Normale_32_2_32_2" style:data-style-name="N4">
      <style:table-cell-properties fo:border-top="thin solid #000000" fo:border-bottom="none" fo:border-left="thin solid #000000" fo:border-right="thin solid #000000" style:vertical-align="middle" fo:wrap-option="wrap" fo:background-color="#C0E6F5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4">
      <style:table-cell-properties fo:border-top="none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Normale_32_2_32_2" style:data-style-name="N1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/>
    </style:style>
    <style:style style:name="ce17" style:family="table-cell" style:parent-style-name="Default" style:data-style-name="N0">
      <style:table-cell-properties fo:border="thin solid #000000" style:vertical-align="automatic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Normale_32_2_32_2" style:data-style-name="N0">
      <style:table-cell-properties fo:border-top="none" fo:border-bottom="thin solid #000000" fo:border-left="none" fo:border-right="none" style:vertical-align="middle" fo:background-color="#00B0F0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5.00944444444445cm" style:use-optimal-column-width="true"/>
    </style:style>
    <style:style style:name="co2" style:family="table-column">
      <style:table-column-properties fo:break-before="auto" style:column-width="5.59152777777778cm" style:use-optimal-column-width="true"/>
    </style:style>
    <style:style style:name="co3" style:family="table-column">
      <style:table-column-properties fo:break-before="auto" style:column-width="3.65125cm" style:use-optimal-column-width="true"/>
    </style:style>
    <style:style style:name="co4" style:family="table-column">
      <style:table-column-properties fo:break-before="auto" style:column-width="9.47208333333333cm"/>
    </style:style>
    <style:style style:name="co5" style:family="table-column">
      <style:table-column-properties fo:break-before="auto" style:column-width="4.16277777777778cm" style:use-optimal-column-width="true"/>
    </style:style>
    <style:style style:name="co6" style:family="table-column">
      <style:table-column-properties fo:break-before="auto" style:column-width="5.29166666666667cm"/>
    </style:style>
    <style:style style:name="co7" style:family="table-column">
      <style:table-column-properties fo:break-before="auto" style:column-width="4.49791666666667cm" style:use-optimal-column-width="true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0.6879166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25pt" style:use-optimal-row-height="true" fo:break-before="auto"/>
    </style:style>
    <style:style style:name="ro4" style:family="table-row">
      <style:table-row-properties style:row-height="37.5pt" style:use-optimal-row-height="true" fo:break-before="auto"/>
    </style:style>
    <style:style style:name="ro5" style:family="table-row">
      <style:table-row-properties style:row-height="26pt" style:use-optimal-row-height="true" fo:break-before="auto"/>
    </style:style>
    <style:style style:name="ro6" style:family="table-row">
      <style:table-row-properties style:row-height="38.5pt" style:use-optimal-row-height="true" fo:break-before="auto"/>
    </style:style>
    <style:style style:name="ta1" style:family="table" style:master-page-name="mp1">
      <style:table-properties table:display="true" table:tab-color="#00B0F0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I_TRIMESTRE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6"/>
        <table:table-column table:style-name="co5" table:default-cell-style-name="ce1"/>
        <table:table-column table:style-name="co6" table:default-cell-style-name="ce16"/>
        <table:table-column table:style-name="co7" table:default-cell-style-name="ce1"/>
        <table:table-column table:style-name="co8" table:number-columns-repeated="4" table:default-cell-style-name="ce1"/>
        <table:table-column table:style-name="co9" table:default-cell-style-name="ce1"/>
        <table:table-column table:style-name="co8" table:number-columns-repeated="16372" table:default-cell-style-name="ce1"/>
        <table:table-row table:style-name="ro1">
          <table:table-cell office:value-type="string" table:number-columns-spanned="7" table:number-rows-spanned="1" table:style-name="ce20">
            <text:p>DATI SUI PAGAMENTI - SECONDO TRIMESTRE 2026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6">
            <text:p>CATEGORIA DI SPESA</text:p>
          </table:table-cell>
          <table:table-cell office:value-type="string" table:style-name="ce6">
            <text:p>TIPOLOGIA DI SPESA</text:p>
          </table:table-cell>
          <table:table-cell office:value-type="string" table:style-name="ce9">
            <text:p>IMPORTO IN €</text:p>
          </table:table-cell>
          <table:table-cell office:value-type="string" table:style-name="ce6">
            <text:p>NOME BENEFICIARIO</text:p>
          </table:table-cell>
          <table:table-cell office:value-type="string" table:style-name="ce6">
            <text:p>CODICE FISCALE</text:p>
          </table:table-cell>
          <table:table-cell office:value-type="string" table:style-name="ce8">
            <text:p>FATTURE</text:p>
          </table:table-cell>
          <table:table-cell office:value-type="string" table:style-name="ce6">
            <text:p>DATA PAGAMENTO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922.07" table:style-name="ce11">
            <text:p>18.922,07</text:p>
          </table:table-cell>
          <table:table-cell office:value-type="string" table:style-name="ce14">
            <text:p>COMUNE DI RANCIO VALCUVIA</text:p>
          </table:table-cell>
          <table:table-cell office:value-type="string" table:style-name="ce7">
            <text:p>00561740127</text:p>
          </table:table-cell>
          <table:table-cell office:value-type="string" table:style-name="ce17">
            <text:p>2/1/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56.34" table:style-name="ce11">
            <text:p>11.556,34</text:p>
          </table:table-cell>
          <table:table-cell office:value-type="string" table:style-name="ce14">
            <text:p>COMUNE DI RANCIO VALCUVIA</text:p>
          </table:table-cell>
          <table:table-cell office:value-type="string" table:style-name="ce7">
            <text:p>00561740127</text:p>
          </table:table-cell>
          <table:table-cell office:value-type="string" table:style-name="ce17">
            <text:p>2/1/4-.2023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56.66" table:style-name="ce11">
            <text:p>1.356,66</text:p>
          </table:table-cell>
          <table:table-cell office:value-type="string" table:style-name="ce14">
            <text:p>COMUNE DI VENEGONO SUPERIORE</text:p>
          </table:table-cell>
          <table:table-cell office:value-type="string" table:style-name="ce7">
            <text:p>00223680125</text:p>
          </table:table-cell>
          <table:table-cell office:value-type="string" table:style-name="ce17">
            <text:p>2/1/1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76.35" table:style-name="ce11">
            <text:p>5.276,35</text:p>
          </table:table-cell>
          <table:table-cell office:value-type="string" table:style-name="ce14">
            <text:p>COMUNE DI LAVENO MOMBELLO</text:p>
          </table:table-cell>
          <table:table-cell office:value-type="string" table:style-name="ce7">
            <text:p>00213100126</text:p>
          </table:table-cell>
          <table:table-cell office:value-type="string" table:style-name="ce17">
            <text:p>321/b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411.22" table:style-name="ce11">
            <text:p>15.411,22</text:p>
          </table:table-cell>
          <table:table-cell office:value-type="string" table:style-name="ce14">
            <text:p>SARONNO SERVIZI SPA</text:p>
          </table:table-cell>
          <table:table-cell office:value-type="string" table:style-name="ce7">
            <text:p>02213180124</text:p>
          </table:table-cell>
          <table:table-cell office:value-type="string" table:style-name="ce17">
            <text:p>0/e</text:p>
          </table:table-cell>
          <table:table-cell office:value-type="date" office:date-value="2026-05-29T00:00:00" table:style-name="ce12">
            <text:p>29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411.22" table:style-name="ce11">
            <text:p>15.411,22</text:p>
          </table:table-cell>
          <table:table-cell office:value-type="string" table:style-name="ce14">
            <text:p>SARONNO SERVIZI SPA</text:p>
          </table:table-cell>
          <table:table-cell office:value-type="string" table:style-name="ce7">
            <text:p>02213180124</text:p>
          </table:table-cell>
          <table:table-cell office:value-type="string" table:style-name="ce17">
            <text:p>0/o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411.22" table:style-name="ce11">
            <text:p>15.411,22</text:p>
          </table:table-cell>
          <table:table-cell office:value-type="string" table:style-name="ce14">
            <text:p>SARONNO SERVIZI SPA</text:p>
          </table:table-cell>
          <table:table-cell office:value-type="string" table:style-name="ce7">
            <text:p>02213180124</text:p>
          </table:table-cell>
          <table:table-cell office:value-type="string" table:style-name="ce17">
            <text:p>0/g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7.68" table:style-name="ce11">
            <text:p>257,68</text:p>
          </table:table-cell>
          <table:table-cell office:value-type="string" table:style-name="ce14">
            <text:p>COMUNE DI RANCIO VALCUVIA</text:p>
          </table:table-cell>
          <table:table-cell office:value-type="string" table:style-name="ce7">
            <text:p>00561740127</text:p>
          </table:table-cell>
          <table:table-cell office:value-type="string" table:style-name="ce17">
            <text:p>1/1/4-2024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89.76" table:style-name="ce11">
            <text:p>3.389,76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80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185.4" table:style-name="ce11">
            <text:p>21.185,40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59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1.02" table:style-name="ce11">
            <text:p>1.521,02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61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.81" table:style-name="ce11">
            <text:p>38,81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17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.86" table:style-name="ce11">
            <text:p>80,86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19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5.82" table:style-name="ce11">
            <text:p>195,82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75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1.47" table:style-name="ce11">
            <text:p>101,47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62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3.94" table:style-name="ce11">
            <text:p>53,94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81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9.96" table:style-name="ce11">
            <text:p>1.269,96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77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77.99" table:style-name="ce11">
            <text:p>6.177,99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15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.49" table:style-name="ce11">
            <text:p>56,49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73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.28" table:style-name="ce11">
            <text:p>76,28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78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3.92" table:style-name="ce11">
            <text:p>173,92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82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.37" table:style-name="ce11">
            <text:p>89,37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76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4369.18" table:style-name="ce11">
            <text:p>64.369,18</text:p>
          </table:table-cell>
          <table:table-cell office:value-type="string" table:style-name="ce14">
            <text:p>COMUNE DI GORNATE OLONA</text:p>
          </table:table-cell>
          <table:table-cell office:value-type="string" table:style-name="ce7">
            <text:p>00519350128</text:p>
          </table:table-cell>
          <table:table-cell office:value-type="string" table:style-name="ce17">
            <text:p>2/2/1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20.87" table:style-name="ce11">
            <text:p>14.420,87</text:p>
          </table:table-cell>
          <table:table-cell office:value-type="string" table:style-name="ce14">
            <text:p>COMUNE DI GERMIGNAGA</text:p>
          </table:table-cell>
          <table:table-cell office:value-type="string" table:style-name="ce7">
            <text:p>00343860128</text:p>
          </table:table-cell>
          <table:table-cell office:value-type="string" table:style-name="ce17">
            <text:p>2024/7/2002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529.77" table:style-name="ce11">
            <text:p>44.529,77</text:p>
          </table:table-cell>
          <table:table-cell office:value-type="string" table:style-name="ce14">
            <text:p>COMUNE DI GOLASECCA</text:p>
          </table:table-cell>
          <table:table-cell office:value-type="string" table:style-name="ce7">
            <text:p>00564480127</text:p>
          </table:table-cell>
          <table:table-cell office:value-type="string" table:style-name="ce17">
            <text:p>2024/6/2001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19.09" table:style-name="ce11">
            <text:p>5.019,09</text:p>
          </table:table-cell>
          <table:table-cell office:value-type="string" table:style-name="ce14">
            <text:p>COMUNE DI CARNAGO</text:p>
          </table:table-cell>
          <table:table-cell office:value-type="string" table:style-name="ce7">
            <text:p>00308180124</text:p>
          </table:table-cell>
          <table:table-cell office:value-type="string" table:style-name="ce17">
            <text:p>2024/6/2001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746.26" table:style-name="ce11">
            <text:p>21.746,26</text:p>
          </table:table-cell>
          <table:table-cell office:value-type="string" table:style-name="ce14">
            <text:p>COMUNE DI LAVENO MOMBELLO</text:p>
          </table:table-cell>
          <table:table-cell office:value-type="string" table:style-name="ce7">
            <text:p>00213100126</text:p>
          </table:table-cell>
          <table:table-cell office:value-type="string" table:style-name="ce17">
            <text:p>2/A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91.539999999994" table:style-name="ce11">
            <text:p>76.191,54</text:p>
          </table:table-cell>
          <table:table-cell office:value-type="string" table:style-name="ce14">
            <text:p>COMUNE DI LAVENO MOMBELLO</text:p>
          </table:table-cell>
          <table:table-cell office:value-type="string" table:style-name="ce7">
            <text:p>00213100126</text:p>
          </table:table-cell>
          <table:table-cell office:value-type="string" table:style-name="ce17">
            <text:p>4/A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334.18" table:style-name="ce11">
            <text:p>22.334,18</text:p>
          </table:table-cell>
          <table:table-cell office:value-type="string" table:style-name="ce14">
            <text:p>COMUNE DI PORTO CERESIO</text:p>
          </table:table-cell>
          <table:table-cell office:value-type="string" table:style-name="ce7">
            <text:p>00462110123</text:p>
          </table:table-cell>
          <table:table-cell office:value-type="string" table:style-name="ce17">
            <text:p>11/1/2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9680.43" table:style-name="ce11">
            <text:p>149.680,43</text:p>
          </table:table-cell>
          <table:table-cell office:value-type="string" table:style-name="ce14">
            <text:p>COMUNE DI VERGIATE</text:p>
          </table:table-cell>
          <table:table-cell office:value-type="string" table:style-name="ce7">
            <text:p>00309430122</text:p>
          </table:table-cell>
          <table:table-cell office:value-type="string" table:style-name="ce17">
            <text:p>V0120240000002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305.08" table:style-name="ce11">
            <text:p>24.305,08</text:p>
          </table:table-cell>
          <table:table-cell office:value-type="string" table:style-name="ce14">
            <text:p>COMUNE DI MACCAGNO CON PINO E VEDDASCA</text:p>
          </table:table-cell>
          <table:table-cell office:value-type="string" table:style-name="ce7">
            <text:p>03396710125</text:p>
          </table:table-cell>
          <table:table-cell office:value-type="string" table:style-name="ce17">
            <text:p>66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181.66" table:style-name="ce11">
            <text:p>47.181,66</text:p>
          </table:table-cell>
          <table:table-cell office:value-type="string" table:style-name="ce14">
            <text:p>COMUNE DI VIGGIU'</text:p>
          </table:table-cell>
          <table:table-cell office:value-type="string" table:style-name="ce7">
            <text:p>00560200123</text:p>
          </table:table-cell>
          <table:table-cell office:value-type="string" table:style-name="ce17">
            <text:p>60/1/1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9563.29" table:style-name="ce11">
            <text:p>149.563,29</text:p>
          </table:table-cell>
          <table:table-cell office:value-type="string" table:style-name="ce14">
            <text:p>COMUNE DI COCQUIO TREVISAGO</text:p>
          </table:table-cell>
          <table:table-cell office:value-type="string" table:style-name="ce7">
            <text:p>00309210128</text:p>
          </table:table-cell>
          <table:table-cell office:value-type="string" table:style-name="ce17">
            <text:p>6/V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366.04" table:style-name="ce11">
            <text:p>15.366,04</text:p>
          </table:table-cell>
          <table:table-cell office:value-type="string" table:style-name="ce14">
            <text:p>COMUNE DI CUVEGLIO</text:p>
          </table:table-cell>
          <table:table-cell office:value-type="string" table:style-name="ce7">
            <text:p>00271230120</text:p>
          </table:table-cell>
          <table:table-cell office:value-type="string" table:style-name="ce17">
            <text:p>4/1/1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819.019999999997" table:style-name="ce11">
            <text:p>40.819,02</text:p>
          </table:table-cell>
          <table:table-cell office:value-type="string" table:style-name="ce14">
            <text:p>COMUNE DI TAINO</text:p>
          </table:table-cell>
          <table:table-cell office:value-type="string" table:style-name="ce7">
            <text:p>00283550127</text:p>
          </table:table-cell>
          <table:table-cell office:value-type="string" table:style-name="ce17">
            <text:p>400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723.64" table:style-name="ce11">
            <text:p>84.723,64</text:p>
          </table:table-cell>
          <table:table-cell office:value-type="string" table:style-name="ce14">
            <text:p>COMUNE DI VENEGONO SUPERIORE</text:p>
          </table:table-cell>
          <table:table-cell office:value-type="string" table:style-name="ce7">
            <text:p>00223680125</text:p>
          </table:table-cell>
          <table:table-cell office:value-type="string" table:style-name="ce17">
            <text:p>47/AFF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927.97" table:style-name="ce11">
            <text:p>24.927,97</text:p>
          </table:table-cell>
          <table:table-cell office:value-type="string" table:style-name="ce14">
            <text:p>COMUNE DI MARNATE</text:p>
          </table:table-cell>
          <table:table-cell office:value-type="string" table:style-name="ce7">
            <text:p>00263510125</text:p>
          </table:table-cell>
          <table:table-cell office:value-type="string" table:style-name="ce17">
            <text:p>5-39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085.25" table:style-name="ce11">
            <text:p>27.085,25</text:p>
          </table:table-cell>
          <table:table-cell office:value-type="string" table:style-name="ce14">
            <text:p>COMUNE DI UBOLDO</text:p>
          </table:table-cell>
          <table:table-cell office:value-type="string" table:style-name="ce7">
            <text:p>00263530123</text:p>
          </table:table-cell>
          <table:table-cell office:value-type="string" table:style-name="ce17">
            <text:p>6/1/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228.76" table:style-name="ce11">
            <text:p>30.228,76</text:p>
          </table:table-cell>
          <table:table-cell office:value-type="string" table:style-name="ce14">
            <text:p>COMUNE DI SAMARATE</text:p>
          </table:table-cell>
          <table:table-cell office:value-type="string" table:style-name="ce7">
            <text:p>00504690124</text:p>
          </table:table-cell>
          <table:table-cell office:value-type="string" table:style-name="ce17">
            <text:p>1ID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149.84" table:style-name="ce11">
            <text:p>7.149,84</text:p>
          </table:table-cell>
          <table:table-cell office:value-type="string" table:style-name="ce14">
            <text:p>COMUNE DI BODIO LOMNAGO</text:p>
          </table:table-cell>
          <table:table-cell office:value-type="string" table:style-name="ce7">
            <text:p>00250430121</text:p>
          </table:table-cell>
          <table:table-cell office:value-type="string" table:style-name="ce17">
            <text:p>V1-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425.93" table:style-name="ce11">
            <text:p>26.425,93</text:p>
          </table:table-cell>
          <table:table-cell office:value-type="string" table:style-name="ce14">
            <text:p>COMUNE DI CLIVIO</text:p>
          </table:table-cell>
          <table:table-cell office:value-type="string" table:style-name="ce7">
            <text:p>00568840128</text:p>
          </table:table-cell>
          <table:table-cell office:value-type="string" table:style-name="ce17">
            <text:p>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254.12" table:style-name="ce11">
            <text:p>44.254,12</text:p>
          </table:table-cell>
          <table:table-cell office:value-type="string" table:style-name="ce14">
            <text:p>COMUNE DI GALLARATE</text:p>
          </table:table-cell>
          <table:table-cell office:value-type="string" table:style-name="ce7">
            <text:p>00560180127</text:p>
          </table:table-cell>
          <table:table-cell office:value-type="string" table:style-name="ce17">
            <text:p>2/50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199.55" table:style-name="ce11">
            <text:p>73.199,55</text:p>
          </table:table-cell>
          <table:table-cell office:value-type="string" table:style-name="ce14">
            <text:p>COMUNE DI ARCISATE</text:p>
          </table:table-cell>
          <table:table-cell office:value-type="string" table:style-name="ce7">
            <text:p>00250810124</text:p>
          </table:table-cell>
          <table:table-cell office:value-type="string" table:style-name="ce17">
            <text:p>12-4-2024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7.75" table:style-name="ce11">
            <text:p>987,75</text:p>
          </table:table-cell>
          <table:table-cell office:value-type="string" table:style-name="ce14">
            <text:p>COMUNE DI ARSAGO SEPRIO</text:p>
          </table:table-cell>
          <table:table-cell office:value-type="string" table:style-name="ce7">
            <text:p>00561120122</text:p>
          </table:table-cell>
          <table:table-cell office:value-type="string" table:style-name="ce17">
            <text:p>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885.08" table:style-name="ce11">
            <text:p>39.885,08</text:p>
          </table:table-cell>
          <table:table-cell office:value-type="string" table:style-name="ce14">
            <text:p>COMUNE DI BRUSIMPIANO</text:p>
          </table:table-cell>
          <table:table-cell office:value-type="string" table:style-name="ce7">
            <text:p>00559790126</text:p>
          </table:table-cell>
          <table:table-cell office:value-type="string" table:style-name="ce17">
            <text:p>2025/2/2001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884.08" table:style-name="ce11">
            <text:p>83.884,08</text:p>
          </table:table-cell>
          <table:table-cell office:value-type="string" table:style-name="ce14">
            <text:p>COMUNE DI CANTELLO</text:p>
          </table:table-cell>
          <table:table-cell office:value-type="string" table:style-name="ce7">
            <text:p>00404280125</text:p>
          </table:table-cell>
          <table:table-cell office:value-type="string" table:style-name="ce17">
            <text:p>V0032025000000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019.74" table:style-name="ce11">
            <text:p>34.019,74</text:p>
          </table:table-cell>
          <table:table-cell office:value-type="string" table:style-name="ce14">
            <text:p>COMUNE DI PORTO VALTRAVAGLIA</text:p>
          </table:table-cell>
          <table:table-cell office:value-type="string" table:style-name="ce7">
            <text:p>00309350122</text:p>
          </table:table-cell>
          <table:table-cell office:value-type="string" table:style-name="ce17">
            <text:p>VA-3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904.89" table:style-name="ce11">
            <text:p>18.904,89</text:p>
          </table:table-cell>
          <table:table-cell office:value-type="string" table:style-name="ce14">
            <text:p>COMUNE DI SUMIRAGO</text:p>
          </table:table-cell>
          <table:table-cell office:value-type="string" table:style-name="ce7">
            <text:p>00309330124</text:p>
          </table:table-cell>
          <table:table-cell office:value-type="string" table:style-name="ce17">
            <text:p>1/4/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851.94" table:style-name="ce11">
            <text:p>38.851,94</text:p>
          </table:table-cell>
          <table:table-cell office:value-type="string" table:style-name="ce14">
            <text:p>COMUNE DI MERCALLO</text:p>
          </table:table-cell>
          <table:table-cell office:value-type="string" table:style-name="ce7">
            <text:p>83003790124</text:p>
          </table:table-cell>
          <table:table-cell office:value-type="string" table:style-name="ce17">
            <text:p>1/5/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6023.67" table:style-name="ce11">
            <text:p>266.023,67</text:p>
          </table:table-cell>
          <table:table-cell office:value-type="string" table:style-name="ce14">
            <text:p>COMUNE DI BESOZZO</text:p>
          </table:table-cell>
          <table:table-cell office:value-type="string" table:style-name="ce7">
            <text:p>00338010127</text:p>
          </table:table-cell>
          <table:table-cell office:value-type="string" table:style-name="ce17">
            <text:p>120/V/3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738.1" table:style-name="ce11">
            <text:p>46.738,10</text:p>
          </table:table-cell>
          <table:table-cell office:value-type="string" table:style-name="ce14">
            <text:p>COMUNE DI CASORATE SEMPIONE</text:p>
          </table:table-cell>
          <table:table-cell office:value-type="string" table:style-name="ce7">
            <text:p>00341710127</text:p>
          </table:table-cell>
          <table:table-cell office:value-type="string" table:style-name="ce17">
            <text:p>10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191.660000000003" table:style-name="ce11">
            <text:p>33.191,66</text:p>
          </table:table-cell>
          <table:table-cell office:value-type="string" table:style-name="ce14">
            <text:p>COMUNE DI DUMENZA</text:p>
          </table:table-cell>
          <table:table-cell office:value-type="string" table:style-name="ce7">
            <text:p>00579150129</text:p>
          </table:table-cell>
          <table:table-cell office:value-type="string" table:style-name="ce17">
            <text:p>2/1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095.56" table:style-name="ce11">
            <text:p>14.095,56</text:p>
          </table:table-cell>
          <table:table-cell office:value-type="string" table:style-name="ce14">
            <text:p>COMUNE DI DUMENZA</text:p>
          </table:table-cell>
          <table:table-cell office:value-type="string" table:style-name="ce7">
            <text:p>00579150129</text:p>
          </table:table-cell>
          <table:table-cell office:value-type="string" table:style-name="ce17">
            <text:p>1/1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51.1299999999992" table:style-name="ce11">
            <text:p>9.051,13</text:p>
          </table:table-cell>
          <table:table-cell office:value-type="string" table:style-name="ce14">
            <text:p>COMUNE DI AGRA</text:p>
          </table:table-cell>
          <table:table-cell office:value-type="string" table:style-name="ce7">
            <text:p>00459980124</text:p>
          </table:table-cell>
          <table:table-cell office:value-type="string" table:style-name="ce17">
            <text:p>4/1/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26.82" table:style-name="ce11">
            <text:p>18.026,82</text:p>
          </table:table-cell>
          <table:table-cell office:value-type="string" table:style-name="ce14">
            <text:p>COMUNE DI CADREZZATE CON OSMATE</text:p>
          </table:table-cell>
          <table:table-cell office:value-type="string" table:style-name="ce7">
            <text:p>03700710126</text:p>
          </table:table-cell>
          <table:table-cell office:value-type="string" table:style-name="ce17">
            <text:p>1/10/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94.71" table:style-name="ce11">
            <text:p>3.894,71</text:p>
          </table:table-cell>
          <table:table-cell office:value-type="string" table:style-name="ce14">
            <text:p>COMUNE DI DUNO</text:p>
          </table:table-cell>
          <table:table-cell office:value-type="string" table:style-name="ce7">
            <text:p>00582100129</text:p>
          </table:table-cell>
          <table:table-cell office:value-type="string" table:style-name="ce17">
            <text:p>1/1/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6143.71" table:style-name="ce11">
            <text:p>106.143,71</text:p>
          </table:table-cell>
          <table:table-cell office:value-type="string" table:style-name="ce14">
            <text:p>COMUNE DI LUINO</text:p>
          </table:table-cell>
          <table:table-cell office:value-type="string" table:style-name="ce7">
            <text:p>84000310122</text:p>
          </table:table-cell>
          <table:table-cell office:value-type="string" table:style-name="ce17">
            <text:p>V820250000073-2025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344.64" table:style-name="ce11">
            <text:p>13.344,64</text:p>
          </table:table-cell>
          <table:table-cell office:value-type="string" table:style-name="ce14">
            <text:p>COMUNE DI TRONZANO LAGO MAGGIORE</text:p>
          </table:table-cell>
          <table:table-cell office:value-type="string" table:style-name="ce7">
            <text:p>84002870123</text:p>
          </table:table-cell>
          <table:table-cell office:value-type="string" table:style-name="ce17">
            <text:p>1/1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8577.23" table:style-name="ce11">
            <text:p>398.577,23</text:p>
          </table:table-cell>
          <table:table-cell office:value-type="string" table:style-name="ce14">
            <text:p>COMUNE DI TRADATE</text:p>
          </table:table-cell>
          <table:table-cell office:value-type="string" table:style-name="ce7">
            <text:p>00223660127</text:p>
          </table:table-cell>
          <table:table-cell office:value-type="string" table:style-name="ce17">
            <text:p>1/5/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02.82" table:style-name="ce11">
            <text:p>13.002,82</text:p>
          </table:table-cell>
          <table:table-cell office:value-type="string" table:style-name="ce14">
            <text:p>COMUNE DI BESANO</text:p>
          </table:table-cell>
          <table:table-cell office:value-type="string" table:style-name="ce7">
            <text:p>00561660127</text:p>
          </table:table-cell>
          <table:table-cell office:value-type="string" table:style-name="ce17">
            <text:p>6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975.51" table:style-name="ce11">
            <text:p>9.975,51</text:p>
          </table:table-cell>
          <table:table-cell office:value-type="string" table:style-name="ce14">
            <text:p>COMUNE DI MORAZZONE</text:p>
          </table:table-cell>
          <table:table-cell office:value-type="string" table:style-name="ce7">
            <text:p>00248270126</text:p>
          </table:table-cell>
          <table:table-cell office:value-type="string" table:style-name="ce17">
            <text:p>1/4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2452.28" table:style-name="ce11">
            <text:p>102.452,28</text:p>
          </table:table-cell>
          <table:table-cell office:value-type="string" table:style-name="ce14">
            <text:p>COMUNE DI VENEGONO INFERIORE</text:p>
          </table:table-cell>
          <table:table-cell office:value-type="string" table:style-name="ce7">
            <text:p>00309250124</text:p>
          </table:table-cell>
          <table:table-cell office:value-type="string" table:style-name="ce17">
            <text:p>2025/1/2007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7598.04" table:style-name="ce11">
            <text:p>227.598,04</text:p>
          </table:table-cell>
          <table:table-cell office:value-type="string" table:style-name="ce14">
            <text:p>COMUNE DI SESTO CALENDE</text:p>
          </table:table-cell>
          <table:table-cell office:value-type="string" table:style-name="ce7">
            <text:p>00283240125</text:p>
          </table:table-cell>
          <table:table-cell office:value-type="string" table:style-name="ce17">
            <text:p>1/A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98.53" table:style-name="ce11">
            <text:p>6.598,53</text:p>
          </table:table-cell>
          <table:table-cell office:value-type="string" table:style-name="ce14">
            <text:p>COMUNE DI CUNARDO</text:p>
          </table:table-cell>
          <table:table-cell office:value-type="string" table:style-name="ce7">
            <text:p>00489260125</text:p>
          </table:table-cell>
          <table:table-cell office:value-type="string" table:style-name="ce17">
            <text:p>1/4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794.84" table:style-name="ce11">
            <text:p>65.794,84</text:p>
          </table:table-cell>
          <table:table-cell office:value-type="string" table:style-name="ce14">
            <text:p>COMUNE DI CASTIGLIONE OLONA</text:p>
          </table:table-cell>
          <table:table-cell office:value-type="string" table:style-name="ce7">
            <text:p>00309450120</text:p>
          </table:table-cell>
          <table:table-cell office:value-type="string" table:style-name="ce17">
            <text:p>5/1/1-2025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683.84" table:style-name="ce11">
            <text:p>24.683,84</text:p>
          </table:table-cell>
          <table:table-cell office:value-type="string" table:style-name="ce14">
            <text:p>COMUNE DI CAVARIA CON PREMEZZO</text:p>
          </table:table-cell>
          <table:table-cell office:value-type="string" table:style-name="ce7">
            <text:p>00309290120</text:p>
          </table:table-cell>
          <table:table-cell office:value-type="string" table:style-name="ce17">
            <text:p>2025/1/1001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181.42" table:style-name="ce11">
            <text:p>23.181,42</text:p>
          </table:table-cell>
          <table:table-cell office:value-type="string" table:style-name="ce14">
            <text:p>COMUNE DI BEDERO VALCUVIA</text:p>
          </table:table-cell>
          <table:table-cell office:value-type="string" table:style-name="ce7">
            <text:p>00445500127</text:p>
          </table:table-cell>
          <table:table-cell office:value-type="string" table:style-name="ce17">
            <text:p>2025/1/2001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97.48" table:style-name="ce11">
            <text:p>5.897,48</text:p>
          </table:table-cell>
          <table:table-cell office:value-type="string" table:style-name="ce14">
            <text:p>COMUNE DI MORNAGO</text:p>
          </table:table-cell>
          <table:table-cell office:value-type="string" table:style-name="ce7">
            <text:p>00249580127</text:p>
          </table:table-cell>
          <table:table-cell office:value-type="string" table:style-name="ce17">
            <text:p>2/1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711.58" table:style-name="ce11">
            <text:p>14.711,58</text:p>
          </table:table-cell>
          <table:table-cell office:value-type="string" table:style-name="ce14">
            <text:p>COMUNE DI CASALE LITTA</text:p>
          </table:table-cell>
          <table:table-cell office:value-type="string" table:style-name="ce7">
            <text:p>00309410124</text:p>
          </table:table-cell>
          <table:table-cell office:value-type="string" table:style-name="ce17">
            <text:p>2/7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83.76" table:style-name="ce11">
            <text:p>15.283,76</text:p>
          </table:table-cell>
          <table:table-cell office:value-type="string" table:style-name="ce14">
            <text:p>COMUNE DI CASALE LITTA</text:p>
          </table:table-cell>
          <table:table-cell office:value-type="string" table:style-name="ce7">
            <text:p>00309410124</text:p>
          </table:table-cell>
          <table:table-cell office:value-type="string" table:style-name="ce17">
            <text:p>1/7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987.87" table:style-name="ce11">
            <text:p>22.987,87</text:p>
          </table:table-cell>
          <table:table-cell office:value-type="string" table:style-name="ce14">
            <text:p>COMUNE DI CUASSO AL MONTE</text:p>
          </table:table-cell>
          <table:table-cell office:value-type="string" table:style-name="ce7">
            <text:p>00341300127</text:p>
          </table:table-cell>
          <table:table-cell office:value-type="string" table:style-name="ce17">
            <text:p>73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294.68" table:style-name="ce11">
            <text:p>35.294,68</text:p>
          </table:table-cell>
          <table:table-cell office:value-type="string" table:style-name="ce14">
            <text:p>COMUNE DI INDUNO OLONA</text:p>
          </table:table-cell>
          <table:table-cell office:value-type="string" table:style-name="ce7">
            <text:p>00271270126</text:p>
          </table:table-cell>
          <table:table-cell office:value-type="string" table:style-name="ce17">
            <text:p>1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5348.27" table:style-name="ce11">
            <text:p>195.348,27</text:p>
          </table:table-cell>
          <table:table-cell office:value-type="string" table:style-name="ce14">
            <text:p>COMUNE DI ANGERA</text:p>
          </table:table-cell>
          <table:table-cell office:value-type="string" table:style-name="ce7">
            <text:p>00338310121</text:p>
          </table:table-cell>
          <table:table-cell office:value-type="string" table:style-name="ce17">
            <text:p>2025/1/3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882.98" table:style-name="ce11">
            <text:p>25.882,98</text:p>
          </table:table-cell>
          <table:table-cell office:value-type="string" table:style-name="ce14">
            <text:p>COMUNE DI CITTIGLIO</text:p>
          </table:table-cell>
          <table:table-cell office:value-type="string" table:style-name="ce7">
            <text:p>00254640121</text:p>
          </table:table-cell>
          <table:table-cell office:value-type="string" table:style-name="ce17">
            <text:p>1/9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324.51" table:style-name="ce11">
            <text:p>11.324,51</text:p>
          </table:table-cell>
          <table:table-cell office:value-type="string" table:style-name="ce14">
            <text:p>COMUNE DI OGGIONA CON SANTO STEFANO</text:p>
          </table:table-cell>
          <table:table-cell office:value-type="string" table:style-name="ce7">
            <text:p>00309390128</text:p>
          </table:table-cell>
          <table:table-cell office:value-type="string" table:style-name="ce17">
            <text:p>1/3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080.08" table:style-name="ce11">
            <text:p>13.080,08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205 A-2025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531.39" table:style-name="ce11">
            <text:p>16.531,39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201 A-2025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47.65" table:style-name="ce11">
            <text:p>11.547,65</text:p>
          </table:table-cell>
          <table:table-cell office:value-type="string" table:style-name="ce14">
            <text:p>COMUNE DI LONATE CEPPINO</text:p>
          </table:table-cell>
          <table:table-cell office:value-type="string" table:style-name="ce7">
            <text:p>00317710127</text:p>
          </table:table-cell>
          <table:table-cell office:value-type="string" table:style-name="ce17">
            <text:p>2025/2/1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539.9" table:style-name="ce11">
            <text:p>22.539,90</text:p>
          </table:table-cell>
          <table:table-cell office:value-type="string" table:style-name="ce14">
            <text:p>COMUNE DI SALTRIO</text:p>
          </table:table-cell>
          <table:table-cell office:value-type="string" table:style-name="ce7">
            <text:p>00560460123</text:p>
          </table:table-cell>
          <table:table-cell office:value-type="string" table:style-name="ce17">
            <text:p>V00820250000003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390.259999999998" table:style-name="ce11">
            <text:p>20.390,26</text:p>
          </table:table-cell>
          <table:table-cell office:value-type="string" table:style-name="ce14">
            <text:p>COMUNE DI LONATE CEPPINO</text:p>
          </table:table-cell>
          <table:table-cell office:value-type="string" table:style-name="ce7">
            <text:p>00317710127</text:p>
          </table:table-cell>
          <table:table-cell office:value-type="string" table:style-name="ce17">
            <text:p>2025/3/1/FE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8.68" table:style-name="ce11">
            <text:p>658,68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19/001-2025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850.41" table:style-name="ce11">
            <text:p>49.850,41</text:p>
          </table:table-cell>
          <table:table-cell office:value-type="string" table:style-name="ce14">
            <text:p>COMUNE DI CASTELVECCANA</text:p>
          </table:table-cell>
          <table:table-cell office:value-type="string" table:style-name="ce7">
            <text:p>00289020125</text:p>
          </table:table-cell>
          <table:table-cell office:value-type="string" table:style-name="ce17">
            <text:p>1/2/2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750.42" table:style-name="ce11">
            <text:p>4.750,42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255 A-2025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159.18" table:style-name="ce11">
            <text:p>25.159,18</text:p>
          </table:table-cell>
          <table:table-cell office:value-type="string" table:style-name="ce14">
            <text:p>COMUNE DI GALLIATE LOMBARDO</text:p>
          </table:table-cell>
          <table:table-cell office:value-type="string" table:style-name="ce7">
            <text:p>00459940128</text:p>
          </table:table-cell>
          <table:table-cell office:value-type="string" table:style-name="ce17">
            <text:p>001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677.82" table:style-name="ce11">
            <text:p>8.677,82</text:p>
          </table:table-cell>
          <table:table-cell office:value-type="string" table:style-name="ce14">
            <text:p>COMUNE DI GEMONIO</text:p>
          </table:table-cell>
          <table:table-cell office:value-type="string" table:style-name="ce7">
            <text:p>00273580126</text:p>
          </table:table-cell>
          <table:table-cell office:value-type="string" table:style-name="ce17">
            <text:p>2/1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90" table:style-name="ce11">
            <text:p>7.290,00</text:p>
          </table:table-cell>
          <table:table-cell office:value-type="string" table:style-name="ce14">
            <text:p>COMUNE DI CASALZUIGNO</text:p>
          </table:table-cell>
          <table:table-cell office:value-type="string" table:style-name="ce7">
            <text:p>00559800123</text:p>
          </table:table-cell>
          <table:table-cell office:value-type="string" table:style-name="ce17">
            <text:p>1/8/3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503.76" table:style-name="ce11">
            <text:p>14.503,76</text:p>
          </table:table-cell>
          <table:table-cell office:value-type="string" table:style-name="ce14">
            <text:p>COMUNE DI BIANDRONNO</text:p>
          </table:table-cell>
          <table:table-cell office:value-type="string" table:style-name="ce7">
            <text:p>00308160126</text:p>
          </table:table-cell>
          <table:table-cell office:value-type="string" table:style-name="ce17">
            <text:p>2/3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060.46" table:style-name="ce11">
            <text:p>20.060,46</text:p>
          </table:table-cell>
          <table:table-cell office:value-type="string" table:style-name="ce14">
            <text:p>COMUNE DI GEMONIO</text:p>
          </table:table-cell>
          <table:table-cell office:value-type="string" table:style-name="ce7">
            <text:p>00273580126</text:p>
          </table:table-cell>
          <table:table-cell office:value-type="string" table:style-name="ce17">
            <text:p>3/1/1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183.18" table:style-name="ce11">
            <text:p>11.183,18</text:p>
          </table:table-cell>
          <table:table-cell office:value-type="string" table:style-name="ce14">
            <text:p>COMUNE DI CASTELLO CABIAGLIO</text:p>
          </table:table-cell>
          <table:table-cell office:value-type="string" table:style-name="ce7">
            <text:p>00441540127</text:p>
          </table:table-cell>
          <table:table-cell office:value-type="string" table:style-name="ce17">
            <text:p>1/1/1-2025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485.46" table:style-name="ce11">
            <text:p>26.485,46</text:p>
          </table:table-cell>
          <table:table-cell office:value-type="string" table:style-name="ce14">
            <text:p>COMUNE DI CASCIAGO</text:p>
          </table:table-cell>
          <table:table-cell office:value-type="string" table:style-name="ce7">
            <text:p>00564180123</text:p>
          </table:table-cell>
          <table:table-cell office:value-type="string" table:style-name="ce17">
            <text:p>V0220250000024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4776.07" table:style-name="ce11">
            <text:p>-4.776,07</text:p>
          </table:table-cell>
          <table:table-cell office:value-type="string" table:style-name="ce14">
            <text:p>COMUNE DI CASCIAGO</text:p>
          </table:table-cell>
          <table:table-cell office:value-type="string" table:style-name="ce7">
            <text:p>00564180123</text:p>
          </table:table-cell>
          <table:table-cell office:value-type="string" table:style-name="ce17">
            <text:p>V0220250000027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78" table:style-name="ce11">
            <text:p>1.278,00</text:p>
          </table:table-cell>
          <table:table-cell office:value-type="string" table:style-name="ce14">
            <text:p>SECOOP IMPRESA SOCIALE SOCIETA' COOPERATIVA SOCIALE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317 A-2025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207.96" table:style-name="ce11">
            <text:p>23.207,96</text:p>
          </table:table-cell>
          <table:table-cell office:value-type="string" table:style-name="ce14">
            <text:p>COMUNE DI GAZZADA SCHIANNO</text:p>
          </table:table-cell>
          <table:table-cell office:value-type="string" table:style-name="ce7">
            <text:p>00232220129</text:p>
          </table:table-cell>
          <table:table-cell office:value-type="string" table:style-name="ce17">
            <text:p>1/30-2025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68.04" table:style-name="ce11">
            <text:p>1.668,04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351 A-2025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779" table:style-name="ce11">
            <text:p>9.779,00</text:p>
          </table:table-cell>
          <table:table-cell office:value-type="string" table:style-name="ce14">
            <text:p>SECOOP IMPRESA SOCIALE SOCIETA' COOPERATIVA SOCIALE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353 A-2025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734.35" table:style-name="ce11">
            <text:p>5.734,35</text:p>
          </table:table-cell>
          <table:table-cell office:value-type="string" table:style-name="ce14">
            <text:p>COMUNE DI GAVIRATE</text:p>
          </table:table-cell>
          <table:table-cell office:value-type="string" table:style-name="ce7">
            <text:p>00259850121</text:p>
          </table:table-cell>
          <table:table-cell office:value-type="string" table:style-name="ce17">
            <text:p>25-2-2025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804.17" table:style-name="ce11">
            <text:p>43.804,17</text:p>
          </table:table-cell>
          <table:table-cell office:value-type="string" table:style-name="ce14">
            <text:p>COMUNE DI GAVIRATE</text:p>
          </table:table-cell>
          <table:table-cell office:value-type="string" table:style-name="ce7">
            <text:p>00259850121</text:p>
          </table:table-cell>
          <table:table-cell office:value-type="string" table:style-name="ce17">
            <text:p>25-1-2025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417.07" table:style-name="ce11">
            <text:p>37.417,07</text:p>
          </table:table-cell>
          <table:table-cell office:value-type="string" table:style-name="ce14">
            <text:p>JOINTLY - IL WELFARE CONDIVISO S.R.L.</text:p>
          </table:table-cell>
          <table:table-cell office:value-type="string" table:style-name="ce7">
            <text:p>08634440963</text:p>
          </table:table-cell>
          <table:table-cell office:value-type="string" table:style-name="ce17">
            <text:p>1990/05-2025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371.74" table:style-name="ce11">
            <text:p>13.371,74</text:p>
          </table:table-cell>
          <table:table-cell office:value-type="string" table:style-name="ce14">
            <text:p>COMUNE DI LUVINATE</text:p>
          </table:table-cell>
          <table:table-cell office:value-type="string" table:style-name="ce7">
            <text:p>00561870122</text:p>
          </table:table-cell>
          <table:table-cell office:value-type="string" table:style-name="ce17">
            <text:p>2/6/1-2025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42.06" table:style-name="ce11">
            <text:p>-142,06</text:p>
          </table:table-cell>
          <table:table-cell office:value-type="string" table:style-name="ce14">
            <text:p>COMUNE DI LUVINATE</text:p>
          </table:table-cell>
          <table:table-cell office:value-type="string" table:style-name="ce7">
            <text:p>00561870122</text:p>
          </table:table-cell>
          <table:table-cell office:value-type="string" table:style-name="ce17">
            <text:p>1/6/1-2025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3955.03" table:style-name="ce11">
            <text:p>-13.955,03</text:p>
          </table:table-cell>
          <table:table-cell office:value-type="string" table:style-name="ce14">
            <text:p>CAP HOLDING S.P.A.</text:p>
          </table:table-cell>
          <table:table-cell office:value-type="string" table:style-name="ce7">
            <text:p>13187590156</text:p>
          </table:table-cell>
          <table:table-cell office:value-type="string" table:style-name="ce17">
            <text:p>1588-2025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0669.94" table:style-name="ce11">
            <text:p>80.669,94</text:p>
          </table:table-cell>
          <table:table-cell office:value-type="string" table:style-name="ce14">
            <text:p>CAP HOLDING S.P.A.</text:p>
          </table:table-cell>
          <table:table-cell office:value-type="string" table:style-name="ce7">
            <text:p>13187590156</text:p>
          </table:table-cell>
          <table:table-cell office:value-type="string" table:style-name="ce17">
            <text:p>1930-2025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65325.22" table:style-name="ce11">
            <text:p>565.325,22</text:p>
          </table:table-cell>
          <table:table-cell office:value-type="string" table:style-name="ce14">
            <text:p>CAP HOLDING S.P.A.</text:p>
          </table:table-cell>
          <table:table-cell office:value-type="string" table:style-name="ce7">
            <text:p>13187590156</text:p>
          </table:table-cell>
          <table:table-cell office:value-type="string" table:style-name="ce17">
            <text:p>1557-2025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582.68" table:style-name="ce11">
            <text:p>49.582,68</text:p>
          </table:table-cell>
          <table:table-cell office:value-type="string" table:style-name="ce14">
            <text:p>CAP HOLDING S.P.A.</text:p>
          </table:table-cell>
          <table:table-cell office:value-type="string" table:style-name="ce7">
            <text:p>13187590156</text:p>
          </table:table-cell>
          <table:table-cell office:value-type="string" table:style-name="ce17">
            <text:p>1931-2025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120" table:style-name="ce11">
            <text:p>36.120,00</text:p>
          </table:table-cell>
          <table:table-cell office:value-type="string" table:style-name="ce14">
            <text:p>CAP HOLDING S.P.A.</text:p>
          </table:table-cell>
          <table:table-cell office:value-type="string" table:style-name="ce7">
            <text:p>13187590156</text:p>
          </table:table-cell>
          <table:table-cell office:value-type="string" table:style-name="ce17">
            <text:p>204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604.160000000003" table:style-name="ce11">
            <text:p>37.604,16</text:p>
          </table:table-cell>
          <table:table-cell office:value-type="string" table:style-name="ce14">
            <text:p>CAP HOLDING S.P.A.</text:p>
          </table:table-cell>
          <table:table-cell office:value-type="string" table:style-name="ce7">
            <text:p>13187590156</text:p>
          </table:table-cell>
          <table:table-cell office:value-type="string" table:style-name="ce17">
            <text:p>198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75.2" table:style-name="ce11">
            <text:p>5.075,2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4/001-2026</text:p>
          </table:table-cell>
          <table:table-cell office:value-type="date" office:date-value="2026-05-14T00:00:00" table:style-name="ce12">
            <text:p>1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447.2" table:style-name="ce11">
            <text:p>11.447,20</text:p>
          </table:table-cell>
          <table:table-cell office:value-type="string" table:style-name="ce14">
            <text:p>CAP HOLDING S.P.A.</text:p>
          </table:table-cell>
          <table:table-cell office:value-type="string" table:style-name="ce7">
            <text:p>13187590156</text:p>
          </table:table-cell>
          <table:table-cell office:value-type="string" table:style-name="ce17">
            <text:p>6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immateriali</text:p>
          </table:table-cell>
          <table:table-cell office:value-type="float" office:value="6370" table:style-name="ce11">
            <text:p>6.370,00</text:p>
          </table:table-cell>
          <table:table-cell office:value-type="string" table:style-name="ce14">
            <text:p>CAVAZZOLI GIOVANNI &amp; C. S.R.L.</text:p>
          </table:table-cell>
          <table:table-cell office:value-type="string" table:style-name="ce7">
            <text:p>01176040127</text:p>
          </table:table-cell>
          <table:table-cell office:value-type="string" table:style-name="ce17">
            <text:p>V1 <text:s text:c="2"/>13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5102.45" table:style-name="ce11">
            <text:p>125.102,45</text:p>
          </table:table-cell>
          <table:table-cell office:value-type="string" table:style-name="ce14">
            <text:p>ZENITA GROUP S.P.A.</text:p>
          </table:table-cell>
          <table:table-cell office:value-type="string" table:style-name="ce7">
            <text:p>05032840968</text:p>
          </table:table-cell>
          <table:table-cell office:value-type="string" table:style-name="ce17">
            <text:p>MM25FAS01371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4">
            <text:p>CRD SRL</text:p>
          </table:table-cell>
          <table:table-cell office:value-type="string" table:style-name="ce7">
            <text:p>03240650121</text:p>
          </table:table-cell>
          <table:table-cell office:value-type="string" table:style-name="ce17">
            <text:p>16L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12" table:style-name="ce11">
            <text:p>3.312,00</text:p>
          </table:table-cell>
          <table:table-cell office:value-type="string" table:style-name="ce14">
            <text:p>FUSARI ELETTROMECCANICA SRL</text:p>
          </table:table-cell>
          <table:table-cell office:value-type="string" table:style-name="ce7">
            <text:p>03270740230</text:p>
          </table:table-cell>
          <table:table-cell office:value-type="string" table:style-name="ce17">
            <text:p>7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40.3" table:style-name="ce11">
            <text:p>4.940,3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10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178.57" table:style-name="ce11">
            <text:p>31.178,57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9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27.95" table:style-name="ce11">
            <text:p>1.427,95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34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5" table:style-name="ce11">
            <text:p>1.125,00</text:p>
          </table:table-cell>
          <table:table-cell office:value-type="string" table:style-name="ce14">
            <text:p>ACQUERELLO DI SILVIO SALMOIRAGHI &amp; C. S.A.S.</text:p>
          </table:table-cell>
          <table:table-cell office:value-type="string" table:style-name="ce7">
            <text:p>02963830126</text:p>
          </table:table-cell>
          <table:table-cell office:value-type="string" table:style-name="ce17">
            <text:p>9/001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5" table:style-name="ce11">
            <text:p>1.125,00</text:p>
          </table:table-cell>
          <table:table-cell office:value-type="string" table:style-name="ce14">
            <text:p>ACQUERELLO DI SILVIO SALMOIRAGHI &amp; C. S.A.S.</text:p>
          </table:table-cell>
          <table:table-cell office:value-type="string" table:style-name="ce7">
            <text:p>02963830126</text:p>
          </table:table-cell>
          <table:table-cell office:value-type="string" table:style-name="ce17">
            <text:p>10/001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569.83" table:style-name="ce11">
            <text:p>43.569,83</text:p>
          </table:table-cell>
          <table:table-cell office:value-type="string" table:style-name="ce14">
            <text:p>AZIENDA MULTI-SERVIZI COMUNALE A.M.S.C.</text:p>
          </table:table-cell>
          <table:table-cell office:value-type="string" table:style-name="ce7">
            <text:p>02279540120</text:p>
          </table:table-cell>
          <table:table-cell office:value-type="string" table:style-name="ce17">
            <text:p>VSPLIT2600007-2026</text:p>
          </table:table-cell>
          <table:table-cell office:value-type="date" office:date-value="2026-04-16T00:00:00" table:style-name="ce12">
            <text:p>16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435.1" table:style-name="ce11">
            <text:p>435,10</text:p>
          </table:table-cell>
          <table:table-cell office:value-type="string" table:style-name="ce14">
            <text:p>BANCA POPOLARE DI SONDRIO</text:p>
          </table:table-cell>
          <table:table-cell office:value-type="string" table:style-name="ce7">
            <text:p>00053810149</text:p>
          </table:table-cell>
          <table:table-cell office:value-type="string" table:style-name="ce17">
            <text:p>433/FEB/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38" table:style-name="ce11">
            <text:p>155,38</text:p>
          </table:table-cell>
          <table:table-cell office:value-type="string" table:style-name="ce14">
            <text:p>ASI ENGINEERING S.R.L.</text:p>
          </table:table-cell>
          <table:table-cell office:value-type="string" table:style-name="ce7">
            <text:p>03071850964</text:p>
          </table:table-cell>
          <table:table-cell office:value-type="string" table:style-name="ce17">
            <text:p>3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46.5" table:style-name="ce11">
            <text:p>17.546,5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8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4.38" table:style-name="ce11">
            <text:p>844,38</text:p>
          </table:table-cell>
          <table:table-cell office:value-type="string" table:style-name="ce14">
            <text:p>AMG IMPIANTI SRL</text:p>
          </table:table-cell>
          <table:table-cell office:value-type="string" table:style-name="ce7">
            <text:p>02285740987</text:p>
          </table:table-cell>
          <table:table-cell office:value-type="string" table:style-name="ce17">
            <text:p>2026-FV-0000019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09.09" table:style-name="ce11">
            <text:p>9.509,09</text:p>
          </table:table-cell>
          <table:table-cell office:value-type="string" table:style-name="ce14">
            <text:p>POLIAMBULATORIO TRENTINO SRL</text:p>
          </table:table-cell>
          <table:table-cell office:value-type="string" table:style-name="ce7">
            <text:p>03878150121</text:p>
          </table:table-cell>
          <table:table-cell office:value-type="string" table:style-name="ce17">
            <text:p>202610005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56.5" table:style-name="ce11">
            <text:p>4.056,50</text:p>
          </table:table-cell>
          <table:table-cell office:value-type="string" table:style-name="ce14">
            <text:p>STUDIO LEGALE ASSOCIATO MARRO MANCINI</text:p>
          </table:table-cell>
          <table:table-cell office:value-type="string" table:style-name="ce7">
            <text:p>11244851009</text:p>
          </table:table-cell>
          <table:table-cell office:value-type="string" table:style-name="ce17">
            <text:p>26-2026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00.25" table:style-name="ce11">
            <text:p>3.900,25</text:p>
          </table:table-cell>
          <table:table-cell office:value-type="string" table:style-name="ce14">
            <text:p>NUOVA FIMA STORE SRL</text:p>
          </table:table-cell>
          <table:table-cell office:value-type="string" table:style-name="ce7">
            <text:p>13245740157</text:p>
          </table:table-cell>
          <table:table-cell office:value-type="string" table:style-name="ce17">
            <text:p>15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2.25" table:style-name="ce11">
            <text:p>512,25</text:p>
          </table:table-cell>
          <table:table-cell office:value-type="string" table:style-name="ce14">
            <text:p>NUOVA FIMA STORE SRL</text:p>
          </table:table-cell>
          <table:table-cell office:value-type="string" table:style-name="ce7">
            <text:p>13245740157</text:p>
          </table:table-cell>
          <table:table-cell office:value-type="string" table:style-name="ce17">
            <text:p>15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00" table:style-name="ce11">
            <text:p>6.500,00</text:p>
          </table:table-cell>
          <table:table-cell office:value-type="string" table:style-name="ce14">
            <text:p>ADVANCED MICROTURBINES SRL</text:p>
          </table:table-cell>
          <table:table-cell office:value-type="string" table:style-name="ce7">
            <text:p>02188870998</text:p>
          </table:table-cell>
          <table:table-cell office:value-type="string" table:style-name="ce17">
            <text:p>3/00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9.14" table:style-name="ce11">
            <text:p>899,14</text:p>
          </table:table-cell>
          <table:table-cell office:value-type="string" table:style-name="ce14">
            <text:p>Amazon Web Services EMEA Sarl</text:p>
          </table:table-cell>
          <table:table-cell office:value-type="string" table:style-name="ce7">
            <text:p>10119840964</text:p>
          </table:table-cell>
          <table:table-cell office:value-type="string" table:style-name="ce17">
            <text:p>EUINIT26-15718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3" table:style-name="ce11">
            <text:p>813,00</text:p>
          </table:table-cell>
          <table:table-cell office:value-type="string" table:style-name="ce14">
            <text:p>ULTRA SCIENTIFIC ITALIA S.R.L.</text:p>
          </table:table-cell>
          <table:table-cell office:value-type="string" table:style-name="ce7">
            <text:p>02079741209</text:p>
          </table:table-cell>
          <table:table-cell office:value-type="string" table:style-name="ce17">
            <text:p>26FV-0040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400" table:style-name="ce11">
            <text:p>3.400,00</text:p>
          </table:table-cell>
          <table:table-cell office:value-type="string" table:style-name="ce14">
            <text:p>LA SEMAFORICA S.R.L.</text:p>
          </table:table-cell>
          <table:table-cell office:value-type="string" table:style-name="ce7">
            <text:p>00206150286</text:p>
          </table:table-cell>
          <table:table-cell office:value-type="string" table:style-name="ce17">
            <text:p>2260022/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05.55" table:style-name="ce11">
            <text:p>4.405,55</text:p>
          </table:table-cell>
          <table:table-cell office:value-type="string" table:style-name="ce14">
            <text:p>STUDIO LEGALE ASSOCIATO MARRO MANCINI</text:p>
          </table:table-cell>
          <table:table-cell office:value-type="string" table:style-name="ce7">
            <text:p>11244851009</text:p>
          </table:table-cell>
          <table:table-cell office:value-type="string" table:style-name="ce17">
            <text:p>25-2026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50" table:style-name="ce11">
            <text:p>6.050,00</text:p>
          </table:table-cell>
          <table:table-cell office:value-type="string" table:style-name="ce14">
            <text:p>METEOGIULIACCI S.R.L.</text:p>
          </table:table-cell>
          <table:table-cell office:value-type="string" table:style-name="ce7">
            <text:p>09788290964</text:p>
          </table:table-cell>
          <table:table-cell office:value-type="string" table:style-name="ce17">
            <text:p>2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7267.44" table:style-name="ce11">
            <text:p>67.267,44</text:p>
          </table:table-cell>
          <table:table-cell office:value-type="string" table:style-name="ce14">
            <text:p>ETATEC STUDIO PAOLETTI SRL</text:p>
          </table:table-cell>
          <table:table-cell office:value-type="string" table:style-name="ce7">
            <text:p>08897290154</text:p>
          </table:table-cell>
          <table:table-cell office:value-type="string" table:style-name="ce17">
            <text:p>V0002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5" table:style-name="ce11">
            <text:p>675,00</text:p>
          </table:table-cell>
          <table:table-cell office:value-type="string" table:style-name="ce14">
            <text:p>EX-T SRL</text:p>
          </table:table-cell>
          <table:table-cell office:value-type="string" table:style-name="ce7">
            <text:p>12124480158</text:p>
          </table:table-cell>
          <table:table-cell office:value-type="string" table:style-name="ce17">
            <text:p>7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20.6000000000004" table:style-name="ce11">
            <text:p>4.520,60</text:p>
          </table:table-cell>
          <table:table-cell office:value-type="string" table:style-name="ce14">
            <text:p>VOLPE IMPRESA DI PULIZIE DI VOLPE ANTONIO &amp; C. S.A.S.</text:p>
          </table:table-cell>
          <table:table-cell office:value-type="string" table:style-name="ce7">
            <text:p>02802920120</text:p>
          </table:table-cell>
          <table:table-cell office:value-type="string" table:style-name="ce17">
            <text:p>144/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" table:style-name="ce11">
            <text:p>10,00</text:p>
          </table:table-cell>
          <table:table-cell office:value-type="string" table:style-name="ce14">
            <text:p>ACTION ITALY S.R.L.</text:p>
          </table:table-cell>
          <table:table-cell office:value-type="string" table:style-name="ce7">
            <text:p>10955660963</text:p>
          </table:table-cell>
          <table:table-cell office:value-type="string" table:style-name="ce17">
            <text:p>9751183694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.04" table:style-name="ce11">
            <text:p>40,04</text:p>
          </table:table-cell>
          <table:table-cell office:value-type="string" table:style-name="ce14">
            <text:p>ACTION ITALY S.R.L.</text:p>
          </table:table-cell>
          <table:table-cell office:value-type="string" table:style-name="ce7">
            <text:p>10955660963</text:p>
          </table:table-cell>
          <table:table-cell office:value-type="string" table:style-name="ce17">
            <text:p>9751187872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758.8" table:style-name="ce11">
            <text:p>6.758,80</text:p>
          </table:table-cell>
          <table:table-cell office:value-type="string" table:style-name="ce14">
            <text:p>DIZETA INGEGNERIA STUDIO ASSOCIATO</text:p>
          </table:table-cell>
          <table:table-cell office:value-type="string" table:style-name="ce7">
            <text:p>09208530155</text:p>
          </table:table-cell>
          <table:table-cell office:value-type="string" table:style-name="ce17">
            <text:p>5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856.2" table:style-name="ce11">
            <text:p>19.856,20</text:p>
          </table:table-cell>
          <table:table-cell office:value-type="string" table:style-name="ce14">
            <text:p>DIZETA INGEGNERIA STUDIO ASSOCIATO</text:p>
          </table:table-cell>
          <table:table-cell office:value-type="string" table:style-name="ce7">
            <text:p>09208530155</text:p>
          </table:table-cell>
          <table:table-cell office:value-type="string" table:style-name="ce17">
            <text:p>6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133.1400000000003" table:style-name="ce11">
            <text:p>4.133,14</text:p>
          </table:table-cell>
          <table:table-cell office:value-type="string" table:style-name="ce14">
            <text:p>DIZETA INGEGNERIA STUDIO ASSOCIATO</text:p>
          </table:table-cell>
          <table:table-cell office:value-type="string" table:style-name="ce7">
            <text:p>09208530155</text:p>
          </table:table-cell>
          <table:table-cell office:value-type="string" table:style-name="ce17">
            <text:p>7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55.07" table:style-name="ce11">
            <text:p>3.655,07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24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1.39" table:style-name="ce11">
            <text:p>71,39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6450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6.95" table:style-name="ce11">
            <text:p>106,95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6238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2.9" table:style-name="ce11">
            <text:p>422,90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5868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25.75" table:style-name="ce11">
            <text:p>3.125,75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62635.38" table:style-name="ce11">
            <text:p>462.635,38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1701910157</text:p>
          </table:table-cell>
          <table:table-cell office:value-type="string" table:style-name="ce17">
            <text:p>M_26-0034-2026B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0" table:style-name="ce11">
            <text:p>300,00</text:p>
          </table:table-cell>
          <table:table-cell office:value-type="string" table:style-name="ce14">
            <text:p>UTILITATIS SERVIZI SRL</text:p>
          </table:table-cell>
          <table:table-cell office:value-type="string" table:style-name="ce7">
            <text:p>16781591009</text:p>
          </table:table-cell>
          <table:table-cell office:value-type="string" table:style-name="ce17">
            <text:p>FT28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4505.22" table:style-name="ce11">
            <text:p>54.505,22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22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" table:style-name="ce11">
            <text:p>42,00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6738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77.6" table:style-name="ce11">
            <text:p>9.277,60</text:p>
          </table:table-cell>
          <table:table-cell office:value-type="string" table:style-name="ce14">
            <text:p>TECNOCALL S.R.L.</text:p>
          </table:table-cell>
          <table:table-cell office:value-type="string" table:style-name="ce7">
            <text:p>01694990662</text:p>
          </table:table-cell>
          <table:table-cell office:value-type="string" table:style-name="ce17">
            <text:p>4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10152.62" table:style-name="ce11">
            <text:p>310.152,62</text:p>
          </table:table-cell>
          <table:table-cell office:value-type="string" table:style-name="ce14">
            <text:p>IDROAMBIENTE S.R.L.</text:p>
          </table:table-cell>
          <table:table-cell office:value-type="string" table:style-name="ce7">
            <text:p>10431500155</text:p>
          </table:table-cell>
          <table:table-cell office:value-type="string" table:style-name="ce17">
            <text:p>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.73" table:style-name="ce11">
            <text:p>117,73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1RXCABEY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2885.47" table:style-name="ce11">
            <text:p>32.885,47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24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415.71" table:style-name="ce11">
            <text:p>19.415,71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21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3587.83" table:style-name="ce11">
            <text:p>53.587,83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23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8" table:style-name="ce11">
            <text:p>288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18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5470.160000000003" table:style-name="ce11">
            <text:p>35.470,16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20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2.76" table:style-name="ce11">
            <text:p>272,76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0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3238.26" table:style-name="ce11">
            <text:p>43.238,26</text:p>
          </table:table-cell>
          <table:table-cell office:value-type="string" table:style-name="ce14">
            <text:p>PURICELLI AMBIENTE VERDE SRL</text:p>
          </table:table-cell>
          <table:table-cell office:value-type="string" table:style-name="ce7">
            <text:p>02619580125</text:p>
          </table:table-cell>
          <table:table-cell office:value-type="string" table:style-name="ce17">
            <text:p>8/PR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9.77" table:style-name="ce11">
            <text:p>219,77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4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000" table:style-name="ce11">
            <text:p>-1.000,00</text:p>
          </table:table-cell>
          <table:table-cell office:value-type="string" table:style-name="ce14">
            <text:p>SIA SRL A SOCIO UNICO - SISTEMI INFORMATIVI AZIENDALI</text:p>
          </table:table-cell>
          <table:table-cell office:value-type="string" table:style-name="ce7">
            <text:p>00772480133</text:p>
          </table:table-cell>
          <table:table-cell office:value-type="string" table:style-name="ce17">
            <text:p>8/SP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300" table:style-name="ce11">
            <text:p>10.300,00</text:p>
          </table:table-cell>
          <table:table-cell office:value-type="string" table:style-name="ce14">
            <text:p>SICIT SRL</text:p>
          </table:table-cell>
          <table:table-cell office:value-type="string" table:style-name="ce7">
            <text:p>12975730156</text:p>
          </table:table-cell>
          <table:table-cell office:value-type="string" table:style-name="ce17">
            <text:p>1077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0.33" table:style-name="ce11">
            <text:p>800,33</text:p>
          </table:table-cell>
          <table:table-cell office:value-type="string" table:style-name="ce14">
            <text:p>SIMEA S.R.L.</text:p>
          </table:table-cell>
          <table:table-cell office:value-type="string" table:style-name="ce7">
            <text:p>02422600961</text:p>
          </table:table-cell>
          <table:table-cell office:value-type="string" table:style-name="ce17">
            <text:p>75/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0.95" table:style-name="ce11">
            <text:p>920,95</text:p>
          </table:table-cell>
          <table:table-cell office:value-type="string" table:style-name="ce14">
            <text:p>SIMEA S.R.L.</text:p>
          </table:table-cell>
          <table:table-cell office:value-type="string" table:style-name="ce7">
            <text:p>02422600961</text:p>
          </table:table-cell>
          <table:table-cell office:value-type="string" table:style-name="ce17">
            <text:p>74/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0" table:style-name="ce11">
            <text:p>310,00</text:p>
          </table:table-cell>
          <table:table-cell office:value-type="string" table:style-name="ce14">
            <text:p>SOCIETA' COOPERATIVA SOCIALE LA GINESTRA O.N.L.U.S. CON SIGLA LA GINESTRA SOC. COOP. SOCIALE O.N.L.U.S.</text:p>
          </table:table-cell>
          <table:table-cell office:value-type="string" table:style-name="ce7">
            <text:p>02727100121</text:p>
          </table:table-cell>
          <table:table-cell office:value-type="string" table:style-name="ce17">
            <text:p>12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38" table:style-name="ce11">
            <text:p>155,38</text:p>
          </table:table-cell>
          <table:table-cell office:value-type="string" table:style-name="ce14">
            <text:p>TALEA S.R.L.</text:p>
          </table:table-cell>
          <table:table-cell office:value-type="string" table:style-name="ce7">
            <text:p>13397580153</text:p>
          </table:table-cell>
          <table:table-cell office:value-type="string" table:style-name="ce17">
            <text:p>2/E26 / dep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38" table:style-name="ce11">
            <text:p>155,38</text:p>
          </table:table-cell>
          <table:table-cell office:value-type="string" table:style-name="ce14">
            <text:p>TALEA S.R.L.</text:p>
          </table:table-cell>
          <table:table-cell office:value-type="string" table:style-name="ce7">
            <text:p>13397580153</text:p>
          </table:table-cell>
          <table:table-cell office:value-type="string" table:style-name="ce17">
            <text:p>13/E26 / DEP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21" table:style-name="ce11">
            <text:p>3.421,0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569/FEL-2026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7612.39" table:style-name="ce11">
            <text:p>77.612,39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19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5.04" table:style-name="ce11">
            <text:p>335,04</text:p>
          </table:table-cell>
          <table:table-cell office:value-type="string" table:style-name="ce14">
            <text:p>ARTESTAMPA S.R.L.</text:p>
          </table:table-cell>
          <table:table-cell office:value-type="string" table:style-name="ce7">
            <text:p>02602460129</text:p>
          </table:table-cell>
          <table:table-cell office:value-type="string" table:style-name="ce17">
            <text:p>77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00" table:style-name="ce11">
            <text:p>1.100,00</text:p>
          </table:table-cell>
          <table:table-cell office:value-type="string" table:style-name="ce14">
            <text:p>ARTIDE SRL</text:p>
          </table:table-cell>
          <table:table-cell office:value-type="string" table:style-name="ce7">
            <text:p>02268330343</text:p>
          </table:table-cell>
          <table:table-cell office:value-type="string" table:style-name="ce17">
            <text:p>FVL15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.33" table:style-name="ce11">
            <text:p>25,33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8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33.80000000000001" table:style-name="ce11">
            <text:p>-133,8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RLC0001431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100" table:style-name="ce11">
            <text:p>16.100,00</text:p>
          </table:table-cell>
          <table:table-cell office:value-type="string" table:style-name="ce14">
            <text:p>SIA SRL A SOCIO UNICO - SISTEMI INFORMATIVI AZIENDALI</text:p>
          </table:table-cell>
          <table:table-cell office:value-type="string" table:style-name="ce7">
            <text:p>00772480133</text:p>
          </table:table-cell>
          <table:table-cell office:value-type="string" table:style-name="ce17">
            <text:p>3/SP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0" table:style-name="ce11">
            <text:p>220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RLR0115207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3" table:style-name="ce11">
            <text:p>253,00</text:p>
          </table:table-cell>
          <table:table-cell office:value-type="string" table:style-name="ce14">
            <text:p>SOCOTEC ITALIA SRL</text:p>
          </table:table-cell>
          <table:table-cell office:value-type="string" table:style-name="ce7">
            <text:p>01872430648</text:p>
          </table:table-cell>
          <table:table-cell office:value-type="string" table:style-name="ce17">
            <text:p>26300112FTVPA2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.5" table:style-name="ce11">
            <text:p>7,5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FIR0021315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050" table:style-name="ce11">
            <text:p>28.050,00</text:p>
          </table:table-cell>
          <table:table-cell office:value-type="string" table:style-name="ce14">
            <text:p>SICIT SRL</text:p>
          </table:table-cell>
          <table:table-cell office:value-type="string" table:style-name="ce7">
            <text:p>12975730156</text:p>
          </table:table-cell>
          <table:table-cell office:value-type="string" table:style-name="ce17">
            <text:p>1078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0" table:style-name="ce11">
            <text:p>670,00</text:p>
          </table:table-cell>
          <table:table-cell office:value-type="string" table:style-name="ce14">
            <text:p>STAR SRL</text:p>
          </table:table-cell>
          <table:table-cell office:value-type="string" table:style-name="ce7">
            <text:p>11990410158</text:p>
          </table:table-cell>
          <table:table-cell office:value-type="string" table:style-name="ce17">
            <text:p>26V000134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7445.150000000001" table:style-name="ce11">
            <text:p>17.445,15</text:p>
          </table:table-cell>
          <table:table-cell office:value-type="string" table:style-name="ce14">
            <text:p>STUDIOSPS IDRAULICA AMBIENTE SRL</text:p>
          </table:table-cell>
          <table:table-cell office:value-type="string" table:style-name="ce7">
            <text:p>08203530962</text:p>
          </table:table-cell>
          <table:table-cell office:value-type="string" table:style-name="ce17">
            <text:p>FPR 13/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00" table:style-name="ce11">
            <text:p>2.400,00</text:p>
          </table:table-cell>
          <table:table-cell office:value-type="string" table:style-name="ce14">
            <text:p>TAGLIABUECOM SRL</text:p>
          </table:table-cell>
          <table:table-cell office:value-type="string" table:style-name="ce7">
            <text:p>14257450966</text:p>
          </table:table-cell>
          <table:table-cell office:value-type="string" table:style-name="ce17">
            <text:p>76/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00.22" table:style-name="ce11">
            <text:p>1.100,22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63/00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38" table:style-name="ce11">
            <text:p>155,38</text:p>
          </table:table-cell>
          <table:table-cell office:value-type="string" table:style-name="ce14">
            <text:p>T.E.A. TEK SPA</text:p>
          </table:table-cell>
          <table:table-cell office:value-type="string" table:style-name="ce7">
            <text:p>06362981216</text:p>
          </table:table-cell>
          <table:table-cell office:value-type="string" table:style-name="ce17">
            <text:p>2800000022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80" table:style-name="ce11">
            <text:p>2.280,0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568/FEL-2026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1499.13" table:style-name="ce11">
            <text:p>91.499,13</text:p>
          </table:table-cell>
          <table:table-cell office:value-type="string" table:style-name="ce14">
            <text:p>TECNECOS SRL</text:p>
          </table:table-cell>
          <table:table-cell office:value-type="string" table:style-name="ce7">
            <text:p>02270560267</text:p>
          </table:table-cell>
          <table:table-cell office:value-type="string" table:style-name="ce17">
            <text:p>FVS4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718.45" table:style-name="ce11">
            <text:p>13.718,45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052643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.4" table:style-name="ce11">
            <text:p>46,40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055561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00" table:style-name="ce11">
            <text:p>4.500,00</text:p>
          </table:table-cell>
          <table:table-cell office:value-type="string" table:style-name="ce14">
            <text:p>WOIKO S.R.L.</text:p>
          </table:table-cell>
          <table:table-cell office:value-type="string" table:style-name="ce7">
            <text:p>04130490966</text:p>
          </table:table-cell>
          <table:table-cell office:value-type="string" table:style-name="ce17">
            <text:p>FPR 4/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63.62" table:style-name="ce11">
            <text:p>4.963,62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12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916.42" table:style-name="ce11">
            <text:p>6.916,42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14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6.25" table:style-name="ce11">
            <text:p>506,25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16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7.18" table:style-name="ce11">
            <text:p>107,18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6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1.96" table:style-name="ce11">
            <text:p>221,96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5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57881.62" table:style-name="ce11">
            <text:p>1.357.881,62</text:p>
          </table:table-cell>
          <table:table-cell office:value-type="string" table:style-name="ce14">
            <text:p>GIUDICI SPA</text:p>
          </table:table-cell>
          <table:table-cell office:value-type="string" table:style-name="ce7">
            <text:p>00226710168</text:p>
          </table:table-cell>
          <table:table-cell office:value-type="string" table:style-name="ce17">
            <text:p>0000021/3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753.32" table:style-name="ce11">
            <text:p>22.753,32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16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55.98" table:style-name="ce11">
            <text:p>7.555,98</text:p>
          </table:table-cell>
          <table:table-cell office:value-type="string" table:style-name="ce14">
            <text:p>GALLIVANONI COMBUSTIBILI S.R.L.</text:p>
          </table:table-cell>
          <table:table-cell office:value-type="string" table:style-name="ce7">
            <text:p>01555760121</text:p>
          </table:table-cell>
          <table:table-cell office:value-type="string" table:style-name="ce17">
            <text:p>1-SP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18.66" table:style-name="ce11">
            <text:p>2.518,66</text:p>
          </table:table-cell>
          <table:table-cell office:value-type="string" table:style-name="ce14">
            <text:p>GALLIVANONI COMBUSTIBILI S.R.L.</text:p>
          </table:table-cell>
          <table:table-cell office:value-type="string" table:style-name="ce7">
            <text:p>01555760121</text:p>
          </table:table-cell>
          <table:table-cell office:value-type="string" table:style-name="ce17">
            <text:p>2-SP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30" table:style-name="ce11">
            <text:p>930,00</text:p>
          </table:table-cell>
          <table:table-cell office:value-type="string" table:style-name="ce14">
            <text:p>EXACTA LABCENTER SPA</text:p>
          </table:table-cell>
          <table:table-cell office:value-type="string" table:style-name="ce7">
            <text:p>01022690364</text:p>
          </table:table-cell>
          <table:table-cell office:value-type="string" table:style-name="ce17">
            <text:p>135/26CD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9.58" table:style-name="ce11">
            <text:p>1.159,58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435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86.5" table:style-name="ce11">
            <text:p>686,5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43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2" table:style-name="ce11">
            <text:p>352,0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53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4.4" table:style-name="ce11">
            <text:p>104,4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53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0" table:style-name="ce11">
            <text:p>190,0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77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8.5" table:style-name="ce11">
            <text:p>958,5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776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0.75" table:style-name="ce11">
            <text:p>280,75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4350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.17" table:style-name="ce11">
            <text:p>85,17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4350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0699.95" table:style-name="ce11">
            <text:p>70.699,95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4350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50" table:style-name="ce11">
            <text:p>1.650,00</text:p>
          </table:table-cell>
          <table:table-cell office:value-type="string" table:style-name="ce14">
            <text:p>Almaviva Bluebit S.p.A.</text:p>
          </table:table-cell>
          <table:table-cell office:value-type="string" table:style-name="ce7">
            <text:p>02459940280</text:p>
          </table:table-cell>
          <table:table-cell office:value-type="string" table:style-name="ce17">
            <text:p>12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11147.36" table:style-name="ce11">
            <text:p>511.147,36</text:p>
          </table:table-cell>
          <table:table-cell office:value-type="string" table:style-name="ce14">
            <text:p>GIUDICI SPA</text:p>
          </table:table-cell>
          <table:table-cell office:value-type="string" table:style-name="ce7">
            <text:p>09111011004</text:p>
          </table:table-cell>
          <table:table-cell office:value-type="string" table:style-name="ce17">
            <text:p>6/V1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4101.22" table:style-name="ce11">
            <text:p>114.101,22</text:p>
          </table:table-cell>
          <table:table-cell office:value-type="string" table:style-name="ce14">
            <text:p>GIUDICI SPA</text:p>
          </table:table-cell>
          <table:table-cell office:value-type="string" table:style-name="ce7">
            <text:p>02067440129</text:p>
          </table:table-cell>
          <table:table-cell office:value-type="string" table:style-name="ce17">
            <text:p>E-132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80.36" table:style-name="ce11">
            <text:p>7.280,36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11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57.4" table:style-name="ce11">
            <text:p>1.357,4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15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969" table:style-name="ce11">
            <text:p>2.969,00</text:p>
          </table:table-cell>
          <table:table-cell office:value-type="string" table:style-name="ce14">
            <text:p>D.H.D. SRL SB</text:p>
          </table:table-cell>
          <table:table-cell office:value-type="string" table:style-name="ce7">
            <text:p>07939540014</text:p>
          </table:table-cell>
          <table:table-cell office:value-type="string" table:style-name="ce17">
            <text:p>31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273.28" table:style-name="ce11">
            <text:p>4.273,28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34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4" table:style-name="ce11">
            <text:p>1.224,00</text:p>
          </table:table-cell>
          <table:table-cell office:value-type="string" table:style-name="ce14">
            <text:p>GLOBAL SISTEMI S.R.L</text:p>
          </table:table-cell>
          <table:table-cell office:value-type="string" table:style-name="ce7">
            <text:p>03851570402</text:p>
          </table:table-cell>
          <table:table-cell office:value-type="string" table:style-name="ce17">
            <text:p>28/P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7423.64" table:style-name="ce11">
            <text:p>77.423,64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1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00" table:style-name="ce11">
            <text:p>1.400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4350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7.13" table:style-name="ce11">
            <text:p>597,13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4350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27.46" table:style-name="ce11">
            <text:p>2.627,46</text:p>
          </table:table-cell>
          <table:table-cell office:value-type="string" table:style-name="ce14">
            <text:p>S.E.I.C.A. SRL</text:p>
          </table:table-cell>
          <table:table-cell office:value-type="string" table:style-name="ce7">
            <text:p>03724850486</text:p>
          </table:table-cell>
          <table:table-cell office:value-type="string" table:style-name="ce17">
            <text:p>V10000038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062.35" table:style-name="ce11">
            <text:p>49.062,35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4350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500" table:style-name="ce11">
            <text:p>40.500,00</text:p>
          </table:table-cell>
          <table:table-cell office:value-type="string" table:style-name="ce14">
            <text:p>AGIDI DUE SRL</text:p>
          </table:table-cell>
          <table:table-cell office:value-type="string" table:style-name="ce7">
            <text:p>03637710363</text:p>
          </table:table-cell>
          <table:table-cell office:value-type="string" table:style-name="ce17">
            <text:p>3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892.02" table:style-name="ce11">
            <text:p>14.892,02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4350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3.05" table:style-name="ce11">
            <text:p>673,05</text:p>
          </table:table-cell>
          <table:table-cell office:value-type="string" table:style-name="ce14">
            <text:p>SERVIZI VELOCI SRL</text:p>
          </table:table-cell>
          <table:table-cell office:value-type="string" table:style-name="ce7">
            <text:p>03426570127</text:p>
          </table:table-cell>
          <table:table-cell office:value-type="string" table:style-name="ce17">
            <text:p>00002/2026-27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68.73" table:style-name="ce11">
            <text:p>1.968,73</text:p>
          </table:table-cell>
          <table:table-cell office:value-type="string" table:style-name="ce14">
            <text:p>J+S SpA</text:p>
          </table:table-cell>
          <table:table-cell office:value-type="string" table:style-name="ce7">
            <text:p>02621370218</text:p>
          </table:table-cell>
          <table:table-cell office:value-type="string" table:style-name="ce17">
            <text:p>FPR 41/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7.37" table:style-name="ce11">
            <text:p>677,37</text:p>
          </table:table-cell>
          <table:table-cell office:value-type="string" table:style-name="ce14">
            <text:p>SERVIZI VELOCI SRL</text:p>
          </table:table-cell>
          <table:table-cell office:value-type="string" table:style-name="ce7">
            <text:p>03426570127</text:p>
          </table:table-cell>
          <table:table-cell office:value-type="string" table:style-name="ce17">
            <text:p>00258/2026-27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440.51" table:style-name="ce11">
            <text:p>11.440,51</text:p>
          </table:table-cell>
          <table:table-cell office:value-type="string" table:style-name="ce14">
            <text:p>COMUNE DI MONVALLE</text:p>
          </table:table-cell>
          <table:table-cell office:value-type="string" table:style-name="ce7">
            <text:p>00309230126</text:p>
          </table:table-cell>
          <table:table-cell office:value-type="string" table:style-name="ce17">
            <text:p>3/7/1-2026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4000" table:style-name="ce11">
            <text:p>34.000,00</text:p>
          </table:table-cell>
          <table:table-cell office:value-type="string" table:style-name="ce14">
            <text:p>BIOREAL S.R.L.</text:p>
          </table:table-cell>
          <table:table-cell office:value-type="string" table:style-name="ce7">
            <text:p>05209330264</text:p>
          </table:table-cell>
          <table:table-cell office:value-type="string" table:style-name="ce17">
            <text:p>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0108.12" table:style-name="ce11">
            <text:p>120.108,12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73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75.94" table:style-name="ce11">
            <text:p>3.875,94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079/F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81.13" table:style-name="ce11">
            <text:p>1.981,13</text:p>
          </table:table-cell>
          <table:table-cell office:value-type="string" table:style-name="ce14">
            <text:p>A2A ENERGIA S.P.A.</text:p>
          </table:table-cell>
          <table:table-cell office:value-type="string" table:style-name="ce7">
            <text:p>12883420155</text:p>
          </table:table-cell>
          <table:table-cell office:value-type="string" table:style-name="ce17">
            <text:p>526503668514-2026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4.4" table:style-name="ce11">
            <text:p>374,4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48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4" table:style-name="ce11">
            <text:p>434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48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5" table:style-name="ce11">
            <text:p>1.00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48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000.45" table:style-name="ce11">
            <text:p>6.000,45</text:p>
          </table:table-cell>
          <table:table-cell office:value-type="string" table:style-name="ce14">
            <text:p>C. &amp; S. DI GIUSEPPE INGEGNERI ASSOCIATI SRL<text:s/></text:p>
          </table:table-cell>
          <table:table-cell office:value-type="string" table:style-name="ce7">
            <text:p>02181010691</text:p>
          </table:table-cell>
          <table:table-cell office:value-type="string" table:style-name="ce17">
            <text:p>6/servizi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3.24" table:style-name="ce11">
            <text:p>183,24</text:p>
          </table:table-cell>
          <table:table-cell office:value-type="string" table:style-name="ce14">
            <text:p>A2A ENERGIA S.P.A.</text:p>
          </table:table-cell>
          <table:table-cell office:value-type="string" table:style-name="ce7">
            <text:p>12883420155</text:p>
          </table:table-cell>
          <table:table-cell office:value-type="string" table:style-name="ce17">
            <text:p>526503388996-2026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8" table:style-name="ce11">
            <text:p>1.528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49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48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8.8" table:style-name="ce11">
            <text:p>958,8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48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.8" table:style-name="ce11">
            <text:p>210,8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48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2" table:style-name="ce11">
            <text:p>102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0" table:style-name="ce11">
            <text:p>1.25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88.05" table:style-name="ce11">
            <text:p>1.588,05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VOMM IMPIANTI E PROCESSI SPA</text:p>
          </table:table-cell>
          <table:table-cell office:value-type="string" table:style-name="ce7">
            <text:p>06804470968</text:p>
          </table:table-cell>
          <table:table-cell office:value-type="string" table:style-name="ce17">
            <text:p>000014/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58" table:style-name="ce11">
            <text:p>558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32.67" table:style-name="ce11">
            <text:p>2.532,67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058967V1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83.8" table:style-name="ce11">
            <text:p>683,8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382.13" table:style-name="ce11">
            <text:p>-382,13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092034V1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40.79" table:style-name="ce11">
            <text:p>2.840,79</text:p>
          </table:table-cell>
          <table:table-cell office:value-type="string" table:style-name="ce14">
            <text:p>AGILENT TECHNOLOGIES ITALIA SPA</text:p>
          </table:table-cell>
          <table:table-cell office:value-type="string" table:style-name="ce7">
            <text:p>12785290151</text:p>
          </table:table-cell>
          <table:table-cell office:value-type="string" table:style-name="ce17">
            <text:p>199351721/340962/P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2" table:style-name="ce11">
            <text:p>252,00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502926V3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" table:style-name="ce11">
            <text:p>31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2" table:style-name="ce11">
            <text:p>252,00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582363V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32.67" table:style-name="ce11">
            <text:p>2.532,67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153880V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0.9" table:style-name="ce11">
            <text:p>120,90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565233V3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4.75" table:style-name="ce11">
            <text:p>924,75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5704727924/LM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9.26" table:style-name="ce11">
            <text:p>129,26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5704727625/LM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34.6" table:style-name="ce11">
            <text:p>1.334,60</text:p>
          </table:table-cell>
          <table:table-cell office:value-type="string" table:style-name="ce14">
            <text:p>VOMM IMPIANTI E PROCESSI SPA</text:p>
          </table:table-cell>
          <table:table-cell office:value-type="string" table:style-name="ce7">
            <text:p>06804470968</text:p>
          </table:table-cell>
          <table:table-cell office:value-type="string" table:style-name="ce17">
            <text:p>000025/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5" table:style-name="ce11">
            <text:p>355,00</text:p>
          </table:table-cell>
          <table:table-cell office:value-type="string" table:style-name="ce14">
            <text:p>VWR INTERNATIONAL SRL</text:p>
          </table:table-cell>
          <table:table-cell office:value-type="string" table:style-name="ce7">
            <text:p>12864800151</text:p>
          </table:table-cell>
          <table:table-cell office:value-type="string" table:style-name="ce17">
            <text:p>307600969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3.99" table:style-name="ce11">
            <text:p>733,99</text:p>
          </table:table-cell>
          <table:table-cell office:value-type="string" table:style-name="ce14">
            <text:p>QUALITYCHECK S.r.l.</text:p>
          </table:table-cell>
          <table:table-cell office:value-type="string" table:style-name="ce7">
            <text:p>13468591006</text:p>
          </table:table-cell>
          <table:table-cell office:value-type="string" table:style-name="ce17">
            <text:p>67/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0" table:style-name="ce11">
            <text:p>54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.8" table:style-name="ce11">
            <text:p>210,8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7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5" table:style-name="ce11">
            <text:p>425,00</text:p>
          </table:table-cell>
          <table:table-cell office:value-type="string" table:style-name="ce14">
            <text:p>3 G SRL</text:p>
          </table:table-cell>
          <table:table-cell office:value-type="string" table:style-name="ce7">
            <text:p>01656580121</text:p>
          </table:table-cell>
          <table:table-cell office:value-type="string" table:style-name="ce17">
            <text:p>601/A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48" table:style-name="ce11">
            <text:p>648,00</text:p>
          </table:table-cell>
          <table:table-cell office:value-type="string" table:style-name="ce14">
            <text:p>3 G SRL</text:p>
          </table:table-cell>
          <table:table-cell office:value-type="string" table:style-name="ce7">
            <text:p>01656580121</text:p>
          </table:table-cell>
          <table:table-cell office:value-type="string" table:style-name="ce17">
            <text:p>66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39.1999999999998" table:style-name="ce11">
            <text:p>2.239,2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9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72.8599999999997" table:style-name="ce11">
            <text:p>4.272,86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03748730128</text:p>
          </table:table-cell>
          <table:table-cell office:value-type="string" table:style-name="ce17">
            <text:p>FPR 19/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9.69" table:style-name="ce11">
            <text:p>369,69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2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7" table:style-name="ce11">
            <text:p>527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8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0" table:style-name="ce11">
            <text:p>61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05" table:style-name="ce11">
            <text:p>1.40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4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.19999999999999" table:style-name="ce11">
            <text:p>130,2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2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0.4" table:style-name="ce11">
            <text:p>750,4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21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56" table:style-name="ce11">
            <text:p>3.156,00</text:p>
          </table:table-cell>
          <table:table-cell office:value-type="string" table:style-name="ce14">
            <text:p>VERTIKA SRL</text:p>
          </table:table-cell>
          <table:table-cell office:value-type="string" table:style-name="ce7">
            <text:p>03653040984</text:p>
          </table:table-cell>
          <table:table-cell office:value-type="string" table:style-name="ce17">
            <text:p>5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68.05" table:style-name="ce11">
            <text:p>7.268,05</text:p>
          </table:table-cell>
          <table:table-cell office:value-type="string" table:style-name="ce14">
            <text:p>VERTIKA SRL</text:p>
          </table:table-cell>
          <table:table-cell office:value-type="string" table:style-name="ce7">
            <text:p>03653040984</text:p>
          </table:table-cell>
          <table:table-cell office:value-type="string" table:style-name="ce17">
            <text:p>5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960" table:style-name="ce11">
            <text:p>7.960,00</text:p>
          </table:table-cell>
          <table:table-cell office:value-type="string" table:style-name="ce14">
            <text:p>ADVANCED MICROTURBINES SRL</text:p>
          </table:table-cell>
          <table:table-cell office:value-type="string" table:style-name="ce7">
            <text:p>02188870998</text:p>
          </table:table-cell>
          <table:table-cell office:value-type="string" table:style-name="ce17">
            <text:p>6/00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71.31" table:style-name="ce11">
            <text:p>371,31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03748730128</text:p>
          </table:table-cell>
          <table:table-cell office:value-type="string" table:style-name="ce17">
            <text:p>FPR 20/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0" table:style-name="ce11">
            <text:p>730,00</text:p>
          </table:table-cell>
          <table:table-cell office:value-type="string" table:style-name="ce14">
            <text:p>AMG IMPIANTI SRL</text:p>
          </table:table-cell>
          <table:table-cell office:value-type="string" table:style-name="ce7">
            <text:p>02285740987</text:p>
          </table:table-cell>
          <table:table-cell office:value-type="string" table:style-name="ce17">
            <text:p>2026-FV-0000032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0" table:style-name="ce11">
            <text:p>340,00</text:p>
          </table:table-cell>
          <table:table-cell office:value-type="string" table:style-name="ce14">
            <text:p>AMG IMPIANTI SRL</text:p>
          </table:table-cell>
          <table:table-cell office:value-type="string" table:style-name="ce7">
            <text:p>02285740987</text:p>
          </table:table-cell>
          <table:table-cell office:value-type="string" table:style-name="ce17">
            <text:p>2026-FV-0000033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6.55" table:style-name="ce11">
            <text:p>986,55</text:p>
          </table:table-cell>
          <table:table-cell office:value-type="string" table:style-name="ce14">
            <text:p>ANDROMEDA OFFICE S.R.L.</text:p>
          </table:table-cell>
          <table:table-cell office:value-type="string" table:style-name="ce7">
            <text:p>02107670024</text:p>
          </table:table-cell>
          <table:table-cell office:value-type="string" table:style-name="ce17">
            <text:p>635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0" table:style-name="ce11">
            <text:p>85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71" table:style-name="ce11">
            <text:p>1.871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03.18" table:style-name="ce11">
            <text:p>3.303,18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522464V3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0" table:style-name="ce11">
            <text:p>1.50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077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2" table:style-name="ce11">
            <text:p>252,00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527069V3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9" table:style-name="ce11">
            <text:p>339,00</text:p>
          </table:table-cell>
          <table:table-cell office:value-type="string" table:style-name="ce14">
            <text:p>ALPHABET ITALIA S.P.A.</text:p>
          </table:table-cell>
          <table:table-cell office:value-type="string" table:style-name="ce7">
            <text:p>13070370153</text:p>
          </table:table-cell>
          <table:table-cell office:value-type="string" table:style-name="ce17">
            <text:p>VF026062485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748" table:style-name="ce11">
            <text:p>4.748,00</text:p>
          </table:table-cell>
          <table:table-cell office:value-type="string" table:style-name="ce14">
            <text:p>DE NORA WATER TECHNOLOGIES ITALY SRL</text:p>
          </table:table-cell>
          <table:table-cell office:value-type="string" table:style-name="ce7">
            <text:p>03221720968</text:p>
          </table:table-cell>
          <table:table-cell office:value-type="string" table:style-name="ce17">
            <text:p>100047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32.67" table:style-name="ce11">
            <text:p>2.532,67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238141V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400" table:style-name="ce11">
            <text:p>11.400,00</text:p>
          </table:table-cell>
          <table:table-cell office:value-type="string" table:style-name="ce14">
            <text:p>REF S.R.L.</text:p>
          </table:table-cell>
          <table:table-cell office:value-type="string" table:style-name="ce7">
            <text:p>13275360157</text:p>
          </table:table-cell>
          <table:table-cell office:value-type="string" table:style-name="ce17">
            <text:p>0000026/SPLIT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74" table:style-name="ce11">
            <text:p>574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1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4.3" table:style-name="ce11">
            <text:p>894,30</text:p>
          </table:table-cell>
          <table:table-cell office:value-type="string" table:style-name="ce14">
            <text:p>VWR INTERNATIONAL SRL</text:p>
          </table:table-cell>
          <table:table-cell office:value-type="string" table:style-name="ce7">
            <text:p>12864800151</text:p>
          </table:table-cell>
          <table:table-cell office:value-type="string" table:style-name="ce17">
            <text:p>307601131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4">
            <text:p>REF S.R.L.</text:p>
          </table:table-cell>
          <table:table-cell office:value-type="string" table:style-name="ce7">
            <text:p>13275360157</text:p>
          </table:table-cell>
          <table:table-cell office:value-type="string" table:style-name="ce17">
            <text:p>0000012/SPLIT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1" table:style-name="ce11">
            <text:p>341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6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95" table:style-name="ce11">
            <text:p>3.09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113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0" table:style-name="ce11">
            <text:p>740,0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1284/FE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" table:style-name="ce11">
            <text:p>60,00</text:p>
          </table:table-cell>
          <table:table-cell office:value-type="string" table:style-name="ce14">
            <text:p>ACENTRO SERVICES SRL</text:p>
          </table:table-cell>
          <table:table-cell office:value-type="string" table:style-name="ce7">
            <text:p>03594240966</text:p>
          </table:table-cell>
          <table:table-cell office:value-type="string" table:style-name="ce17">
            <text:p>645/D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.1" table:style-name="ce11">
            <text:p>35,1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1283/FE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6" table:style-name="ce11">
            <text:p>336,00</text:p>
          </table:table-cell>
          <table:table-cell office:value-type="string" table:style-name="ce14">
            <text:p>ACENTRO SERVICES SRL</text:p>
          </table:table-cell>
          <table:table-cell office:value-type="string" table:style-name="ce7">
            <text:p>03594240966</text:p>
          </table:table-cell>
          <table:table-cell office:value-type="string" table:style-name="ce17">
            <text:p>647/D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7.3" table:style-name="ce11">
            <text:p>237,30</text:p>
          </table:table-cell>
          <table:table-cell office:value-type="string" table:style-name="ce14">
            <text:p>ALPHABET ITALIA S.P.A.</text:p>
          </table:table-cell>
          <table:table-cell office:value-type="string" table:style-name="ce7">
            <text:p>13070370153</text:p>
          </table:table-cell>
          <table:table-cell office:value-type="string" table:style-name="ce17">
            <text:p>VG026005451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1.32" table:style-name="ce11">
            <text:p>321,32</text:p>
          </table:table-cell>
          <table:table-cell office:value-type="string" table:style-name="ce14">
            <text:p>AUTOLAVAGGIO GRISU' SRL</text:p>
          </table:table-cell>
          <table:table-cell office:value-type="string" table:style-name="ce7">
            <text:p>03231100128</text:p>
          </table:table-cell>
          <table:table-cell office:value-type="string" table:style-name="ce17">
            <text:p>26B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.85" table:style-name="ce11">
            <text:p>46,85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279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.95" table:style-name="ce11">
            <text:p>95,95</text:p>
          </table:table-cell>
          <table:table-cell office:value-type="string" table:style-name="ce14">
            <text:p>AZIENDA MULTI-SERVIZI COMUNALE A.M.S.C.</text:p>
          </table:table-cell>
          <table:table-cell office:value-type="string" table:style-name="ce7">
            <text:p>02279540120</text:p>
          </table:table-cell>
          <table:table-cell office:value-type="string" table:style-name="ce17">
            <text:p>VSPLIT2600012-2026</text:p>
          </table:table-cell>
          <table:table-cell office:value-type="date" office:date-value="2026-04-16T00:00:00" table:style-name="ce12">
            <text:p>16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0" table:style-name="ce11">
            <text:p>200,00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ROT/3220-20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1.57" table:style-name="ce11">
            <text:p>381,57</text:p>
          </table:table-cell>
          <table:table-cell office:value-type="string" table:style-name="ce14">
            <text:p>AZIENDA MULTI-SERVIZI COMUNALE A.M.S.C.</text:p>
          </table:table-cell>
          <table:table-cell office:value-type="string" table:style-name="ce7">
            <text:p>02279540120</text:p>
          </table:table-cell>
          <table:table-cell office:value-type="string" table:style-name="ce17">
            <text:p>VSPLIT2600011-2026</text:p>
          </table:table-cell>
          <table:table-cell office:value-type="date" office:date-value="2026-04-16T00:00:00" table:style-name="ce12">
            <text:p>16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6.4000000000001" table:style-name="ce11">
            <text:p>1.226,40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5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2.08000000000004" table:style-name="ce11">
            <text:p>652,08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6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35.7199999999998" table:style-name="ce11">
            <text:p>2.535,72</text:p>
          </table:table-cell>
          <table:table-cell office:value-type="string" table:style-name="ce14">
            <text:p>ALSCO ITALIA SRL</text:p>
          </table:table-cell>
          <table:table-cell office:value-type="string" table:style-name="ce7">
            <text:p>00771530151</text:p>
          </table:table-cell>
          <table:table-cell office:value-type="string" table:style-name="ce17">
            <text:p>10211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" table:style-name="ce11">
            <text:p>380,00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9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364.45" table:style-name="ce11">
            <text:p>21.364,45</text:p>
          </table:table-cell>
          <table:table-cell office:value-type="string" table:style-name="ce14">
            <text:p>ATHENA SRL</text:p>
          </table:table-cell>
          <table:table-cell office:value-type="string" table:style-name="ce7">
            <text:p>04126390279</text:p>
          </table:table-cell>
          <table:table-cell office:value-type="string" table:style-name="ce17">
            <text:p>39/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2.11" table:style-name="ce11">
            <text:p>182,11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0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5.9" table:style-name="ce11">
            <text:p>5,90</text:p>
          </table:table-cell>
          <table:table-cell office:value-type="string" table:style-name="ce14">
            <text:p>BANCA POPOLARE DI SONDRIO</text:p>
          </table:table-cell>
          <table:table-cell office:value-type="string" table:style-name="ce7">
            <text:p>00053810149</text:p>
          </table:table-cell>
          <table:table-cell office:value-type="string" table:style-name="ce17">
            <text:p>745/FEB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8.89" table:style-name="ce11">
            <text:p>248,89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2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68" table:style-name="ce11">
            <text:p>1.468,00</text:p>
          </table:table-cell>
          <table:table-cell office:value-type="string" table:style-name="ce14">
            <text:p>LEGNANO SCAVI SNC DI SANSONE GIOVANNI E C.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311.9" table:style-name="ce11">
            <text:p>7.311,90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093.200000000001" table:style-name="ce11">
            <text:p>24.093,20</text:p>
          </table:table-cell>
          <table:table-cell office:value-type="string" table:style-name="ce14">
            <text:p>FIDENTE S.P.A.</text:p>
          </table:table-cell>
          <table:table-cell office:value-type="string" table:style-name="ce7">
            <text:p>00538270109</text:p>
          </table:table-cell>
          <table:table-cell office:value-type="string" table:style-name="ce17">
            <text:p>10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56.21" table:style-name="ce11">
            <text:p>556,21</text:p>
          </table:table-cell>
          <table:table-cell office:value-type="string" table:style-name="ce14">
            <text:p>LEGNANO SCAVI SNC DI SANSONE GIOVANNI E C.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" table:style-name="ce11">
            <text:p>210,00</text:p>
          </table:table-cell>
          <table:table-cell office:value-type="string" table:style-name="ce14">
            <text:p>COGO BILANCE SRL</text:p>
          </table:table-cell>
          <table:table-cell office:value-type="string" table:style-name="ce7">
            <text:p>02421800273</text:p>
          </table:table-cell>
          <table:table-cell office:value-type="string" table:style-name="ce17">
            <text:p>00019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6" table:style-name="ce11">
            <text:p>546,00</text:p>
          </table:table-cell>
          <table:table-cell office:value-type="string" table:style-name="ce14">
            <text:p>COGO BILANCE SRL</text:p>
          </table:table-cell>
          <table:table-cell office:value-type="string" table:style-name="ce7">
            <text:p>02421800273</text:p>
          </table:table-cell>
          <table:table-cell office:value-type="string" table:style-name="ce17">
            <text:p>0002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0" table:style-name="ce11">
            <text:p>580,00</text:p>
          </table:table-cell>
          <table:table-cell office:value-type="string" table:style-name="ce14">
            <text:p>COGO BILANCE SRL</text:p>
          </table:table-cell>
          <table:table-cell office:value-type="string" table:style-name="ce7">
            <text:p>02421800273</text:p>
          </table:table-cell>
          <table:table-cell office:value-type="string" table:style-name="ce17">
            <text:p>000030/L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15" table:style-name="ce11">
            <text:p>2.815,00</text:p>
          </table:table-cell>
          <table:table-cell office:value-type="string" table:style-name="ce14">
            <text:p>FLOTTWEG ITALIA S.P.A.</text:p>
          </table:table-cell>
          <table:table-cell office:value-type="string" table:style-name="ce7">
            <text:p>00312160377</text:p>
          </table:table-cell>
          <table:table-cell office:value-type="string" table:style-name="ce17">
            <text:p>100004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45.33" table:style-name="ce11">
            <text:p>1.645,33</text:p>
          </table:table-cell>
          <table:table-cell office:value-type="string" table:style-name="ce14">
            <text:p>FORTNES S.P.A.</text:p>
          </table:table-cell>
          <table:table-cell office:value-type="string" table:style-name="ce7">
            <text:p>04754250654</text:p>
          </table:table-cell>
          <table:table-cell office:value-type="string" table:style-name="ce17">
            <text:p>5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9.6" table:style-name="ce11">
            <text:p>639,60</text:p>
          </table:table-cell>
          <table:table-cell office:value-type="string" table:style-name="ce14">
            <text:p>CSA S.R.L.</text:p>
          </table:table-cell>
          <table:table-cell office:value-type="string" table:style-name="ce7">
            <text:p>01612040343</text:p>
          </table:table-cell>
          <table:table-cell office:value-type="string" table:style-name="ce17">
            <text:p>13 \SP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0.68" table:style-name="ce11">
            <text:p>470,68</text:p>
          </table:table-cell>
          <table:table-cell office:value-type="string" table:style-name="ce14">
            <text:p>D.E.S.O.T.E.C. INTERNATIONAL NV</text:p>
          </table:table-cell>
          <table:table-cell office:value-type="string" table:style-name="ce7">
            <text:p>09701180961</text:p>
          </table:table-cell>
          <table:table-cell office:value-type="string" table:style-name="ce17">
            <text:p>VFIT/26/0055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0" table:style-name="ce11">
            <text:p>260,00</text:p>
          </table:table-cell>
          <table:table-cell office:value-type="string" table:style-name="ce14">
            <text:p>ECO ERIDANIA S.P.A.</text:p>
          </table:table-cell>
          <table:table-cell office:value-type="string" table:style-name="ce7">
            <text:p>03033240106</text:p>
          </table:table-cell>
          <table:table-cell office:value-type="string" table:style-name="ce17">
            <text:p>6073/B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96.1" table:style-name="ce11">
            <text:p>2.496,10</text:p>
          </table:table-cell>
          <table:table-cell office:value-type="string" table:style-name="ce14">
            <text:p>ECO ERIDANIA S.P.A.</text:p>
          </table:table-cell>
          <table:table-cell office:value-type="string" table:style-name="ce7">
            <text:p>03033240106</text:p>
          </table:table-cell>
          <table:table-cell office:value-type="string" table:style-name="ce17">
            <text:p>6608/B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95.97" table:style-name="ce11">
            <text:p>1.595,97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AIN/1025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75.16" table:style-name="ce11">
            <text:p>1.475,16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AIN/10256-2026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05.55" table:style-name="ce11">
            <text:p>4.405,55</text:p>
          </table:table-cell>
          <table:table-cell office:value-type="string" table:style-name="ce14">
            <text:p>STUDIO LEGALE ASSOCIATO MARRO MANCINI</text:p>
          </table:table-cell>
          <table:table-cell office:value-type="string" table:style-name="ce7">
            <text:p>11244851009</text:p>
          </table:table-cell>
          <table:table-cell office:value-type="string" table:style-name="ce17">
            <text:p>51-2026</text:p>
          </table:table-cell>
          <table:table-cell office:value-type="date" office:date-value="2026-05-14T00:00:00" table:style-name="ce12">
            <text:p>1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3.72999999999999" table:style-name="ce11">
            <text:p>153,73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ROT/5360-2026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5.44" table:style-name="ce11">
            <text:p>465,44</text:p>
          </table:table-cell>
          <table:table-cell office:value-type="string" table:style-name="ce14">
            <text:p>FERRAMENTA MACCECCHINI S.R.L.</text:p>
          </table:table-cell>
          <table:table-cell office:value-type="string" table:style-name="ce7">
            <text:p>01847640123</text:p>
          </table:table-cell>
          <table:table-cell office:value-type="string" table:style-name="ce17">
            <text:p>VP/1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75.2" table:style-name="ce11">
            <text:p>5.075,20</text:p>
          </table:table-cell>
          <table:table-cell office:value-type="string" table:style-name="ce14">
            <text:p>ISINGEGNERIA STUDIO ASSOCIATO ING. IOZZO NICOLA &amp; SCALVINI MARA</text:p>
          </table:table-cell>
          <table:table-cell office:value-type="string" table:style-name="ce7">
            <text:p>04436950986</text:p>
          </table:table-cell>
          <table:table-cell office:value-type="string" table:style-name="ce17">
            <text:p>1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00" table:style-name="ce11">
            <text:p>3.000,00</text:p>
          </table:table-cell>
          <table:table-cell office:value-type="string" table:style-name="ce14">
            <text:p>STUDIO INGEGNERIA NOEMI MILANI S.R.L. S.B.</text:p>
          </table:table-cell>
          <table:table-cell office:value-type="string" table:style-name="ce7">
            <text:p>03259950123</text:p>
          </table:table-cell>
          <table:table-cell office:value-type="string" table:style-name="ce17">
            <text:p>0223/F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77.78" table:style-name="ce11">
            <text:p>577,78</text:p>
          </table:table-cell>
          <table:table-cell office:value-type="string" table:style-name="ce14">
            <text:p>EKSO SRL</text:p>
          </table:table-cell>
          <table:table-cell office:value-type="string" table:style-name="ce7">
            <text:p>01076940889</text:p>
          </table:table-cell>
          <table:table-cell office:value-type="string" table:style-name="ce17">
            <text:p>FTV-EKS-26/0004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9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1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3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8" table:style-name="ce11">
            <text:p>1.058,00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3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9.66" table:style-name="ce11">
            <text:p>389,66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1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6.4000000000001" table:style-name="ce11">
            <text:p>1.226,40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4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610.68" table:style-name="ce11">
            <text:p>26.610,68</text:p>
          </table:table-cell>
          <table:table-cell office:value-type="string" table:style-name="ce14">
            <text:p>ALSCO ITALIA SRL</text:p>
          </table:table-cell>
          <table:table-cell office:value-type="string" table:style-name="ce7">
            <text:p>00771530151</text:p>
          </table:table-cell>
          <table:table-cell office:value-type="string" table:style-name="ce17">
            <text:p>10198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4104.78" table:style-name="ce11">
            <text:p>14.104,78</text:p>
          </table:table-cell>
          <table:table-cell office:value-type="string" table:style-name="ce14">
            <text:p>BANCA POPOLARE DI SONDRIO</text:p>
          </table:table-cell>
          <table:table-cell office:value-type="string" table:style-name="ce7">
            <text:p>00053810149</text:p>
          </table:table-cell>
          <table:table-cell office:value-type="string" table:style-name="ce17">
            <text:p>746/FEB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2.67" table:style-name="ce11">
            <text:p>1.502,67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70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36.36" table:style-name="ce11">
            <text:p>2.336,36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8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FERROVIENORD SPA</text:p>
          </table:table-cell>
          <table:table-cell office:value-type="string" table:style-name="ce7">
            <text:p>06757900151</text:p>
          </table:table-cell>
          <table:table-cell office:value-type="string" table:style-name="ce17">
            <text:p>0002202267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5" table:style-name="ce11">
            <text:p>825,00</text:p>
          </table:table-cell>
          <table:table-cell office:value-type="string" table:style-name="ce14">
            <text:p>FIA-TRAC SRL</text:p>
          </table:table-cell>
          <table:table-cell office:value-type="string" table:style-name="ce7">
            <text:p>01510660069<text:s/></text:p>
          </table:table-cell>
          <table:table-cell office:value-type="string" table:style-name="ce17">
            <text:p>V0056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372.799999999999" table:style-name="ce11">
            <text:p>10.372,80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8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975.71" table:style-name="ce11">
            <text:p>22.975,71</text:p>
          </table:table-cell>
          <table:table-cell office:value-type="string" table:style-name="ce14">
            <text:p>CAP HOLDING S.P.A.</text:p>
          </table:table-cell>
          <table:table-cell office:value-type="string" table:style-name="ce7">
            <text:p>13187590156</text:p>
          </table:table-cell>
          <table:table-cell office:value-type="string" table:style-name="ce17">
            <text:p>244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0" table:style-name="ce11">
            <text:p>580,00</text:p>
          </table:table-cell>
          <table:table-cell office:value-type="string" table:style-name="ce14">
            <text:p>COGO BILANCE SRL</text:p>
          </table:table-cell>
          <table:table-cell office:value-type="string" table:style-name="ce7">
            <text:p>02421800273</text:p>
          </table:table-cell>
          <table:table-cell office:value-type="string" table:style-name="ce17">
            <text:p>000031/L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50" table:style-name="ce11">
            <text:p>9.350,00</text:p>
          </table:table-cell>
          <table:table-cell office:value-type="string" table:style-name="ce14">
            <text:p>COLIN &amp; PARTNERS S.R.L.</text:p>
          </table:table-cell>
          <table:table-cell office:value-type="string" table:style-name="ce7">
            <text:p>01651060475</text:p>
          </table:table-cell>
          <table:table-cell office:value-type="string" table:style-name="ce17">
            <text:p>1/14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2.8" table:style-name="ce11">
            <text:p>202,80</text:p>
          </table:table-cell>
          <table:table-cell office:value-type="string" table:style-name="ce14">
            <text:p>CRD SRL</text:p>
          </table:table-cell>
          <table:table-cell office:value-type="string" table:style-name="ce7">
            <text:p>03240650121</text:p>
          </table:table-cell>
          <table:table-cell office:value-type="string" table:style-name="ce17">
            <text:p>30L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815.3" table:style-name="ce11">
            <text:p>3.815,30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8776" table:style-name="ce11">
            <text:p>48.776,00</text:p>
          </table:table-cell>
          <table:table-cell office:value-type="string" table:style-name="ce14">
            <text:p>MMI SRL</text:p>
          </table:table-cell>
          <table:table-cell office:value-type="string" table:style-name="ce7">
            <text:p>04198500961</text:p>
          </table:table-cell>
          <table:table-cell office:value-type="string" table:style-name="ce17">
            <text:p>FPR 26/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192" table:style-name="ce11">
            <text:p>10.192,00</text:p>
          </table:table-cell>
          <table:table-cell office:value-type="string" table:style-name="ce14">
            <text:p>MMI SRL</text:p>
          </table:table-cell>
          <table:table-cell office:value-type="string" table:style-name="ce7">
            <text:p>04198500961</text:p>
          </table:table-cell>
          <table:table-cell office:value-type="string" table:style-name="ce17">
            <text:p>FPR 25/2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9.4" table:style-name="ce11">
            <text:p>459,40</text:p>
          </table:table-cell>
          <table:table-cell office:value-type="string" table:style-name="ce14">
            <text:p>ECO ERIDANIA S.P.A.</text:p>
          </table:table-cell>
          <table:table-cell office:value-type="string" table:style-name="ce7">
            <text:p>03033240106</text:p>
          </table:table-cell>
          <table:table-cell office:value-type="string" table:style-name="ce17">
            <text:p>6308/B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4.31" table:style-name="ce11">
            <text:p>334,31</text:p>
          </table:table-cell>
          <table:table-cell office:value-type="string" table:style-name="ce14">
            <text:p>EGLUE SRL</text:p>
          </table:table-cell>
          <table:table-cell office:value-type="string" table:style-name="ce7">
            <text:p>07334940157</text:p>
          </table:table-cell>
          <table:table-cell office:value-type="string" table:style-name="ce17">
            <text:p>000748/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104" table:style-name="ce11">
            <text:p>3.104,00</text:p>
          </table:table-cell>
          <table:table-cell office:value-type="string" table:style-name="ce14">
            <text:p>ELECTRO ADDA S.P.A.</text:p>
          </table:table-cell>
          <table:table-cell office:value-type="string" table:style-name="ce7">
            <text:p>00223460130</text:p>
          </table:table-cell>
          <table:table-cell office:value-type="string" table:style-name="ce17">
            <text:p>2026-V1 -0000308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.61" table:style-name="ce11">
            <text:p>118,61</text:p>
          </table:table-cell>
          <table:table-cell office:value-type="string" table:style-name="ce14">
            <text:p>EX-T SRL</text:p>
          </table:table-cell>
          <table:table-cell office:value-type="string" table:style-name="ce7">
            <text:p>12124480158</text:p>
          </table:table-cell>
          <table:table-cell office:value-type="string" table:style-name="ce17">
            <text:p>12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0" table:style-name="ce11">
            <text:p>450,00</text:p>
          </table:table-cell>
          <table:table-cell office:value-type="string" table:style-name="ce14">
            <text:p>FARO CARRELLI ELEVATORI SPA</text:p>
          </table:table-cell>
          <table:table-cell office:value-type="string" table:style-name="ce7">
            <text:p>02145610123</text:p>
          </table:table-cell>
          <table:table-cell office:value-type="string" table:style-name="ce17">
            <text:p>FV26/0211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13.5500000000002" table:style-name="ce11">
            <text:p>2.413,55</text:p>
          </table:table-cell>
          <table:table-cell office:value-type="string" table:style-name="ce14">
            <text:p>EXACTA LABCENTER SPA</text:p>
          </table:table-cell>
          <table:table-cell office:value-type="string" table:style-name="ce7">
            <text:p>01022690364</text:p>
          </table:table-cell>
          <table:table-cell office:value-type="string" table:style-name="ce17">
            <text:p>666/26CD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56.5" table:style-name="ce11">
            <text:p>4.056,50</text:p>
          </table:table-cell>
          <table:table-cell office:value-type="string" table:style-name="ce14">
            <text:p>STUDIO LEGALE ASSOCIATO MARRO MANCINI</text:p>
          </table:table-cell>
          <table:table-cell office:value-type="string" table:style-name="ce7">
            <text:p>11244851009</text:p>
          </table:table-cell>
          <table:table-cell office:value-type="string" table:style-name="ce17">
            <text:p>52-2026</text:p>
          </table:table-cell>
          <table:table-cell office:value-type="date" office:date-value="2026-05-14T00:00:00" table:style-name="ce12">
            <text:p>1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9" table:style-name="ce11">
            <text:p>339,00</text:p>
          </table:table-cell>
          <table:table-cell office:value-type="string" table:style-name="ce14">
            <text:p>ALPHABET ITALIA S.P.A.</text:p>
          </table:table-cell>
          <table:table-cell office:value-type="string" table:style-name="ce7">
            <text:p>13070370153</text:p>
          </table:table-cell>
          <table:table-cell office:value-type="string" table:style-name="ce17">
            <text:p>VF026031359-2026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69.58" table:style-name="ce11">
            <text:p>-169,58</text:p>
          </table:table-cell>
          <table:table-cell office:value-type="string" table:style-name="ce14">
            <text:p>ALPHABET ITALIA S.P.A.</text:p>
          </table:table-cell>
          <table:table-cell office:value-type="string" table:style-name="ce7">
            <text:p>13070370153</text:p>
          </table:table-cell>
          <table:table-cell office:value-type="string" table:style-name="ce17">
            <text:p>VF026021375-2026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2.97" table:style-name="ce11">
            <text:p>162,97</text:p>
          </table:table-cell>
          <table:table-cell office:value-type="string" table:style-name="ce14">
            <text:p>ALPHABET ITALIA S.P.A.</text:p>
          </table:table-cell>
          <table:table-cell office:value-type="string" table:style-name="ce7">
            <text:p>13070370153</text:p>
          </table:table-cell>
          <table:table-cell office:value-type="string" table:style-name="ce17">
            <text:p>VG026005706-2026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2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4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47067" table:style-name="ce11">
            <text:p>347.067,00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138/00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1.45" table:style-name="ce11">
            <text:p>1.251,4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16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49.23" table:style-name="ce11">
            <text:p>949,23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2VIPABEY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4.79999999999995" table:style-name="ce11">
            <text:p>624,8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1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8.7" table:style-name="ce11">
            <text:p>428,7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1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0.99" table:style-name="ce11">
            <text:p>800,99</text:p>
          </table:table-cell>
          <table:table-cell office:value-type="string" table:style-name="ce14">
            <text:p>Amazon Web Services EMEA Sarl</text:p>
          </table:table-cell>
          <table:table-cell office:value-type="string" table:style-name="ce7">
            <text:p>10119840964</text:p>
          </table:table-cell>
          <table:table-cell office:value-type="string" table:style-name="ce17">
            <text:p>EUINIT26-28220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4">
            <text:p>GTV SRL</text:p>
          </table:table-cell>
          <table:table-cell office:value-type="string" table:style-name="ce7">
            <text:p>02580230122</text:p>
          </table:table-cell>
          <table:table-cell office:value-type="string" table:style-name="ce17">
            <text:p>296/D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00" table:style-name="ce11">
            <text:p>8.400,00</text:p>
          </table:table-cell>
          <table:table-cell office:value-type="string" table:style-name="ce14">
            <text:p>APEIRON SRL</text:p>
          </table:table-cell>
          <table:table-cell office:value-type="string" table:style-name="ce7">
            <text:p>08131470968</text:p>
          </table:table-cell>
          <table:table-cell office:value-type="string" table:style-name="ce17">
            <text:p>169/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63.1199999999999" table:style-name="ce11">
            <text:p>1.063,12</text:p>
          </table:table-cell>
          <table:table-cell office:value-type="string" table:style-name="ce14">
            <text:p>BIOEXPRESS SRL</text:p>
          </table:table-cell>
          <table:table-cell office:value-type="string" table:style-name="ce7">
            <text:p>02663780126</text:p>
          </table:table-cell>
          <table:table-cell office:value-type="string" table:style-name="ce17">
            <text:p>B-27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0.02" table:style-name="ce11">
            <text:p>400,02</text:p>
          </table:table-cell>
          <table:table-cell office:value-type="string" table:style-name="ce14">
            <text:p>VWR INTERNATIONAL SRL</text:p>
          </table:table-cell>
          <table:table-cell office:value-type="string" table:style-name="ce7">
            <text:p>12864800151</text:p>
          </table:table-cell>
          <table:table-cell office:value-type="string" table:style-name="ce17">
            <text:p>307601131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63.1199999999999" table:style-name="ce11">
            <text:p>1.063,12</text:p>
          </table:table-cell>
          <table:table-cell office:value-type="string" table:style-name="ce14">
            <text:p>BIOEXPRESS SRL</text:p>
          </table:table-cell>
          <table:table-cell office:value-type="string" table:style-name="ce7">
            <text:p>02663780126</text:p>
          </table:table-cell>
          <table:table-cell office:value-type="string" table:style-name="ce17">
            <text:p>B-28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28.2800000000007" table:style-name="ce11">
            <text:p>9.328,28</text:p>
          </table:table-cell>
          <table:table-cell office:value-type="string" table:style-name="ce14">
            <text:p>CAP Evolution Srl</text:p>
          </table:table-cell>
          <table:table-cell office:value-type="string" table:style-name="ce7">
            <text:p>03988160960</text:p>
          </table:table-cell>
          <table:table-cell office:value-type="string" table:style-name="ce17">
            <text:p>60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9.78" table:style-name="ce11">
            <text:p>1.059,78</text:p>
          </table:table-cell>
          <table:table-cell office:value-type="string" table:style-name="ce14">
            <text:p>VIGNOLA CARRELLI TRADING SRL</text:p>
          </table:table-cell>
          <table:table-cell office:value-type="string" table:style-name="ce7">
            <text:p>02156220127</text:p>
          </table:table-cell>
          <table:table-cell office:value-type="string" table:style-name="ce17">
            <text:p>001570-0C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" table:style-name="ce11">
            <text:p>120,00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6888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.01" table:style-name="ce11">
            <text:p>61,01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7775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50" table:style-name="ce11">
            <text:p>6.250,00</text:p>
          </table:table-cell>
          <table:table-cell office:value-type="string" table:style-name="ce14">
            <text:p>VARESE WEB SRL</text:p>
          </table:table-cell>
          <table:table-cell office:value-type="string" table:style-name="ce7">
            <text:p>02588310124</text:p>
          </table:table-cell>
          <table:table-cell office:value-type="string" table:style-name="ce17">
            <text:p>9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.9" table:style-name="ce11">
            <text:p>47,90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8637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2.73" table:style-name="ce11">
            <text:p>322,73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8732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2.6" table:style-name="ce11">
            <text:p>812,60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282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27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2.6" table:style-name="ce11">
            <text:p>812,60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282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.71" table:style-name="ce11">
            <text:p>-1,71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R1-129-2026</text:p>
          </table:table-cell>
          <table:table-cell office:value-type="date" office:date-value="2026-05-05T00:00:00" table:style-name="ce12">
            <text:p>0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2000.69" table:style-name="ce11">
            <text:p>72.000,69</text:p>
          </table:table-cell>
          <table:table-cell office:value-type="string" table:style-name="ce14">
            <text:p>CIVELLI COSTRUZIONI SRL</text:p>
          </table:table-cell>
          <table:table-cell office:value-type="string" table:style-name="ce7">
            <text:p>02067440129</text:p>
          </table:table-cell>
          <table:table-cell office:value-type="string" table:style-name="ce17">
            <text:p>E-13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4">
            <text:p>LA PATRIA SRL</text:p>
          </table:table-cell>
          <table:table-cell office:value-type="string" table:style-name="ce13">
            <text:p>07764040965</text:p>
          </table:table-cell>
          <table:table-cell office:value-type="string" table:style-name="ce17">
            <text:p>131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7070.49" table:style-name="ce11">
            <text:p>147.070,49</text:p>
          </table:table-cell>
          <table:table-cell office:value-type="string" table:style-name="ce14">
            <text:p>CIVELLI COSTRUZIONI SRL</text:p>
          </table:table-cell>
          <table:table-cell office:value-type="string" table:style-name="ce7">
            <text:p>02067440129</text:p>
          </table:table-cell>
          <table:table-cell office:value-type="string" table:style-name="ce17">
            <text:p>E-24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32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61.81" table:style-name="ce11">
            <text:p>361,81</text:p>
          </table:table-cell>
          <table:table-cell office:value-type="string" table:style-name="ce14">
            <text:p>CIVELLI COSTRUZIONI SRL</text:p>
          </table:table-cell>
          <table:table-cell office:value-type="string" table:style-name="ce7">
            <text:p>02067440129</text:p>
          </table:table-cell>
          <table:table-cell office:value-type="string" table:style-name="ce17">
            <text:p>E-13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" table:style-name="ce11">
            <text:p>17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33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" table:style-name="ce11">
            <text:p>21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34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5" table:style-name="ce11">
            <text:p>39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24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0" table:style-name="ce11">
            <text:p>430,00</text:p>
          </table:table-cell>
          <table:table-cell office:value-type="string" table:style-name="ce14">
            <text:p>COPI CAR SRL DI PIVOTTO GUIDO ALAIN</text:p>
          </table:table-cell>
          <table:table-cell office:value-type="string" table:style-name="ce7">
            <text:p>01390540126</text:p>
          </table:table-cell>
          <table:table-cell office:value-type="string" table:style-name="ce17">
            <text:p>000697/CC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4806.52" table:style-name="ce11">
            <text:p>64.806,52</text:p>
          </table:table-cell>
          <table:table-cell office:value-type="string" table:style-name="ce14">
            <text:p>CRISPINO SRL</text:p>
          </table:table-cell>
          <table:table-cell office:value-type="string" table:style-name="ce7">
            <text:p>02338830124</text:p>
          </table:table-cell>
          <table:table-cell office:value-type="string" table:style-name="ce17">
            <text:p>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2063.05" table:style-name="ce11">
            <text:p>42.063,05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E261/2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2.07" table:style-name="ce11">
            <text:p>322,07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7.47" table:style-name="ce11">
            <text:p>197,47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-122.91" table:style-name="ce11">
            <text:p>-122,91</text:p>
          </table:table-cell>
          <table:table-cell office:value-type="string" table:style-name="ce14">
            <text:p>EDILIZIA MODERNA NUOVA SRL</text:p>
          </table:table-cell>
          <table:table-cell office:value-type="string" table:style-name="ce7">
            <text:p>00180510125</text:p>
          </table:table-cell>
          <table:table-cell office:value-type="string" table:style-name="ce17">
            <text:p>16/SP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1.39999999999998" table:style-name="ce11">
            <text:p>301,40</text:p>
          </table:table-cell>
          <table:table-cell office:value-type="string" table:style-name="ce14">
            <text:p>MADDALENA SPA</text:p>
          </table:table-cell>
          <table:table-cell office:value-type="string" table:style-name="ce7">
            <text:p>80008170302</text:p>
          </table:table-cell>
          <table:table-cell office:value-type="string" table:style-name="ce17">
            <text:p>61038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4.68" table:style-name="ce11">
            <text:p>264,68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930.06" table:style-name="ce11">
            <text:p>14.930,06</text:p>
          </table:table-cell>
          <table:table-cell office:value-type="string" table:style-name="ce14">
            <text:p>EDILIZIA MODERNA NUOVA SRL</text:p>
          </table:table-cell>
          <table:table-cell office:value-type="string" table:style-name="ce7">
            <text:p>00180510125</text:p>
          </table:table-cell>
          <table:table-cell office:value-type="string" table:style-name="ce17">
            <text:p>18/SP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818.75" table:style-name="ce11">
            <text:p>3.818,75</text:p>
          </table:table-cell>
          <table:table-cell office:value-type="string" table:style-name="ce14">
            <text:p>ETC SUSTAINABLE SOLUTIONS SRL</text:p>
          </table:table-cell>
          <table:table-cell office:value-type="string" table:style-name="ce7">
            <text:p>02323330221</text:p>
          </table:table-cell>
          <table:table-cell office:value-type="string" table:style-name="ce17">
            <text:p>2026/9/VFES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3" table:style-name="ce11">
            <text:p>343,00</text:p>
          </table:table-cell>
          <table:table-cell office:value-type="string" table:style-name="ce14">
            <text:p>MICROBIOL SRL</text:p>
          </table:table-cell>
          <table:table-cell office:value-type="string" table:style-name="ce7">
            <text:p>01625440928</text:p>
          </table:table-cell>
          <table:table-cell office:value-type="string" table:style-name="ce17">
            <text:p>000184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6.71" table:style-name="ce11">
            <text:p>216,71</text:p>
          </table:table-cell>
          <table:table-cell office:value-type="string" table:style-name="ce14">
            <text:p>MICROBIOL SRL</text:p>
          </table:table-cell>
          <table:table-cell office:value-type="string" table:style-name="ce7">
            <text:p>01625440928</text:p>
          </table:table-cell>
          <table:table-cell office:value-type="string" table:style-name="ce17">
            <text:p>00013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51.5" table:style-name="ce11">
            <text:p>4.951,50</text:p>
          </table:table-cell>
          <table:table-cell office:value-type="string" table:style-name="ce14">
            <text:p>MICROCOLUMN S.R.L.</text:p>
          </table:table-cell>
          <table:table-cell office:value-type="string" table:style-name="ce7">
            <text:p>02323360152</text:p>
          </table:table-cell>
          <table:table-cell office:value-type="string" table:style-name="ce17">
            <text:p>271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76.32" table:style-name="ce11">
            <text:p>1.676,32</text:p>
          </table:table-cell>
          <table:table-cell office:value-type="string" table:style-name="ce14">
            <text:p>FASTWEB SPA</text:p>
          </table:table-cell>
          <table:table-cell office:value-type="string" table:style-name="ce7">
            <text:p>12878470157</text:p>
          </table:table-cell>
          <table:table-cell office:value-type="string" table:style-name="ce17">
            <text:p>AS0065778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196.45" table:style-name="ce11">
            <text:p>16.196,45</text:p>
          </table:table-cell>
          <table:table-cell office:value-type="string" table:style-name="ce14">
            <text:p>FASTWEB SPA</text:p>
          </table:table-cell>
          <table:table-cell office:value-type="string" table:style-name="ce7">
            <text:p>12878470157</text:p>
          </table:table-cell>
          <table:table-cell office:value-type="string" table:style-name="ce17">
            <text:p>AS0065639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" table:style-name="ce11">
            <text:p>32,00</text:p>
          </table:table-cell>
          <table:table-cell office:value-type="string" table:style-name="ce14">
            <text:p>FERRAMENTA MACCECCHINI S.R.L.</text:p>
          </table:table-cell>
          <table:table-cell office:value-type="string" table:style-name="ce7">
            <text:p>01847640123</text:p>
          </table:table-cell>
          <table:table-cell office:value-type="string" table:style-name="ce17">
            <text:p>VP/1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5.32" table:style-name="ce11">
            <text:p>105,32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37G9ABEY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72.56" table:style-name="ce11">
            <text:p>3.072,56</text:p>
          </table:table-cell>
          <table:table-cell office:value-type="string" table:style-name="ce14">
            <text:p>NEXT TURBO TECHNOLOGIES SPA</text:p>
          </table:table-cell>
          <table:table-cell office:value-type="string" table:style-name="ce7">
            <text:p>03431140122</text:p>
          </table:table-cell>
          <table:table-cell office:value-type="string" table:style-name="ce17">
            <text:p>260003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8.58" table:style-name="ce11">
            <text:p>1.418,58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1708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0.95" table:style-name="ce11">
            <text:p>190,95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3CF6ABEY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0.68" table:style-name="ce11">
            <text:p>230,68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2YVPABEY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7.47" table:style-name="ce11">
            <text:p>97,47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16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97071" table:style-name="ce11">
            <text:p>397.071,00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268/00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.14" table:style-name="ce11">
            <text:p>25,14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33B1ABEY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7.05" table:style-name="ce11">
            <text:p>1.257,0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0" table:style-name="ce11">
            <text:p>1.800,00</text:p>
          </table:table-cell>
          <table:table-cell office:value-type="string" table:style-name="ce14">
            <text:p>APEIRON SRL</text:p>
          </table:table-cell>
          <table:table-cell office:value-type="string" table:style-name="ce7">
            <text:p>08131470968</text:p>
          </table:table-cell>
          <table:table-cell office:value-type="string" table:style-name="ce17">
            <text:p>190/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0" table:style-name="ce11">
            <text:p>630,0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1291/FE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4">
            <text:p>VIGNOLA CARRELLI TRADING SRL</text:p>
          </table:table-cell>
          <table:table-cell office:value-type="string" table:style-name="ce7">
            <text:p>02156220127</text:p>
          </table:table-cell>
          <table:table-cell office:value-type="string" table:style-name="ce17">
            <text:p>001458-0C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.7" table:style-name="ce11">
            <text:p>83,70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6250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.75" table:style-name="ce11">
            <text:p>73,75</text:p>
          </table:table-cell>
          <table:table-cell office:value-type="string" table:style-name="ce14">
            <text:p>VIGNOLA CARRELLI TRADING SRL</text:p>
          </table:table-cell>
          <table:table-cell office:value-type="string" table:style-name="ce7">
            <text:p>02156220127</text:p>
          </table:table-cell>
          <table:table-cell office:value-type="string" table:style-name="ce17">
            <text:p>001569-0C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1" table:style-name="ce11">
            <text:p>501,00</text:p>
          </table:table-cell>
          <table:table-cell office:value-type="string" table:style-name="ce14">
            <text:p>VIGNATI S.R.L.</text:p>
          </table:table-cell>
          <table:table-cell office:value-type="string" table:style-name="ce7">
            <text:p>04012920122</text:p>
          </table:table-cell>
          <table:table-cell office:value-type="string" table:style-name="ce17">
            <text:p>3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6.6" table:style-name="ce11">
            <text:p>546,60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8594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78" table:style-name="ce11">
            <text:p>4.878,00</text:p>
          </table:table-cell>
          <table:table-cell office:value-type="string" table:style-name="ce14">
            <text:p>THERMO FISHER SCIENTIFIC S.P.A.</text:p>
          </table:table-cell>
          <table:table-cell office:value-type="string" table:style-name="ce7">
            <text:p>07817950152</text:p>
          </table:table-cell>
          <table:table-cell office:value-type="string" table:style-name="ce17">
            <text:p>916019608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2.6" table:style-name="ce11">
            <text:p>812,60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282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0" table:style-name="ce11">
            <text:p>22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28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29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7.24" table:style-name="ce11">
            <text:p>277,24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282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2.27" table:style-name="ce11">
            <text:p>-2,27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R1-130-2026</text:p>
          </table:table-cell>
          <table:table-cell office:value-type="date" office:date-value="2026-05-05T00:00:00" table:style-name="ce12">
            <text:p>0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" table:style-name="ce11">
            <text:p>38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30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9814.879999999997" table:style-name="ce11">
            <text:p>39.814,88</text:p>
          </table:table-cell>
          <table:table-cell office:value-type="string" table:style-name="ce14">
            <text:p>MEZZANZANICA S.P.A.</text:p>
          </table:table-cell>
          <table:table-cell office:value-type="string" table:style-name="ce7">
            <text:p>07534110155</text:p>
          </table:table-cell>
          <table:table-cell office:value-type="string" table:style-name="ce17">
            <text:p>2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5" table:style-name="ce11">
            <text:p>33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25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26/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00" table:style-name="ce11">
            <text:p>9.000,00</text:p>
          </table:table-cell>
          <table:table-cell office:value-type="string" table:style-name="ce14">
            <text:p>RIA GRANT THORNTON SPA</text:p>
          </table:table-cell>
          <table:table-cell office:value-type="string" table:style-name="ce7">
            <text:p>02342440399</text:p>
          </table:table-cell>
          <table:table-cell office:value-type="string" table:style-name="ce17">
            <text:p>VN26-00031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7.04" table:style-name="ce11">
            <text:p>1.097,04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7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10.49" table:style-name="ce11">
            <text:p>3.610,49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7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34.8900000000003" table:style-name="ce11">
            <text:p>4.334,89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271.46" table:style-name="ce11">
            <text:p>19.271,46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1855.59" table:style-name="ce11">
            <text:p>31.855,59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41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0991.18" table:style-name="ce11">
            <text:p>20.991,18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189/00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7510.01" table:style-name="ce11">
            <text:p>97.510,01</text:p>
          </table:table-cell>
          <table:table-cell office:value-type="string" table:style-name="ce14">
            <text:p>EDILIZIA MODERNA NUOVA SRL</text:p>
          </table:table-cell>
          <table:table-cell office:value-type="string" table:style-name="ce7">
            <text:p>00180510125</text:p>
          </table:table-cell>
          <table:table-cell office:value-type="string" table:style-name="ce17">
            <text:p>8/SP/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432.49" table:style-name="ce11">
            <text:p>6.432,49</text:p>
          </table:table-cell>
          <table:table-cell office:value-type="string" table:style-name="ce14">
            <text:p>ETATEC STUDIO PAOLETTI SRL</text:p>
          </table:table-cell>
          <table:table-cell office:value-type="string" table:style-name="ce7">
            <text:p>08897290154</text:p>
          </table:table-cell>
          <table:table-cell office:value-type="string" table:style-name="ce17">
            <text:p>V0002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9.46" table:style-name="ce11">
            <text:p>369,46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665.92" table:style-name="ce11">
            <text:p>8.665,92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9.25" table:style-name="ce11">
            <text:p>1.009,25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0626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42" table:style-name="ce11">
            <text:p>2.842,00</text:p>
          </table:table-cell>
          <table:table-cell office:value-type="string" table:style-name="ce14">
            <text:p>EXACTA LABCENTER SPA</text:p>
          </table:table-cell>
          <table:table-cell office:value-type="string" table:style-name="ce7">
            <text:p>01022690364</text:p>
          </table:table-cell>
          <table:table-cell office:value-type="string" table:style-name="ce17">
            <text:p>1315/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6.84" table:style-name="ce11">
            <text:p>746,84</text:p>
          </table:table-cell>
          <table:table-cell office:value-type="string" table:style-name="ce14">
            <text:p>MICROBIOL SRL</text:p>
          </table:table-cell>
          <table:table-cell office:value-type="string" table:style-name="ce7">
            <text:p>01625440928</text:p>
          </table:table-cell>
          <table:table-cell office:value-type="string" table:style-name="ce17">
            <text:p>00020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868" table:style-name="ce11">
            <text:p>10.868,00</text:p>
          </table:table-cell>
          <table:table-cell office:value-type="string" table:style-name="ce14">
            <text:p>COMOLI FERRARI E C. S.P.A.</text:p>
          </table:table-cell>
          <table:table-cell office:value-type="string" table:style-name="ce7">
            <text:p>00123060030</text:p>
          </table:table-cell>
          <table:table-cell office:value-type="string" table:style-name="ce17">
            <text:p>VD-26001824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31" table:style-name="ce11">
            <text:p>1.631,00</text:p>
          </table:table-cell>
          <table:table-cell office:value-type="string" table:style-name="ce14">
            <text:p>MICROCOLUMN S.R.L.</text:p>
          </table:table-cell>
          <table:table-cell office:value-type="string" table:style-name="ce7">
            <text:p>02323360152</text:p>
          </table:table-cell>
          <table:table-cell office:value-type="string" table:style-name="ce17">
            <text:p>272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8.68" table:style-name="ce11">
            <text:p>228,68</text:p>
          </table:table-cell>
          <table:table-cell office:value-type="string" table:style-name="ce14">
            <text:p>FERRAMENTA MACCECCHINI S.R.L.</text:p>
          </table:table-cell>
          <table:table-cell office:value-type="string" table:style-name="ce7">
            <text:p>01847640123</text:p>
          </table:table-cell>
          <table:table-cell office:value-type="string" table:style-name="ce17">
            <text:p>VP/1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" table:style-name="ce11">
            <text:p>16,00</text:p>
          </table:table-cell>
          <table:table-cell office:value-type="string" table:style-name="ce14">
            <text:p>FERRAMENTA MACCECCHINI S.R.L.</text:p>
          </table:table-cell>
          <table:table-cell office:value-type="string" table:style-name="ce7">
            <text:p>01847640123</text:p>
          </table:table-cell>
          <table:table-cell office:value-type="string" table:style-name="ce17">
            <text:p>VP/1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135.25" table:style-name="ce11">
            <text:p>28.135,25</text:p>
          </table:table-cell>
          <table:table-cell office:value-type="string" table:style-name="ce14">
            <text:p>F.IMM.SRL</text:p>
          </table:table-cell>
          <table:table-cell office:value-type="string" table:style-name="ce7">
            <text:p>00724860291</text:p>
          </table:table-cell>
          <table:table-cell office:value-type="string" table:style-name="ce17">
            <text:p>V4/00004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2" table:style-name="ce11">
            <text:p>302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1-F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82" table:style-name="ce11">
            <text:p>3.482,00</text:p>
          </table:table-cell>
          <table:table-cell office:value-type="string" table:style-name="ce14">
            <text:p>MITA WATER TECHNOLOGIES S.R.L.</text:p>
          </table:table-cell>
          <table:table-cell office:value-type="string" table:style-name="ce7">
            <text:p>13451510153</text:p>
          </table:table-cell>
          <table:table-cell office:value-type="string" table:style-name="ce17">
            <text:p>FV26-0002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45" table:style-name="ce11">
            <text:p>1.645,00</text:p>
          </table:table-cell>
          <table:table-cell office:value-type="string" table:style-name="ce14">
            <text:p>NUOVA FIMA STORE SRL</text:p>
          </table:table-cell>
          <table:table-cell office:value-type="string" table:style-name="ce7">
            <text:p>13245740157</text:p>
          </table:table-cell>
          <table:table-cell office:value-type="string" table:style-name="ce17">
            <text:p>4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5.8" table:style-name="ce11">
            <text:p>365,80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5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95" table:style-name="ce11">
            <text:p>995,00</text:p>
          </table:table-cell>
          <table:table-cell office:value-type="string" table:style-name="ce14">
            <text:p>NUPI INDUSTRIE ITALIANE S.P.A.</text:p>
          </table:table-cell>
          <table:table-cell office:value-type="string" table:style-name="ce7">
            <text:p>03039640127</text:p>
          </table:table-cell>
          <table:table-cell office:value-type="string" table:style-name="ce17">
            <text:p>26VPA-003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70.52" table:style-name="ce11">
            <text:p>970,52</text:p>
          </table:table-cell>
          <table:table-cell office:value-type="string" table:style-name="ce14">
            <text:p>PARTS &amp; SERVICES</text:p>
          </table:table-cell>
          <table:table-cell office:value-type="string" table:style-name="ce7">
            <text:p>11030881004</text:p>
          </table:table-cell>
          <table:table-cell office:value-type="string" table:style-name="ce17">
            <text:p>935/2026/S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374.29" table:style-name="ce11">
            <text:p>84.374,29</text:p>
          </table:table-cell>
          <table:table-cell office:value-type="string" table:style-name="ce14">
            <text:p>PELLEGRINI SPA</text:p>
          </table:table-cell>
          <table:table-cell office:value-type="string" table:style-name="ce13">
            <text:p>05066690156 </text:p>
          </table:table-cell>
          <table:table-cell office:value-type="string" table:style-name="ce17">
            <text:p>26CP0000498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4.2" table:style-name="ce11">
            <text:p>1.504,20</text:p>
          </table:table-cell>
          <table:table-cell office:value-type="string" table:style-name="ce14">
            <text:p>FOTIR S.R.L.</text:p>
          </table:table-cell>
          <table:table-cell office:value-type="string" table:style-name="ce7">
            <text:p>01445350125</text:p>
          </table:table-cell>
          <table:table-cell office:value-type="string" table:style-name="ce17">
            <text:p>505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20.8" table:style-name="ce11">
            <text:p>4.520,80</text:p>
          </table:table-cell>
          <table:table-cell office:value-type="string" table:style-name="ce14">
            <text:p>VOLPE IMPRESA DI PULIZIE DI VOLPE ANTONIO &amp; C. S.A.S.</text:p>
          </table:table-cell>
          <table:table-cell office:value-type="string" table:style-name="ce7">
            <text:p>02802920120</text:p>
          </table:table-cell>
          <table:table-cell office:value-type="string" table:style-name="ce17">
            <text:p>241/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4.8" table:style-name="ce11">
            <text:p>904,80</text:p>
          </table:table-cell>
          <table:table-cell office:value-type="string" table:style-name="ce14">
            <text:p>PUNTOLUBE SRL UNIPERSONALE</text:p>
          </table:table-cell>
          <table:table-cell office:value-type="string" table:style-name="ce7">
            <text:p>11876440154</text:p>
          </table:table-cell>
          <table:table-cell office:value-type="string" table:style-name="ce17">
            <text:p>47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56.20000000000005" table:style-name="ce11">
            <text:p>556,20</text:p>
          </table:table-cell>
          <table:table-cell office:value-type="string" table:style-name="ce14">
            <text:p>GRUNDFOS POMPE ITALIA S.R.L.</text:p>
          </table:table-cell>
          <table:table-cell office:value-type="string" table:style-name="ce7">
            <text:p>09062370151</text:p>
          </table:table-cell>
          <table:table-cell office:value-type="string" table:style-name="ce17">
            <text:p>170260481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5.6" table:style-name="ce11">
            <text:p>205,60</text:p>
          </table:table-cell>
          <table:table-cell office:value-type="string" table:style-name="ce14">
            <text:p>NUPI INDUSTRIE ITALIANE S.P.A.</text:p>
          </table:table-cell>
          <table:table-cell office:value-type="string" table:style-name="ce7">
            <text:p>03039640127</text:p>
          </table:table-cell>
          <table:table-cell office:value-type="string" table:style-name="ce17">
            <text:p>26VPA-004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7.31" table:style-name="ce11">
            <text:p>1.557,31</text:p>
          </table:table-cell>
          <table:table-cell office:value-type="string" table:style-name="ce14">
            <text:p>PARTS &amp; SERVICES</text:p>
          </table:table-cell>
          <table:table-cell office:value-type="string" table:style-name="ce7">
            <text:p>11030881004</text:p>
          </table:table-cell>
          <table:table-cell office:value-type="string" table:style-name="ce17">
            <text:p>936/2026/S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64.4699999999998" table:style-name="ce11">
            <text:p>2.164,47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5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92.3200000000002" table:style-name="ce11">
            <text:p>2.192,32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5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44.02" table:style-name="ce11">
            <text:p>944,02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5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915" table:style-name="ce11">
            <text:p>5.915,00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5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8" table:style-name="ce11">
            <text:p>1.528,00</text:p>
          </table:table-cell>
          <table:table-cell office:value-type="string" table:style-name="ce14">
            <text:p>PELLEGRINI TRASPORTI S.R.L.</text:p>
          </table:table-cell>
          <table:table-cell office:value-type="string" table:style-name="ce7">
            <text:p>01379360231</text:p>
          </table:table-cell>
          <table:table-cell office:value-type="string" table:style-name="ce17">
            <text:p>17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8.6999999999998" table:style-name="ce11">
            <text:p>2.108,70</text:p>
          </table:table-cell>
          <table:table-cell office:value-type="string" table:style-name="ce14">
            <text:p>GARAGE GASPARRI S.N.C. F.LLI ALFIO E TULLIO BIAGGI</text:p>
          </table:table-cell>
          <table:table-cell office:value-type="string" table:style-name="ce7">
            <text:p>09054190153</text:p>
          </table:table-cell>
          <table:table-cell office:value-type="string" table:style-name="ce17">
            <text:p>28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.43" table:style-name="ce11">
            <text:p>27,43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34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308.6" table:style-name="ce11">
            <text:p>25.308,60</text:p>
          </table:table-cell>
          <table:table-cell office:value-type="string" table:style-name="ce14">
            <text:p>POLIAMBULATORIO TRENTINO SRL</text:p>
          </table:table-cell>
          <table:table-cell office:value-type="string" table:style-name="ce7">
            <text:p>03878150121</text:p>
          </table:table-cell>
          <table:table-cell office:value-type="string" table:style-name="ce17">
            <text:p>202610011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31" table:style-name="ce11">
            <text:p>1.131,00</text:p>
          </table:table-cell>
          <table:table-cell office:value-type="string" table:style-name="ce14">
            <text:p>PUNTOLUBE SRL UNIPERSONALE</text:p>
          </table:table-cell>
          <table:table-cell office:value-type="string" table:style-name="ce7">
            <text:p>11876440154</text:p>
          </table:table-cell>
          <table:table-cell office:value-type="string" table:style-name="ce17">
            <text:p>25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7" table:style-name="ce11">
            <text:p>377,00</text:p>
          </table:table-cell>
          <table:table-cell office:value-type="string" table:style-name="ce14">
            <text:p>PUNTOLUBE SRL UNIPERSONALE</text:p>
          </table:table-cell>
          <table:table-cell office:value-type="string" table:style-name="ce7">
            <text:p>11876440154</text:p>
          </table:table-cell>
          <table:table-cell office:value-type="string" table:style-name="ce17">
            <text:p>33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8.8" table:style-name="ce11">
            <text:p>298,80</text:p>
          </table:table-cell>
          <table:table-cell office:value-type="string" table:style-name="ce14">
            <text:p>PUNTOLUBE SRL UNIPERSONALE</text:p>
          </table:table-cell>
          <table:table-cell office:value-type="string" table:style-name="ce7">
            <text:p>11876440154</text:p>
          </table:table-cell>
          <table:table-cell office:value-type="string" table:style-name="ce17">
            <text:p>38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5.2" table:style-name="ce11">
            <text:p>475,20</text:p>
          </table:table-cell>
          <table:table-cell office:value-type="string" table:style-name="ce14">
            <text:p>PUNTOLUBE SRL UNIPERSONALE</text:p>
          </table:table-cell>
          <table:table-cell office:value-type="string" table:style-name="ce7">
            <text:p>11876440154</text:p>
          </table:table-cell>
          <table:table-cell office:value-type="string" table:style-name="ce17">
            <text:p>38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immateriali</text:p>
          </table:table-cell>
          <table:table-cell office:value-type="float" office:value="6413.8" table:style-name="ce11">
            <text:p>6.413,80</text:p>
          </table:table-cell>
          <table:table-cell office:value-type="string" table:style-name="ce14">
            <text:p>CM IMPIANTI ELETTRICI S.A.S DI RIVA CLAUDIO &amp; C</text:p>
          </table:table-cell>
          <table:table-cell office:value-type="string" table:style-name="ce7">
            <text:p>12134270961</text:p>
          </table:table-cell>
          <table:table-cell office:value-type="string" table:style-name="ce17">
            <text:p>21/F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00" table:style-name="ce11">
            <text:p>2.800,00</text:p>
          </table:table-cell>
          <table:table-cell office:value-type="string" table:style-name="ce14">
            <text:p>VOLPE IMPRESA DI PULIZIE DI VOLPE ANTONIO &amp; C. S.A.S.</text:p>
          </table:table-cell>
          <table:table-cell office:value-type="string" table:style-name="ce7">
            <text:p>02802920120</text:p>
          </table:table-cell>
          <table:table-cell office:value-type="string" table:style-name="ce17">
            <text:p>344/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4" table:style-name="ce11">
            <text:p>754,00</text:p>
          </table:table-cell>
          <table:table-cell office:value-type="string" table:style-name="ce14">
            <text:p>PUNTOLUBE SRL UNIPERSONALE</text:p>
          </table:table-cell>
          <table:table-cell office:value-type="string" table:style-name="ce7">
            <text:p>11876440154</text:p>
          </table:table-cell>
          <table:table-cell office:value-type="string" table:style-name="ce17">
            <text:p>42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700" table:style-name="ce11">
            <text:p>8.700,0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18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857.009999999998" table:style-name="ce11">
            <text:p>16.857,01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1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93.1" table:style-name="ce11">
            <text:p>8.293,1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1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859.7" table:style-name="ce11">
            <text:p>14.859,7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4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28.8" table:style-name="ce11">
            <text:p>4.528,8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3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80" table:style-name="ce11">
            <text:p>8.280,00</text:p>
          </table:table-cell>
          <table:table-cell office:value-type="string" table:style-name="ce14">
            <text:p>FUSARI ELETTROMECCANICA SRL</text:p>
          </table:table-cell>
          <table:table-cell office:value-type="string" table:style-name="ce7">
            <text:p>03270740230</text:p>
          </table:table-cell>
          <table:table-cell office:value-type="string" table:style-name="ce17">
            <text:p>14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03.24" table:style-name="ce11">
            <text:p>10.003,24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2949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3.86" table:style-name="ce11">
            <text:p>823,86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49566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892.2" table:style-name="ce11">
            <text:p>6.892,20</text:p>
          </table:table-cell>
          <table:table-cell office:value-type="string" table:style-name="ce14">
            <text:p>Hattusas s.r.l.</text:p>
          </table:table-cell>
          <table:table-cell office:value-type="string" table:style-name="ce7">
            <text:p>03380070163</text:p>
          </table:table-cell>
          <table:table-cell office:value-type="string" table:style-name="ce17">
            <text:p>FPR 18/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97.27" table:style-name="ce11">
            <text:p>797,27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49567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8.33" table:style-name="ce11">
            <text:p>988,33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49569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1.52" table:style-name="ce11">
            <text:p>621,52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08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38" table:style-name="ce11">
            <text:p>155,38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08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85.83999999999997" table:style-name="ce11">
            <text:p>285,84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359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87.67999999999995" table:style-name="ce11">
            <text:p>587,68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362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908" table:style-name="ce11">
            <text:p>31.908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3349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10" table:style-name="ce11">
            <text:p>1.310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3350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72.56" table:style-name="ce11">
            <text:p>1.972,56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109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95" table:style-name="ce11">
            <text:p>3.195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3347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17.94" table:style-name="ce11">
            <text:p>1.117,94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14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6.48" table:style-name="ce11">
            <text:p>1.176,48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4650424/LC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3.93" table:style-name="ce11">
            <text:p>1.363,93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4650623/LC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15.82" table:style-name="ce11">
            <text:p>1.015,82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4650521/LC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07.65" table:style-name="ce11">
            <text:p>3.507,65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4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977" table:style-name="ce11">
            <text:p>9.977,0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4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586.2" table:style-name="ce11">
            <text:p>16.586,2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4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90" table:style-name="ce11">
            <text:p>8.190,00</text:p>
          </table:table-cell>
          <table:table-cell office:value-type="string" table:style-name="ce14">
            <text:p>FUSARI ELETTROMECCANICA SRL</text:p>
          </table:table-cell>
          <table:table-cell office:value-type="string" table:style-name="ce7">
            <text:p>03270740230</text:p>
          </table:table-cell>
          <table:table-cell office:value-type="string" table:style-name="ce17">
            <text:p>14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61.8" table:style-name="ce11">
            <text:p>5.061,80</text:p>
          </table:table-cell>
          <table:table-cell office:value-type="string" table:style-name="ce14">
            <text:p>GUMIERO AMBIENTE &amp; SERVIZI S.R.L.</text:p>
          </table:table-cell>
          <table:table-cell office:value-type="string" table:style-name="ce7">
            <text:p>03691320125</text:p>
          </table:table-cell>
          <table:table-cell office:value-type="string" table:style-name="ce17">
            <text:p>0011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87" table:style-name="ce11">
            <text:p>1.287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306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3.44" table:style-name="ce11">
            <text:p>1.503,44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49568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650" table:style-name="ce11">
            <text:p>8.650,00</text:p>
          </table:table-cell>
          <table:table-cell office:value-type="string" table:style-name="ce14">
            <text:p>HANNA INSTRUMENTS ITALIA SRL a socio unico</text:p>
          </table:table-cell>
          <table:table-cell office:value-type="string" table:style-name="ce7">
            <text:p>04211270287</text:p>
          </table:table-cell>
          <table:table-cell office:value-type="string" table:style-name="ce17">
            <text:p>912/00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.56" table:style-name="ce11">
            <text:p>20,56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80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0.51" table:style-name="ce11">
            <text:p>1.540,51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108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69" table:style-name="ce11">
            <text:p>1.869,00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17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5.36" table:style-name="ce11">
            <text:p>1.005,36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14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00" table:style-name="ce11">
            <text:p>14.100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3346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577.12" table:style-name="ce11">
            <text:p>5.577,12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22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440" table:style-name="ce11">
            <text:p>26.440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3348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908" table:style-name="ce11">
            <text:p>31.908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035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0478.20000000001" table:style-name="ce11">
            <text:p>140.478,20</text:p>
          </table:table-cell>
          <table:table-cell office:value-type="string" table:style-name="ce14">
            <text:p>IDROAMBIENTE S.R.L.</text:p>
          </table:table-cell>
          <table:table-cell office:value-type="string" table:style-name="ce7">
            <text:p>10431500155</text:p>
          </table:table-cell>
          <table:table-cell office:value-type="string" table:style-name="ce17">
            <text:p>22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7.1" table:style-name="ce11">
            <text:p>617,10</text:p>
          </table:table-cell>
          <table:table-cell office:value-type="string" table:style-name="ce14">
            <text:p>BIOLOGIC SISTEM SRL</text:p>
          </table:table-cell>
          <table:table-cell office:value-type="string" table:style-name="ce7">
            <text:p>02023020031</text:p>
          </table:table-cell>
          <table:table-cell office:value-type="string" table:style-name="ce17">
            <text:p>065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.56" table:style-name="ce11">
            <text:p>20,56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530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3.58" table:style-name="ce11">
            <text:p>43,58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529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8" table:style-name="ce11">
            <text:p>18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626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2" table:style-name="ce11">
            <text:p>312,00</text:p>
          </table:table-cell>
          <table:table-cell office:value-type="string" table:style-name="ce14">
            <text:p>INAZ PRO SRL TP</text:p>
          </table:table-cell>
          <table:table-cell office:value-type="string" table:style-name="ce7">
            <text:p>08863450964</text:p>
          </table:table-cell>
          <table:table-cell office:value-type="string" table:style-name="ce17">
            <text:p>I26-00027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777.38" table:style-name="ce11">
            <text:p>1.777,38</text:p>
          </table:table-cell>
          <table:table-cell office:value-type="string" table:style-name="ce14">
            <text:p>ETC SUSTAINABLE SOLUTIONS SRL</text:p>
          </table:table-cell>
          <table:table-cell office:value-type="string" table:style-name="ce7">
            <text:p>02323330221</text:p>
          </table:table-cell>
          <table:table-cell office:value-type="string" table:style-name="ce17">
            <text:p>2026/19/VFES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1.1" table:style-name="ce11">
            <text:p>251,10</text:p>
          </table:table-cell>
          <table:table-cell office:value-type="string" table:style-name="ce14">
            <text:p>EXACTA LABCENTER SPA</text:p>
          </table:table-cell>
          <table:table-cell office:value-type="string" table:style-name="ce7">
            <text:p>01022690364</text:p>
          </table:table-cell>
          <table:table-cell office:value-type="string" table:style-name="ce17">
            <text:p>1748/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60.95" table:style-name="ce11">
            <text:p>2.860,95</text:p>
          </table:table-cell>
          <table:table-cell office:value-type="string" table:style-name="ce14">
            <text:p>PROMINENT ITALIANA SRL</text:p>
          </table:table-cell>
          <table:table-cell office:value-type="string" table:style-name="ce7">
            <text:p>01036040218</text:p>
          </table:table-cell>
          <table:table-cell office:value-type="string" table:style-name="ce17">
            <text:p>266100069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.57" table:style-name="ce11">
            <text:p>250,57</text:p>
          </table:table-cell>
          <table:table-cell office:value-type="string" table:style-name="ce14">
            <text:p>INTRED S.P.A.</text:p>
          </table:table-cell>
          <table:table-cell office:value-type="string" table:style-name="ce7">
            <text:p>11717020157</text:p>
          </table:table-cell>
          <table:table-cell office:value-type="string" table:style-name="ce17">
            <text:p>51751/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511.43" table:style-name="ce11">
            <text:p>30.511,43</text:p>
          </table:table-cell>
          <table:table-cell office:value-type="string" table:style-name="ce14">
            <text:p>IP PLUS S.R.L.</text:p>
          </table:table-cell>
          <table:table-cell office:value-type="string" table:style-name="ce7">
            <text:p>17851171003</text:p>
          </table:table-cell>
          <table:table-cell office:value-type="string" table:style-name="ce17">
            <text:p>9601014692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251.86" table:style-name="ce11">
            <text:p>5.251,86</text:p>
          </table:table-cell>
          <table:table-cell office:value-type="string" table:style-name="ce14">
            <text:p>PT SYSTEM SRL</text:p>
          </table:table-cell>
          <table:table-cell office:value-type="string" table:style-name="ce7">
            <text:p>06992270964</text:p>
          </table:table-cell>
          <table:table-cell office:value-type="string" table:style-name="ce17">
            <text:p>104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87.5" table:style-name="ce11">
            <text:p>2.687,50</text:p>
          </table:table-cell>
          <table:table-cell office:value-type="string" table:style-name="ce14">
            <text:p>PT SYSTEM SRL</text:p>
          </table:table-cell>
          <table:table-cell office:value-type="string" table:style-name="ce7">
            <text:p>06992270964</text:p>
          </table:table-cell>
          <table:table-cell office:value-type="string" table:style-name="ce17">
            <text:p>105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83.3200000000002" table:style-name="ce11">
            <text:p>2.183,32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088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9" table:style-name="ce11">
            <text:p>1.179,00</text:p>
          </table:table-cell>
          <table:table-cell office:value-type="string" table:style-name="ce14">
            <text:p>GLOBAL SISTEMI S.R.L</text:p>
          </table:table-cell>
          <table:table-cell office:value-type="string" table:style-name="ce7">
            <text:p>03851570402</text:p>
          </table:table-cell>
          <table:table-cell office:value-type="string" table:style-name="ce17">
            <text:p>56/P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00" table:style-name="ce11">
            <text:p>6.000,00</text:p>
          </table:table-cell>
          <table:table-cell office:value-type="string" table:style-name="ce14">
            <text:p>RIMA S.R.L.</text:p>
          </table:table-cell>
          <table:table-cell office:value-type="string" table:style-name="ce7">
            <text:p>03622340010</text:p>
          </table:table-cell>
          <table:table-cell office:value-type="string" table:style-name="ce17">
            <text:p>2026/00/8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00" table:style-name="ce11">
            <text:p>3.400,00</text:p>
          </table:table-cell>
          <table:table-cell office:value-type="string" table:style-name="ce14">
            <text:p>GLOBAL SISTEMI S.R.L</text:p>
          </table:table-cell>
          <table:table-cell office:value-type="string" table:style-name="ce7">
            <text:p>03851570402</text:p>
          </table:table-cell>
          <table:table-cell office:value-type="string" table:style-name="ce17">
            <text:p>55/P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293.2" table:style-name="ce11">
            <text:p>3.293,20</text:p>
          </table:table-cell>
          <table:table-cell office:value-type="string" table:style-name="ce14">
            <text:p>ROPLAST SRL</text:p>
          </table:table-cell>
          <table:table-cell office:value-type="string" table:style-name="ce7">
            <text:p>00820540169</text:p>
          </table:table-cell>
          <table:table-cell office:value-type="string" table:style-name="ce17">
            <text:p>FAV/C/2026/10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1.89999999999998" table:style-name="ce11">
            <text:p>311,9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1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531.48" table:style-name="ce11">
            <text:p>20.531,48</text:p>
          </table:table-cell>
          <table:table-cell office:value-type="string" table:style-name="ce14">
            <text:p>COMOLI FERRARI E C. S.P.A.</text:p>
          </table:table-cell>
          <table:table-cell office:value-type="string" table:style-name="ce7">
            <text:p>00123060030</text:p>
          </table:table-cell>
          <table:table-cell office:value-type="string" table:style-name="ce17">
            <text:p>VD-260018268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1.45" table:style-name="ce11">
            <text:p>1.411,4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1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1.95" table:style-name="ce11">
            <text:p>341,9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3" table:style-name="ce11">
            <text:p>113,0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immateriali</text:p>
          </table:table-cell>
          <table:table-cell office:value-type="float" office:value="21960" table:style-name="ce11">
            <text:p>21.960,00</text:p>
          </table:table-cell>
          <table:table-cell office:value-type="string" table:style-name="ce14">
            <text:p>MASHFROG GROUP S.R.L.</text:p>
          </table:table-cell>
          <table:table-cell office:value-type="string" table:style-name="ce7">
            <text:p>02534640905</text:p>
          </table:table-cell>
          <table:table-cell office:value-type="string" table:style-name="ce17">
            <text:p>0400000038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80" table:style-name="ce11">
            <text:p>4.880,00</text:p>
          </table:table-cell>
          <table:table-cell office:value-type="string" table:style-name="ce14">
            <text:p>MASHFROG GROUP S.R.L.</text:p>
          </table:table-cell>
          <table:table-cell office:value-type="string" table:style-name="ce7">
            <text:p>02534640905</text:p>
          </table:table-cell>
          <table:table-cell office:value-type="string" table:style-name="ce17">
            <text:p>040000005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7.55" table:style-name="ce11">
            <text:p>277,5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immateriali</text:p>
          </table:table-cell>
          <table:table-cell office:value-type="float" office:value="4575" table:style-name="ce11">
            <text:p>4.575,00</text:p>
          </table:table-cell>
          <table:table-cell office:value-type="string" table:style-name="ce14">
            <text:p>MASHFROG GROUP S.R.L.</text:p>
          </table:table-cell>
          <table:table-cell office:value-type="string" table:style-name="ce7">
            <text:p>02534640905</text:p>
          </table:table-cell>
          <table:table-cell office:value-type="string" table:style-name="ce17">
            <text:p>040000005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302" table:style-name="ce11">
            <text:p>13.302,00</text:p>
          </table:table-cell>
          <table:table-cell office:value-type="string" table:style-name="ce14">
            <text:p>MAZZA SERVICE SRL</text:p>
          </table:table-cell>
          <table:table-cell office:value-type="string" table:style-name="ce7">
            <text:p>03766100121</text:p>
          </table:table-cell>
          <table:table-cell office:value-type="string" table:style-name="ce17">
            <text:p>4/S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1.3" table:style-name="ce11">
            <text:p>231,3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5.75" table:style-name="ce11">
            <text:p>225,7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186.07" table:style-name="ce11">
            <text:p>18.186,07</text:p>
          </table:table-cell>
          <table:table-cell office:value-type="string" table:style-name="ce14">
            <text:p>MMI SRL</text:p>
          </table:table-cell>
          <table:table-cell office:value-type="string" table:style-name="ce7">
            <text:p>04198500961</text:p>
          </table:table-cell>
          <table:table-cell office:value-type="string" table:style-name="ce17">
            <text:p>FPR 19/2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374.31" table:style-name="ce11">
            <text:p>14.374,31</text:p>
          </table:table-cell>
          <table:table-cell office:value-type="string" table:style-name="ce14">
            <text:p>INARCHECK SPA</text:p>
          </table:table-cell>
          <table:table-cell office:value-type="string" table:style-name="ce7">
            <text:p>01974031203</text:p>
          </table:table-cell>
          <table:table-cell office:value-type="string" table:style-name="ce17">
            <text:p>1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5358.61" table:style-name="ce11">
            <text:p>25.358,61</text:p>
          </table:table-cell>
          <table:table-cell office:value-type="string" table:style-name="ce14">
            <text:p>INARCHECK SPA</text:p>
          </table:table-cell>
          <table:table-cell office:value-type="string" table:style-name="ce7">
            <text:p>01974031203</text:p>
          </table:table-cell>
          <table:table-cell office:value-type="string" table:style-name="ce17">
            <text:p>1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.8" table:style-name="ce11">
            <text:p>118,80</text:p>
          </table:table-cell>
          <table:table-cell office:value-type="string" table:style-name="ce14">
            <text:p>INTRED S.P.A.</text:p>
          </table:table-cell>
          <table:table-cell office:value-type="string" table:style-name="ce7">
            <text:p>11717020157</text:p>
          </table:table-cell>
          <table:table-cell office:value-type="string" table:style-name="ce17">
            <text:p>77215/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4">
            <text:p>LA SIAN SRL</text:p>
          </table:table-cell>
          <table:table-cell office:value-type="string" table:style-name="ce7">
            <text:p>05953090965</text:p>
          </table:table-cell>
          <table:table-cell office:value-type="string" table:style-name="ce17">
            <text:p>23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3.83999999999997" table:style-name="ce11">
            <text:p>303,84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8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35.35" table:style-name="ce11">
            <text:p>1.835,35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61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.64" table:style-name="ce11">
            <text:p>50,64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2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0.45" table:style-name="ce11">
            <text:p>820,45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75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7" table:style-name="ce11">
            <text:p>97,00</text:p>
          </table:table-cell>
          <table:table-cell office:value-type="string" table:style-name="ce14">
            <text:p>SCHARLAB ITALIA s.r.l.</text:p>
          </table:table-cell>
          <table:table-cell office:value-type="string" table:style-name="ce7">
            <text:p>09802470154</text:p>
          </table:table-cell>
          <table:table-cell office:value-type="string" table:style-name="ce17">
            <text:p>260979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5.2" table:style-name="ce11">
            <text:p>225,2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4.8" table:style-name="ce11">
            <text:p>124,8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6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9.48" table:style-name="ce11">
            <text:p>669,48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.4" table:style-name="ce11">
            <text:p>60,4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6.92" table:style-name="ce11">
            <text:p>316,9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6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14.08000000000004" table:style-name="ce11">
            <text:p>514,08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58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2.79999999999995" table:style-name="ce11">
            <text:p>522,8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62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32.41" table:style-name="ce11">
            <text:p>532,41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59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.6" table:style-name="ce11">
            <text:p>175,6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6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16.02" table:style-name="ce11">
            <text:p>1.216,02</text:p>
          </table:table-cell>
          <table:table-cell office:value-type="string" table:style-name="ce14">
            <text:p>MOLLO SRL</text:p>
          </table:table-cell>
          <table:table-cell office:value-type="string" table:style-name="ce7">
            <text:p>03245340041</text:p>
          </table:table-cell>
          <table:table-cell office:value-type="string" table:style-name="ce17">
            <text:p>VNE26_025469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00" table:style-name="ce11">
            <text:p>5.000,00</text:p>
          </table:table-cell>
          <table:table-cell office:value-type="string" table:style-name="ce14">
            <text:p>STUDIO SEQUEL S.R.L.</text:p>
          </table:table-cell>
          <table:table-cell office:value-type="string" table:style-name="ce7">
            <text:p>13989260966</text:p>
          </table:table-cell>
          <table:table-cell office:value-type="string" table:style-name="ce17">
            <text:p>10/00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00" table:style-name="ce11">
            <text:p>1.400,00</text:p>
          </table:table-cell>
          <table:table-cell office:value-type="string" table:style-name="ce14">
            <text:p>SYPLUS SRL</text:p>
          </table:table-cell>
          <table:table-cell office:value-type="string" table:style-name="ce7">
            <text:p>03308680960</text:p>
          </table:table-cell>
          <table:table-cell office:value-type="string" table:style-name="ce17">
            <text:p>12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0" table:style-name="ce11">
            <text:p>1.800,00</text:p>
          </table:table-cell>
          <table:table-cell office:value-type="string" table:style-name="ce14">
            <text:p>SERVICEWEB SRL</text:p>
          </table:table-cell>
          <table:table-cell office:value-type="string" table:style-name="ce7">
            <text:p>05034520964</text:p>
          </table:table-cell>
          <table:table-cell office:value-type="string" table:style-name="ce17">
            <text:p>28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47.68" table:style-name="ce11">
            <text:p>2.847,68</text:p>
          </table:table-cell>
          <table:table-cell office:value-type="string" table:style-name="ce14">
            <text:p>SF ALLESTIMENTI SPECIALI S.R.L.</text:p>
          </table:table-cell>
          <table:table-cell office:value-type="string" table:style-name="ce7">
            <text:p>12684280964</text:p>
          </table:table-cell>
          <table:table-cell office:value-type="string" table:style-name="ce17">
            <text:p>2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100" table:style-name="ce11">
            <text:p>13.100,00</text:p>
          </table:table-cell>
          <table:table-cell office:value-type="string" table:style-name="ce14">
            <text:p>TEC.AM. SRL</text:p>
          </table:table-cell>
          <table:table-cell office:value-type="string" table:style-name="ce7">
            <text:p>02960360176</text:p>
          </table:table-cell>
          <table:table-cell office:value-type="string" table:style-name="ce17">
            <text:p>5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0" table:style-name="ce11">
            <text:p>420,00</text:p>
          </table:table-cell>
          <table:table-cell office:value-type="string" table:style-name="ce14">
            <text:p>SIA SRL A SOCIO UNICO - SISTEMI INFORMATIVI AZIENDALI</text:p>
          </table:table-cell>
          <table:table-cell office:value-type="string" table:style-name="ce7">
            <text:p>00772480133</text:p>
          </table:table-cell>
          <table:table-cell office:value-type="string" table:style-name="ce17">
            <text:p>18/SP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20.3000000000002" table:style-name="ce11">
            <text:p>2.420,30</text:p>
          </table:table-cell>
          <table:table-cell office:value-type="string" table:style-name="ce14">
            <text:p>SO.SEL BUSINESS COMMUNICATIONS S.R.L.</text:p>
          </table:table-cell>
          <table:table-cell office:value-type="string" table:style-name="ce7">
            <text:p>02802900361</text:p>
          </table:table-cell>
          <table:table-cell office:value-type="string" table:style-name="ce17">
            <text:p>V0027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280" table:style-name="ce11">
            <text:p>7.280,00</text:p>
          </table:table-cell>
          <table:table-cell office:value-type="string" table:style-name="ce14">
            <text:p>TECNO HABITAT SRL</text:p>
          </table:table-cell>
          <table:table-cell office:value-type="string" table:style-name="ce7">
            <text:p>11718220152</text:p>
          </table:table-cell>
          <table:table-cell office:value-type="string" table:style-name="ce17">
            <text:p>259/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000.5" table:style-name="ce11">
            <text:p>7.000,50</text:p>
          </table:table-cell>
          <table:table-cell office:value-type="string" table:style-name="ce14">
            <text:p>TDZ CONSULENZE SRLS <text:s/>A SOCIO UNICO</text:p>
          </table:table-cell>
          <table:table-cell office:value-type="string" table:style-name="ce7">
            <text:p>03727370128</text:p>
          </table:table-cell>
          <table:table-cell office:value-type="string" table:style-name="ce17">
            <text:p>12-2026-FE-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83.87" table:style-name="ce11">
            <text:p>3.883,87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036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7986.81" table:style-name="ce11">
            <text:p>77.986,81</text:p>
          </table:table-cell>
          <table:table-cell office:value-type="string" table:style-name="ce14">
            <text:p>IDROAMBIENTE S.R.L.</text:p>
          </table:table-cell>
          <table:table-cell office:value-type="string" table:style-name="ce7">
            <text:p>10431500155</text:p>
          </table:table-cell>
          <table:table-cell office:value-type="string" table:style-name="ce17">
            <text:p>2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440" table:style-name="ce11">
            <text:p>26.440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034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95" table:style-name="ce11">
            <text:p>3.195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033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.5" table:style-name="ce11">
            <text:p>65,50</text:p>
          </table:table-cell>
          <table:table-cell office:value-type="string" table:style-name="ce14">
            <text:p>BIOLOGIC SISTEM SRL</text:p>
          </table:table-cell>
          <table:table-cell office:value-type="string" table:style-name="ce7">
            <text:p>02023020031</text:p>
          </table:table-cell>
          <table:table-cell office:value-type="string" table:style-name="ce17">
            <text:p>065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74.72" table:style-name="ce11">
            <text:p>1.974,72</text:p>
          </table:table-cell>
          <table:table-cell office:value-type="string" table:style-name="ce14">
            <text:p>BIOLOGIC SISTEM SRL</text:p>
          </table:table-cell>
          <table:table-cell office:value-type="string" table:style-name="ce7">
            <text:p>02023020031</text:p>
          </table:table-cell>
          <table:table-cell office:value-type="string" table:style-name="ce17">
            <text:p>065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00" table:style-name="ce11">
            <text:p>14.100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032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.1" table:style-name="ce11">
            <text:p>84,10</text:p>
          </table:table-cell>
          <table:table-cell office:value-type="string" table:style-name="ce14">
            <text:p>BIOLOGIC SISTEM SRL</text:p>
          </table:table-cell>
          <table:table-cell office:value-type="string" table:style-name="ce7">
            <text:p>02023020031</text:p>
          </table:table-cell>
          <table:table-cell office:value-type="string" table:style-name="ce17">
            <text:p>065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987.07" table:style-name="ce11">
            <text:p>10.987,07</text:p>
          </table:table-cell>
          <table:table-cell office:value-type="string" table:style-name="ce14">
            <text:p>BMB INGEGNERIA S.R.L.</text:p>
          </table:table-cell>
          <table:table-cell office:value-type="string" table:style-name="ce7">
            <text:p>04780760965</text:p>
          </table:table-cell>
          <table:table-cell office:value-type="string" table:style-name="ce17">
            <text:p>FPR 47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4396.87" table:style-name="ce11">
            <text:p>64.396,87</text:p>
          </table:table-cell>
          <table:table-cell office:value-type="string" table:style-name="ce14">
            <text:p>IMPRESA DIONISIO SRL</text:p>
          </table:table-cell>
          <table:table-cell office:value-type="string" table:style-name="ce7">
            <text:p>09723510963</text:p>
          </table:table-cell>
          <table:table-cell office:value-type="string" table:style-name="ce17">
            <text:p>5/A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33.92" table:style-name="ce11">
            <text:p>1.233,92</text:p>
          </table:table-cell>
          <table:table-cell office:value-type="string" table:style-name="ce14">
            <text:p>E.T.T. SRL</text:p>
          </table:table-cell>
          <table:table-cell office:value-type="string" table:style-name="ce7">
            <text:p>07367090151</text:p>
          </table:table-cell>
          <table:table-cell office:value-type="string" table:style-name="ce17">
            <text:p>17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8" table:style-name="ce11">
            <text:p>18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3711/NL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.28" table:style-name="ce11">
            <text:p>33,28</text:p>
          </table:table-cell>
          <table:table-cell office:value-type="string" table:style-name="ce14">
            <text:p>INAZ PRO SRL TP</text:p>
          </table:table-cell>
          <table:table-cell office:value-type="string" table:style-name="ce7">
            <text:p>08863450964</text:p>
          </table:table-cell>
          <table:table-cell office:value-type="string" table:style-name="ce17">
            <text:p>I26-00053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2.88" table:style-name="ce11">
            <text:p>332,88</text:p>
          </table:table-cell>
          <table:table-cell office:value-type="string" table:style-name="ce14">
            <text:p>INAZ S.R.L.</text:p>
          </table:table-cell>
          <table:table-cell office:value-type="string" table:style-name="ce7">
            <text:p>05026960962</text:p>
          </table:table-cell>
          <table:table-cell office:value-type="string" table:style-name="ce17">
            <text:p>26-0007359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2.43" table:style-name="ce11">
            <text:p>5.822,43</text:p>
          </table:table-cell>
          <table:table-cell office:value-type="string" table:style-name="ce14">
            <text:p>INAZ S.R.L.</text:p>
          </table:table-cell>
          <table:table-cell office:value-type="string" table:style-name="ce7">
            <text:p>05026960962</text:p>
          </table:table-cell>
          <table:table-cell office:value-type="string" table:style-name="ce17">
            <text:p>26-0007518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701.52" table:style-name="ce11">
            <text:p>5.701,52</text:p>
          </table:table-cell>
          <table:table-cell office:value-type="string" table:style-name="ce14">
            <text:p>PROMINENT ITALIANA SRL</text:p>
          </table:table-cell>
          <table:table-cell office:value-type="string" table:style-name="ce7">
            <text:p>01036040218</text:p>
          </table:table-cell>
          <table:table-cell office:value-type="string" table:style-name="ce17">
            <text:p>266100036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0" table:style-name="ce11">
            <text:p>450,00</text:p>
          </table:table-cell>
          <table:table-cell office:value-type="string" table:style-name="ce14">
            <text:p>FARO CARRELLI ELEVATORI SPA</text:p>
          </table:table-cell>
          <table:table-cell office:value-type="string" table:style-name="ce7">
            <text:p>02145610123</text:p>
          </table:table-cell>
          <table:table-cell office:value-type="string" table:style-name="ce17">
            <text:p>FV26/0302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16.07" table:style-name="ce11">
            <text:p>3.716,07</text:p>
          </table:table-cell>
          <table:table-cell office:value-type="string" table:style-name="ce14">
            <text:p>FASTWEB SPA</text:p>
          </table:table-cell>
          <table:table-cell office:value-type="string" table:style-name="ce7">
            <text:p>12878470157</text:p>
          </table:table-cell>
          <table:table-cell office:value-type="string" table:style-name="ce17">
            <text:p>LA0006521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2389.05" table:style-name="ce11">
            <text:p>22.389,05</text:p>
          </table:table-cell>
          <table:table-cell office:value-type="string" table:style-name="ce14">
            <text:p>SISTEC SRL</text:p>
          </table:table-cell>
          <table:table-cell office:value-type="string" table:style-name="ce7">
            <text:p>06076770723</text:p>
          </table:table-cell>
          <table:table-cell office:value-type="string" table:style-name="ce17">
            <text:p>5/FA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00" table:style-name="ce11">
            <text:p>9.300,00</text:p>
          </table:table-cell>
          <table:table-cell office:value-type="string" table:style-name="ce14">
            <text:p>QUESTAPUBBLICITA' S.P.A.</text:p>
          </table:table-cell>
          <table:table-cell office:value-type="string" table:style-name="ce7">
            <text:p>00378690101</text:p>
          </table:table-cell>
          <table:table-cell office:value-type="string" table:style-name="ce17">
            <text:p>0000600006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07.8" table:style-name="ce11">
            <text:p>307,80</text:p>
          </table:table-cell>
          <table:table-cell office:value-type="string" table:style-name="ce14">
            <text:p>LA NUOVA FERRAMENTA S.A.S.</text:p>
          </table:table-cell>
          <table:table-cell office:value-type="string" table:style-name="ce7">
            <text:p>02404010023</text:p>
          </table:table-cell>
          <table:table-cell office:value-type="string" table:style-name="ce17">
            <text:p>000017-0C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0.93" table:style-name="ce11">
            <text:p>440,93</text:p>
          </table:table-cell>
          <table:table-cell office:value-type="string" table:style-name="ce14">
            <text:p>LA NUOVA FERRAMENTA S.A.S.</text:p>
          </table:table-cell>
          <table:table-cell office:value-type="string" table:style-name="ce7">
            <text:p>02404010023</text:p>
          </table:table-cell>
          <table:table-cell office:value-type="string" table:style-name="ce17">
            <text:p>000041-0C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55" table:style-name="ce11">
            <text:p>555,00</text:p>
          </table:table-cell>
          <table:table-cell office:value-type="string" table:style-name="ce14">
            <text:p>LGC STANDARDS S.R.L.</text:p>
          </table:table-cell>
          <table:table-cell office:value-type="string" table:style-name="ce7">
            <text:p>03948960962</text:p>
          </table:table-cell>
          <table:table-cell office:value-type="string" table:style-name="ce17">
            <text:p>IT202551712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30" table:style-name="ce11">
            <text:p>1.030,00</text:p>
          </table:table-cell>
          <table:table-cell office:value-type="string" table:style-name="ce14">
            <text:p>ROPLAST SRL</text:p>
          </table:table-cell>
          <table:table-cell office:value-type="string" table:style-name="ce7">
            <text:p>00820540169</text:p>
          </table:table-cell>
          <table:table-cell office:value-type="string" table:style-name="ce17">
            <text:p>FAV/C/2026/6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73.83" table:style-name="ce11">
            <text:p>873,83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16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16.3499999999999" table:style-name="ce11">
            <text:p>1.216,3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300" table:style-name="ce11">
            <text:p>3.300,00</text:p>
          </table:table-cell>
          <table:table-cell office:value-type="string" table:style-name="ce14">
            <text:p>RS COMPONENTS S.P.A.</text:p>
          </table:table-cell>
          <table:table-cell office:value-type="string" table:style-name="ce7">
            <text:p>10578740150</text:p>
          </table:table-cell>
          <table:table-cell office:value-type="string" table:style-name="ce17">
            <text:p>702610611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79.86" table:style-name="ce11">
            <text:p>15.579,86</text:p>
          </table:table-cell>
          <table:table-cell office:value-type="string" table:style-name="ce14">
            <text:p>S.A.V.E.T. SRL</text:p>
          </table:table-cell>
          <table:table-cell office:value-type="string" table:style-name="ce7">
            <text:p>02112190547</text:p>
          </table:table-cell>
          <table:table-cell office:value-type="string" table:style-name="ce17">
            <text:p>404/00.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0.89" table:style-name="ce11">
            <text:p>430,89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1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8.1" table:style-name="ce11">
            <text:p>238,1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772.91" table:style-name="ce11">
            <text:p>15.772,91</text:p>
          </table:table-cell>
          <table:table-cell office:value-type="string" table:style-name="ce14">
            <text:p>MMI SRL</text:p>
          </table:table-cell>
          <table:table-cell office:value-type="string" table:style-name="ce7">
            <text:p>04198500961</text:p>
          </table:table-cell>
          <table:table-cell office:value-type="string" table:style-name="ce17">
            <text:p>FPR 10/2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00" table:style-name="ce11">
            <text:p>6.000,00</text:p>
          </table:table-cell>
          <table:table-cell office:value-type="string" table:style-name="ce14">
            <text:p>MULTIMEDIA NEWS SOC. COOP.</text:p>
          </table:table-cell>
          <table:table-cell office:value-type="string" table:style-name="ce7">
            <text:p>02687380127</text:p>
          </table:table-cell>
          <table:table-cell office:value-type="string" table:style-name="ce17">
            <text:p>4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0" table:style-name="ce11">
            <text:p>1.300,00</text:p>
          </table:table-cell>
          <table:table-cell office:value-type="string" table:style-name="ce14">
            <text:p>IN TRAINING S.R.L.</text:p>
          </table:table-cell>
          <table:table-cell office:value-type="string" table:style-name="ce7">
            <text:p>04418820983</text:p>
          </table:table-cell>
          <table:table-cell office:value-type="string" table:style-name="ce17">
            <text:p>7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412.5" table:style-name="ce11">
            <text:p>10.412,50</text:p>
          </table:table-cell>
          <table:table-cell office:value-type="string" table:style-name="ce14">
            <text:p>SANIPUR S.p.A.</text:p>
          </table:table-cell>
          <table:table-cell office:value-type="string" table:style-name="ce7">
            <text:p>02091210175</text:p>
          </table:table-cell>
          <table:table-cell office:value-type="string" table:style-name="ce17">
            <text:p>810/I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1" table:style-name="ce11">
            <text:p>171,0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9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99.45" table:style-name="ce11">
            <text:p>799,45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61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4.22" table:style-name="ce11">
            <text:p>514,22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75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5.52" table:style-name="ce11">
            <text:p>355,5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.2" table:style-name="ce11">
            <text:p>83,2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0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4">
            <text:p>SCHARLAB ITALIA s.r.l.</text:p>
          </table:table-cell>
          <table:table-cell office:value-type="string" table:style-name="ce7">
            <text:p>09802470154</text:p>
          </table:table-cell>
          <table:table-cell office:value-type="string" table:style-name="ce17">
            <text:p>26105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.08" table:style-name="ce11">
            <text:p>12,08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6" table:style-name="ce11">
            <text:p>606,0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5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795.43" table:style-name="ce11">
            <text:p>25.795,43</text:p>
          </table:table-cell>
          <table:table-cell office:value-type="string" table:style-name="ce14">
            <text:p>POSTE ITALIANE SPA</text:p>
          </table:table-cell>
          <table:table-cell office:value-type="string" table:style-name="ce7">
            <text:p>97103880585</text:p>
          </table:table-cell>
          <table:table-cell office:value-type="string" table:style-name="ce17">
            <text:p>3260140288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18.35" table:style-name="ce11">
            <text:p>6.218,35</text:p>
          </table:table-cell>
          <table:table-cell office:value-type="string" table:style-name="ce14">
            <text:p>POSTE ITALIANE SPA</text:p>
          </table:table-cell>
          <table:table-cell office:value-type="string" table:style-name="ce7">
            <text:p>97103880585</text:p>
          </table:table-cell>
          <table:table-cell office:value-type="string" table:style-name="ce17">
            <text:p>3260140333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339.299999999999" table:style-name="ce11">
            <text:p>10.339,30</text:p>
          </table:table-cell>
          <table:table-cell office:value-type="string" table:style-name="ce14">
            <text:p>TICAR S.A.S. DI RUFFATO D. RUFFATO C. &amp; C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60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99.55" table:style-name="ce11">
            <text:p>1.499,55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57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010.14" table:style-name="ce11">
            <text:p>4.010,14</text:p>
          </table:table-cell>
          <table:table-cell office:value-type="string" table:style-name="ce14">
            <text:p>TICAR S.A.S. DI RUFFATO D. RUFFATO C. &amp; C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61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81" table:style-name="ce11">
            <text:p>3.781,00</text:p>
          </table:table-cell>
          <table:table-cell office:value-type="string" table:style-name="ce14">
            <text:p>SALA DI ALFONSO, DELIA E C. DI ROSSI ALFONSO S.N.C.</text:p>
          </table:table-cell>
          <table:table-cell office:value-type="string" table:style-name="ce7">
            <text:p>01569500166</text:p>
          </table:table-cell>
          <table:table-cell office:value-type="string" table:style-name="ce17">
            <text:p>000116-0C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00" table:style-name="ce11">
            <text:p>9.200,00</text:p>
          </table:table-cell>
          <table:table-cell office:value-type="string" table:style-name="ce14">
            <text:p>PRIMULA SAS DI GIORGETTI A. &amp; C.</text:p>
          </table:table-cell>
          <table:table-cell office:value-type="string" table:style-name="ce7">
            <text:p>00836960153</text:p>
          </table:table-cell>
          <table:table-cell office:value-type="string" table:style-name="ce17">
            <text:p>27/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90" table:style-name="ce11">
            <text:p>10.090,00</text:p>
          </table:table-cell>
          <table:table-cell office:value-type="string" table:style-name="ce14">
            <text:p>SARONNO SERVIZI SPA</text:p>
          </table:table-cell>
          <table:table-cell office:value-type="string" table:style-name="ce7">
            <text:p>02213180124</text:p>
          </table:table-cell>
          <table:table-cell office:value-type="string" table:style-name="ce17">
            <text:p>130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00" table:style-name="ce11">
            <text:p>3.000,00</text:p>
          </table:table-cell>
          <table:table-cell office:value-type="string" table:style-name="ce14">
            <text:p>POLHA-VARESE APD APS</text:p>
          </table:table-cell>
          <table:table-cell office:value-type="string" table:style-name="ce7">
            <text:p>01941470120</text:p>
          </table:table-cell>
          <table:table-cell office:value-type="string" table:style-name="ce17">
            <text:p>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10" table:style-name="ce11">
            <text:p>2.010,00</text:p>
          </table:table-cell>
          <table:table-cell office:value-type="string" table:style-name="ce14">
            <text:p>STAR SRL</text:p>
          </table:table-cell>
          <table:table-cell office:value-type="string" table:style-name="ce7">
            <text:p>11990410158</text:p>
          </table:table-cell>
          <table:table-cell office:value-type="string" table:style-name="ce17">
            <text:p>26V00018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8" table:style-name="ce11">
            <text:p>158,00</text:p>
          </table:table-cell>
          <table:table-cell office:value-type="string" table:style-name="ce14">
            <text:p>SERVICEWEB SRL</text:p>
          </table:table-cell>
          <table:table-cell office:value-type="string" table:style-name="ce7">
            <text:p>05034520964</text:p>
          </table:table-cell>
          <table:table-cell office:value-type="string" table:style-name="ce17">
            <text:p>139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38" table:style-name="ce11">
            <text:p>155,38</text:p>
          </table:table-cell>
          <table:table-cell office:value-type="string" table:style-name="ce14">
            <text:p>TALEA S.R.L.</text:p>
          </table:table-cell>
          <table:table-cell office:value-type="string" table:style-name="ce7">
            <text:p>13397580153</text:p>
          </table:table-cell>
          <table:table-cell office:value-type="string" table:style-name="ce17">
            <text:p>79/E26 / DE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0" table:style-name="ce11">
            <text:p>1.800,00</text:p>
          </table:table-cell>
          <table:table-cell office:value-type="string" table:style-name="ce14">
            <text:p>SERVICEWEB SRL</text:p>
          </table:table-cell>
          <table:table-cell office:value-type="string" table:style-name="ce7">
            <text:p>05034520964</text:p>
          </table:table-cell>
          <table:table-cell office:value-type="string" table:style-name="ce17">
            <text:p>140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38" table:style-name="ce11">
            <text:p>155,38</text:p>
          </table:table-cell>
          <table:table-cell office:value-type="string" table:style-name="ce14">
            <text:p>TALEA S.R.L.</text:p>
          </table:table-cell>
          <table:table-cell office:value-type="string" table:style-name="ce7">
            <text:p>13397580153</text:p>
          </table:table-cell>
          <table:table-cell office:value-type="string" table:style-name="ce17">
            <text:p>80/E26 / DE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20" table:style-name="ce11">
            <text:p>2.320,00</text:p>
          </table:table-cell>
          <table:table-cell office:value-type="string" table:style-name="ce14">
            <text:p>SF ALLESTIMENTI SPECIALI S.R.L.</text:p>
          </table:table-cell>
          <table:table-cell office:value-type="string" table:style-name="ce7">
            <text:p>12684280964</text:p>
          </table:table-cell>
          <table:table-cell office:value-type="string" table:style-name="ce17">
            <text:p>2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30" table:style-name="ce11">
            <text:p>1.530,00</text:p>
          </table:table-cell>
          <table:table-cell office:value-type="string" table:style-name="ce14">
            <text:p>TEC.AM. SRL</text:p>
          </table:table-cell>
          <table:table-cell office:value-type="string" table:style-name="ce7">
            <text:p>02960360176</text:p>
          </table:table-cell>
          <table:table-cell office:value-type="string" table:style-name="ce17">
            <text:p>5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60.8000000000002" table:style-name="ce11">
            <text:p>2.460,80</text:p>
          </table:table-cell>
          <table:table-cell office:value-type="string" table:style-name="ce14">
            <text:p>SNF ITALIA SRL</text:p>
          </table:table-cell>
          <table:table-cell office:value-type="string" table:style-name="ce7">
            <text:p>07269900580</text:p>
          </table:table-cell>
          <table:table-cell office:value-type="string" table:style-name="ce17">
            <text:p>82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47.5999999999999" table:style-name="ce11">
            <text:p>1.147,6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FPR 22/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4" table:style-name="ce11">
            <text:p>134,00</text:p>
          </table:table-cell>
          <table:table-cell office:value-type="string" table:style-name="ce14">
            <text:p>SO.SEL BUSINESS COMMUNICATIONS S.R.L.</text:p>
          </table:table-cell>
          <table:table-cell office:value-type="string" table:style-name="ce7">
            <text:p>02802900361</text:p>
          </table:table-cell>
          <table:table-cell office:value-type="string" table:style-name="ce17">
            <text:p>V0027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77.6" table:style-name="ce11">
            <text:p>9.277,60</text:p>
          </table:table-cell>
          <table:table-cell office:value-type="string" table:style-name="ce14">
            <text:p>TECNOCALL S.R.L.</text:p>
          </table:table-cell>
          <table:table-cell office:value-type="string" table:style-name="ce7">
            <text:p>01694990662</text:p>
          </table:table-cell>
          <table:table-cell office:value-type="string" table:style-name="ce17">
            <text:p>8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44" table:style-name="ce11">
            <text:p>3.744,00</text:p>
          </table:table-cell>
          <table:table-cell office:value-type="string" table:style-name="ce14">
            <text:p>TDZ CONSULENZE SRLS <text:s/>A SOCIO UNICO</text:p>
          </table:table-cell>
          <table:table-cell office:value-type="string" table:style-name="ce7">
            <text:p>03727370128</text:p>
          </table:table-cell>
          <table:table-cell office:value-type="string" table:style-name="ce17">
            <text:p>5-2026-FE-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70" table:style-name="ce11">
            <text:p>1.070,00</text:p>
          </table:table-cell>
          <table:table-cell office:value-type="string" table:style-name="ce14">
            <text:p>A.I.E. ASSISTENZA IMPIEGHI ENERGIE S.R.L.<text:s/></text:p>
          </table:table-cell>
          <table:table-cell office:value-type="string" table:style-name="ce7">
            <text:p>02490170962</text:p>
          </table:table-cell>
          <table:table-cell office:value-type="string" table:style-name="ce17">
            <text:p>626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91.89" table:style-name="ce11">
            <text:p>2.191,89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48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5.93" table:style-name="ce11">
            <text:p>135,93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45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3.01" table:style-name="ce11">
            <text:p>233,01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42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.41" table:style-name="ce11">
            <text:p>175,41</text:p>
          </table:table-cell>
          <table:table-cell office:value-type="string" table:style-name="ce14">
            <text:p>DA LEO DI MARMORATO PATRICK &amp; C. SAS</text:p>
          </table:table-cell>
          <table:table-cell office:value-type="string" table:style-name="ce7">
            <text:p>01170320129</text:p>
          </table:table-cell>
          <table:table-cell office:value-type="string" table:style-name="ce17">
            <text:p>2A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40" table:style-name="ce11">
            <text:p>1.340,00</text:p>
          </table:table-cell>
          <table:table-cell office:value-type="string" table:style-name="ce14">
            <text:p>A.I.E. ASSISTENZA IMPIEGHI ENERGIE S.R.L.<text:s/></text:p>
          </table:table-cell>
          <table:table-cell office:value-type="string" table:style-name="ce7">
            <text:p>02490170962</text:p>
          </table:table-cell>
          <table:table-cell office:value-type="string" table:style-name="ce17">
            <text:p>627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126.100000000006" table:style-name="ce11">
            <text:p>73.126,10</text:p>
          </table:table-cell>
          <table:table-cell office:value-type="string" table:style-name="ce14">
            <text:p>GIUSTO AMILCARE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4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420.080000000002" table:style-name="ce11">
            <text:p>29.420,08</text:p>
          </table:table-cell>
          <table:table-cell office:value-type="string" table:style-name="ce14">
            <text:p>GIUSTO AMILCARE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5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61.07" table:style-name="ce11">
            <text:p>3.161,07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44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2.23" table:style-name="ce11">
            <text:p>732,23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50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75.11" table:style-name="ce11">
            <text:p>7.275,11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49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1.32" table:style-name="ce11">
            <text:p>191,32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46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2.53" table:style-name="ce11">
            <text:p>172,53</text:p>
          </table:table-cell>
          <table:table-cell office:value-type="string" table:style-name="ce14">
            <text:p>DA LEO DI MARMORATO PATRICK &amp; C. SAS</text:p>
          </table:table-cell>
          <table:table-cell office:value-type="string" table:style-name="ce7">
            <text:p>01170320129</text:p>
          </table:table-cell>
          <table:table-cell office:value-type="string" table:style-name="ce17">
            <text:p>3A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77.61" table:style-name="ce11">
            <text:p>2.377,61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51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0.69" table:style-name="ce11">
            <text:p>720,69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52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302.62" table:style-name="ce11">
            <text:p>28.302,62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47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" table:style-name="ce11">
            <text:p>21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3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0" table:style-name="ce11">
            <text:p>22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" table:style-name="ce11">
            <text:p>210,00</text:p>
          </table:table-cell>
          <table:table-cell office:value-type="string" table:style-name="ce14">
            <text:p>BIOSISTEMI S.R.L.</text:p>
          </table:table-cell>
          <table:table-cell office:value-type="string" table:style-name="ce7">
            <text:p>02126910021</text:p>
          </table:table-cell>
          <table:table-cell office:value-type="string" table:style-name="ce17">
            <text:p>217 FE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1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6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9" table:style-name="ce11">
            <text:p>1.449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28156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8" table:style-name="ce11">
            <text:p>828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284162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5" table:style-name="ce11">
            <text:p>33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68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0" table:style-name="ce11">
            <text:p>350,00</text:p>
          </table:table-cell>
          <table:table-cell office:value-type="string" table:style-name="ce14">
            <text:p>ARTESTAMPA S.R.L.</text:p>
          </table:table-cell>
          <table:table-cell office:value-type="string" table:style-name="ce7">
            <text:p>02602460129</text:p>
          </table:table-cell>
          <table:table-cell office:value-type="string" table:style-name="ce17">
            <text:p>170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0" table:style-name="ce11">
            <text:p>22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1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80" table:style-name="ce11">
            <text:p>3.980,00</text:p>
          </table:table-cell>
          <table:table-cell office:value-type="string" table:style-name="ce14">
            <text:p>ECOTOX LDS S.r.l.</text:p>
          </table:table-cell>
          <table:table-cell office:value-type="string" table:style-name="ce7">
            <text:p>10787500155</text:p>
          </table:table-cell>
          <table:table-cell office:value-type="string" table:style-name="ce17">
            <text:p>46/S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5" table:style-name="ce11">
            <text:p>39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67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" table:style-name="ce11">
            <text:p>60,00</text:p>
          </table:table-cell>
          <table:table-cell office:value-type="string" table:style-name="ce14">
            <text:p>COLLINI S.N.C. DI COLLINI GUIDO &amp; C.</text:p>
          </table:table-cell>
          <table:table-cell office:value-type="string" table:style-name="ce7">
            <text:p>00038970125</text:p>
          </table:table-cell>
          <table:table-cell office:value-type="string" table:style-name="ce17">
            <text:p>2026.FDB 28.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197.66" table:style-name="ce11">
            <text:p>13.197,66</text:p>
          </table:table-cell>
          <table:table-cell office:value-type="string" table:style-name="ce14">
            <text:p>INAZ S.R.L.</text:p>
          </table:table-cell>
          <table:table-cell office:value-type="string" table:style-name="ce7">
            <text:p>05026960962</text:p>
          </table:table-cell>
          <table:table-cell office:value-type="string" table:style-name="ce17">
            <text:p>26-001012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8.32" table:style-name="ce11">
            <text:p>328,32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2743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" table:style-name="ce11">
            <text:p>17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2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" table:style-name="ce11">
            <text:p>38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9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5" table:style-name="ce11">
            <text:p>39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3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0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" table:style-name="ce11">
            <text:p>144,00</text:p>
          </table:table-cell>
          <table:table-cell office:value-type="string" table:style-name="ce14">
            <text:p>AGILENT TECHNOLOGIES ITALIA SPA</text:p>
          </table:table-cell>
          <table:table-cell office:value-type="string" table:style-name="ce7">
            <text:p>12785290151</text:p>
          </table:table-cell>
          <table:table-cell office:value-type="string" table:style-name="ce17">
            <text:p>199354167/342881/P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5" table:style-name="ce11">
            <text:p>33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4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8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5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8" table:style-name="ce11">
            <text:p>5.958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281560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" table:style-name="ce11">
            <text:p>21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7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2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5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69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0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1" table:style-name="ce11">
            <text:p>231,00</text:p>
          </table:table-cell>
          <table:table-cell office:value-type="string" table:style-name="ce14">
            <text:p>ANGELO BORGHI DI TOSI PASQUALE &amp; C. SAS</text:p>
          </table:table-cell>
          <table:table-cell office:value-type="string" table:style-name="ce7">
            <text:p>01425160122</text:p>
          </table:table-cell>
          <table:table-cell office:value-type="string" table:style-name="ce17">
            <text:p>19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" table:style-name="ce11">
            <text:p>17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6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4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" table:style-name="ce11">
            <text:p>38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73/0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50" table:style-name="ce11">
            <text:p>1.650,00</text:p>
          </table:table-cell>
          <table:table-cell office:value-type="string" table:style-name="ce14">
            <text:p>ASI ENGINEERING S.R.L.</text:p>
          </table:table-cell>
          <table:table-cell office:value-type="string" table:style-name="ce7">
            <text:p>03071850964</text:p>
          </table:table-cell>
          <table:table-cell office:value-type="string" table:style-name="ce17">
            <text:p>6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2.88" table:style-name="ce11">
            <text:p>332,88</text:p>
          </table:table-cell>
          <table:table-cell office:value-type="string" table:style-name="ce14">
            <text:p>INAZ S.R.L.</text:p>
          </table:table-cell>
          <table:table-cell office:value-type="string" table:style-name="ce7">
            <text:p>05026960962</text:p>
          </table:table-cell>
          <table:table-cell office:value-type="string" table:style-name="ce17">
            <text:p>26-000995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74.52" table:style-name="ce11">
            <text:p>2.874,52</text:p>
          </table:table-cell>
          <table:table-cell office:value-type="string" table:style-name="ce14">
            <text:p>INAZ S.R.L.</text:p>
          </table:table-cell>
          <table:table-cell office:value-type="string" table:style-name="ce7">
            <text:p>05026960962</text:p>
          </table:table-cell>
          <table:table-cell office:value-type="string" table:style-name="ce17">
            <text:p>26-00101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439.72" table:style-name="ce11">
            <text:p>81.439,72</text:p>
          </table:table-cell>
          <table:table-cell office:value-type="string" table:style-name="ce14">
            <text:p>COMUNE DI CAIRATE</text:p>
          </table:table-cell>
          <table:table-cell office:value-type="string" table:style-name="ce7">
            <text:p>00309270122</text:p>
          </table:table-cell>
          <table:table-cell office:value-type="string" table:style-name="ce17">
            <text:p>1/6/2-2026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00" table:style-name="ce11">
            <text:p>500,00</text:p>
          </table:table-cell>
          <table:table-cell office:value-type="string" table:style-name="ce14">
            <text:p>INFOCAMERE S.C.P.A.</text:p>
          </table:table-cell>
          <table:table-cell office:value-type="string" table:style-name="ce7">
            <text:p>02313821007</text:p>
          </table:table-cell>
          <table:table-cell office:value-type="string" table:style-name="ce17">
            <text:p>1000 VOT 26100416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590" table:style-name="ce11">
            <text:p>3.590,00</text:p>
          </table:table-cell>
          <table:table-cell office:value-type="string" table:style-name="ce14">
            <text:p>TECNOVETRO SRL</text:p>
          </table:table-cell>
          <table:table-cell office:value-type="string" table:style-name="ce7">
            <text:p>01569410150</text:p>
          </table:table-cell>
          <table:table-cell office:value-type="string" table:style-name="ce17">
            <text:p>V1-63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0.46" table:style-name="ce11">
            <text:p>460,46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378/00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.78" table:style-name="ce11">
            <text:p>65,78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405/00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7.8" table:style-name="ce11">
            <text:p>657,80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453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159.78" table:style-name="ce11">
            <text:p>6.159,78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430/00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" table:style-name="ce11">
            <text:p>154,0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60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5" table:style-name="ce11">
            <text:p>205,00</text:p>
          </table:table-cell>
          <table:table-cell office:value-type="string" table:style-name="ce14">
            <text:p>BIOLIFE ITALIANA SRL</text:p>
          </table:table-cell>
          <table:table-cell office:value-type="string" table:style-name="ce7">
            <text:p>01149250159</text:p>
          </table:table-cell>
          <table:table-cell office:value-type="string" table:style-name="ce17">
            <text:p>V1-166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0" table:style-name="ce11">
            <text:p>850,00</text:p>
          </table:table-cell>
          <table:table-cell office:value-type="string" table:style-name="ce14">
            <text:p>CIVICO 95 SRL</text:p>
          </table:table-cell>
          <table:table-cell office:value-type="string" table:style-name="ce7">
            <text:p>03932810124</text:p>
          </table:table-cell>
          <table:table-cell office:value-type="string" table:style-name="ce17">
            <text:p>34/001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5.76" table:style-name="ce11">
            <text:p>785,76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65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718.45" table:style-name="ce11">
            <text:p>13.718,45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116568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5.82" table:style-name="ce11">
            <text:p>405,8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64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45.54" table:style-name="ce11">
            <text:p>1.945,54</text:p>
          </table:table-cell>
          <table:table-cell office:value-type="string" table:style-name="ce14">
            <text:p>EBANGOMMA S.R.L.</text:p>
          </table:table-cell>
          <table:table-cell office:value-type="string" table:style-name="ce7">
            <text:p>00032810129</text:p>
          </table:table-cell>
          <table:table-cell office:value-type="string" table:style-name="ce17">
            <text:p>000088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" table:style-name="ce11">
            <text:p>12,00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69763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0" table:style-name="ce11">
            <text:p>140,00</text:p>
          </table:table-cell>
          <table:table-cell office:value-type="string" table:style-name="ce14">
            <text:p>IMQ SPA</text:p>
          </table:table-cell>
          <table:table-cell office:value-type="string" table:style-name="ce7">
            <text:p>12898410159</text:p>
          </table:table-cell>
          <table:table-cell office:value-type="string" table:style-name="ce17">
            <text:p>126000116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664.639999999999" table:style-name="ce11">
            <text:p>21.664,64</text:p>
          </table:table-cell>
          <table:table-cell office:value-type="string" table:style-name="ce14">
            <text:p>COMUNE DI MONTEGRINO VALTRAVAGLIA</text:p>
          </table:table-cell>
          <table:table-cell office:value-type="string" table:style-name="ce7">
            <text:p>00225500123</text:p>
          </table:table-cell>
          <table:table-cell office:value-type="string" table:style-name="ce17">
            <text:p>2026/1/1/FE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300" table:style-name="ce11">
            <text:p>11.300,00</text:p>
          </table:table-cell>
          <table:table-cell office:value-type="string" table:style-name="ce14">
            <text:p>UNIVERSITA' DEGLI STUDI DI MILANO</text:p>
          </table:table-cell>
          <table:table-cell office:value-type="string" table:style-name="ce7">
            <text:p>80012650158</text:p>
          </table:table-cell>
          <table:table-cell office:value-type="string" table:style-name="ce17">
            <text:p>VFE00-981-2026</text:p>
          </table:table-cell>
          <table:table-cell office:value-type="date" office:date-value="2026-04-28T00:00:00" table:style-name="ce12">
            <text:p>2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30.08000000000004" table:style-name="ce11">
            <text:p>530,08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3.66" table:style-name="ce11">
            <text:p>673,66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2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.28" table:style-name="ce11">
            <text:p>33,28</text:p>
          </table:table-cell>
          <table:table-cell office:value-type="string" table:style-name="ce14">
            <text:p>INAZ PRO SRL TP</text:p>
          </table:table-cell>
          <table:table-cell office:value-type="string" table:style-name="ce7">
            <text:p>08863450964</text:p>
          </table:table-cell>
          <table:table-cell office:value-type="string" table:style-name="ce17">
            <text:p>I26-000961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3.36" table:style-name="ce11">
            <text:p>453,36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176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4.07" table:style-name="ce11">
            <text:p>394,07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176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9" table:style-name="ce11">
            <text:p>59,0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83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1" table:style-name="ce11">
            <text:p>41,0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84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0301" table:style-name="ce11">
            <text:p>40.301,0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80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3775" table:style-name="ce11">
            <text:p>23.775,00</text:p>
          </table:table-cell>
          <table:table-cell office:value-type="string" table:style-name="ce14">
            <text:p>SECOOP IMPRESA SOCIALE SOCIETA' COOPERATIVA SOCIALE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79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3.5" table:style-name="ce11">
            <text:p>1.303,50</text:p>
          </table:table-cell>
          <table:table-cell office:value-type="string" table:style-name="ce14">
            <text:p>EMMESS SRL - EXECUTIVE CONSULTING</text:p>
          </table:table-cell>
          <table:table-cell office:value-type="string" table:style-name="ce7">
            <text:p>09517840964</text:p>
          </table:table-cell>
          <table:table-cell office:value-type="string" table:style-name="ce17">
            <text:p>229N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immateriali</text:p>
          </table:table-cell>
          <table:table-cell office:value-type="float" office:value="372" table:style-name="ce11">
            <text:p>372,00</text:p>
          </table:table-cell>
          <table:table-cell office:value-type="string" table:style-name="ce14">
            <text:p>SIA SRL A SOCIO UNICO - SISTEMI INFORMATIVI AZIENDALI</text:p>
          </table:table-cell>
          <table:table-cell office:value-type="string" table:style-name="ce7">
            <text:p>00772480133</text:p>
          </table:table-cell>
          <table:table-cell office:value-type="string" table:style-name="ce17">
            <text:p>11/SP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.27" table:style-name="ce11">
            <text:p>12,27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3MDIABEY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88" table:style-name="ce11">
            <text:p>3.588,00</text:p>
          </table:table-cell>
          <table:table-cell office:value-type="string" table:style-name="ce14">
            <text:p>LERETI SPA</text:p>
          </table:table-cell>
          <table:table-cell office:value-type="string" table:style-name="ce7">
            <text:p>07063880962</text:p>
          </table:table-cell>
          <table:table-cell office:value-type="string" table:style-name="ce17">
            <text:p>0100220260000894300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0" table:style-name="ce11">
            <text:p>1.700,00</text:p>
          </table:table-cell>
          <table:table-cell office:value-type="string" table:style-name="ce14">
            <text:p>UNIVERSITA' COMM.LUIGI BOCCONI</text:p>
          </table:table-cell>
          <table:table-cell office:value-type="string" table:style-name="ce7">
            <text:p>80024610158</text:p>
          </table:table-cell>
          <table:table-cell office:value-type="string" table:style-name="ce17">
            <text:p>0000002378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" table:style-name="ce11">
            <text:p>105,00</text:p>
          </table:table-cell>
          <table:table-cell office:value-type="string" table:style-name="ce14">
            <text:p>TOP LEVEL ASCENSORI S.R.L.</text:p>
          </table:table-cell>
          <table:table-cell office:value-type="string" table:style-name="ce7">
            <text:p>02301510026</text:p>
          </table:table-cell>
          <table:table-cell office:value-type="string" table:style-name="ce17">
            <text:p>00-1110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00" table:style-name="ce11">
            <text:p>3.500,00</text:p>
          </table:table-cell>
          <table:table-cell office:value-type="string" table:style-name="ce14">
            <text:p>FEDABO SPA</text:p>
          </table:table-cell>
          <table:table-cell office:value-type="string" table:style-name="ce7">
            <text:p>02088660986</text:p>
          </table:table-cell>
          <table:table-cell office:value-type="string" table:style-name="ce17">
            <text:p>104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50" table:style-name="ce11">
            <text:p>10.950,00</text:p>
          </table:table-cell>
          <table:table-cell office:value-type="string" table:style-name="ce14">
            <text:p>LERETI SPA</text:p>
          </table:table-cell>
          <table:table-cell office:value-type="string" table:style-name="ce7">
            <text:p>07063880962</text:p>
          </table:table-cell>
          <table:table-cell office:value-type="string" table:style-name="ce17">
            <text:p>0100220260000123000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03" table:style-name="ce11">
            <text:p>12.603,00</text:p>
          </table:table-cell>
          <table:table-cell office:value-type="string" table:style-name="ce14">
            <text:p>LERETI SPA</text:p>
          </table:table-cell>
          <table:table-cell office:value-type="string" table:style-name="ce7">
            <text:p>07063880962</text:p>
          </table:table-cell>
          <table:table-cell office:value-type="string" table:style-name="ce17">
            <text:p>0100220260001253600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92.3999999999996" table:style-name="ce11">
            <text:p>4.492,40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2511863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07.89" table:style-name="ce11">
            <text:p>2.907,89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4855529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814.33" table:style-name="ce11">
            <text:p>7.814,33</text:p>
          </table:table-cell>
          <table:table-cell office:value-type="string" table:style-name="ce14">
            <text:p>STUDIOSPS IDRAULICA AMBIENTE SRL</text:p>
          </table:table-cell>
          <table:table-cell office:value-type="string" table:style-name="ce7">
            <text:p>08203530962</text:p>
          </table:table-cell>
          <table:table-cell office:value-type="string" table:style-name="ce17">
            <text:p>FPR 20/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30" table:style-name="ce11">
            <text:p>3.230,00</text:p>
          </table:table-cell>
          <table:table-cell office:value-type="string" table:style-name="ce14">
            <text:p>MICROCOLUMN S.R.L.</text:p>
          </table:table-cell>
          <table:table-cell office:value-type="string" table:style-name="ce7">
            <text:p>02323360152</text:p>
          </table:table-cell>
          <table:table-cell office:value-type="string" table:style-name="ce17">
            <text:p>270/00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769.93" table:style-name="ce11">
            <text:p>9.769,93</text:p>
          </table:table-cell>
          <table:table-cell office:value-type="string" table:style-name="ce14">
            <text:p>IGR Srl</text:p>
          </table:table-cell>
          <table:table-cell office:value-type="string" table:style-name="ce7">
            <text:p>02944890546</text:p>
          </table:table-cell>
          <table:table-cell office:value-type="string" table:style-name="ce17">
            <text:p>63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6" table:style-name="ce11">
            <text:p>666,00</text:p>
          </table:table-cell>
          <table:table-cell office:value-type="string" table:style-name="ce14">
            <text:p>SOCOTEC ITALIA SRL</text:p>
          </table:table-cell>
          <table:table-cell office:value-type="string" table:style-name="ce7">
            <text:p>01872430648</text:p>
          </table:table-cell>
          <table:table-cell office:value-type="string" table:style-name="ce17">
            <text:p>26300194FTVPA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.6" table:style-name="ce11">
            <text:p>33,60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132799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7.6" table:style-name="ce11">
            <text:p>147,6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1349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718.45" table:style-name="ce11">
            <text:p>13.718,45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202681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1.19999999999999" table:style-name="ce11">
            <text:p>151,20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214807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253.5" table:style-name="ce11">
            <text:p>-253,5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406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765.15" table:style-name="ce11">
            <text:p>5.765,15</text:p>
          </table:table-cell>
          <table:table-cell office:value-type="string" table:style-name="ce14">
            <text:p>C. &amp; S. DI GIUSEPPE INGEGNERI ASSOCIATI SRL<text:s/></text:p>
          </table:table-cell>
          <table:table-cell office:value-type="string" table:style-name="ce7">
            <text:p>08897290154</text:p>
          </table:table-cell>
          <table:table-cell office:value-type="string" table:style-name="ce17">
            <text:p>V0002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2.19" table:style-name="ce11">
            <text:p>392,19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101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3.01" table:style-name="ce11">
            <text:p>443,01</text:p>
          </table:table-cell>
          <table:table-cell office:value-type="string" table:style-name="ce14">
            <text:p>VIVENDA GROUP S.P.A.</text:p>
          </table:table-cell>
          <table:table-cell office:value-type="string" table:style-name="ce7">
            <text:p>08959351001</text:p>
          </table:table-cell>
          <table:table-cell office:value-type="string" table:style-name="ce17">
            <text:p>133/P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87.26" table:style-name="ce11">
            <text:p>1.387,26</text:p>
          </table:table-cell>
          <table:table-cell office:value-type="string" table:style-name="ce14">
            <text:p>VIVENDA GROUP S.P.A.</text:p>
          </table:table-cell>
          <table:table-cell office:value-type="string" table:style-name="ce7">
            <text:p>08959351001</text:p>
          </table:table-cell>
          <table:table-cell office:value-type="string" table:style-name="ce17">
            <text:p>175/P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8.25" table:style-name="ce11">
            <text:p>348,2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162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716.83" table:style-name="ce11">
            <text:p>5.716,83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19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.8" table:style-name="ce11">
            <text:p>43,8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782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.75" table:style-name="ce11">
            <text:p>11,75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00176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" table:style-name="ce11">
            <text:p>210,00</text:p>
          </table:table-cell>
          <table:table-cell office:value-type="string" table:style-name="ce14">
            <text:p>BIOSISTEMI S.R.L.</text:p>
          </table:table-cell>
          <table:table-cell office:value-type="string" table:style-name="ce7">
            <text:p>02126910021</text:p>
          </table:table-cell>
          <table:table-cell office:value-type="string" table:style-name="ce17">
            <text:p>601 FE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5" table:style-name="ce11">
            <text:p>255,00</text:p>
          </table:table-cell>
          <table:table-cell office:value-type="string" table:style-name="ce14">
            <text:p>BIOSISTEMI S.R.L.</text:p>
          </table:table-cell>
          <table:table-cell office:value-type="string" table:style-name="ce7">
            <text:p>02126910021</text:p>
          </table:table-cell>
          <table:table-cell office:value-type="string" table:style-name="ce17">
            <text:p>600 FE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1.91" table:style-name="ce11">
            <text:p>211,91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3O2FABEY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2.09" table:style-name="ce11">
            <text:p>42,09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82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175.5" table:style-name="ce11">
            <text:p>21.175,5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81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35.93" table:style-name="ce11">
            <text:p>1.935,93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78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.97999999999999" table:style-name="ce11">
            <text:p>152,98</text:p>
          </table:table-cell>
          <table:table-cell office:value-type="string" table:style-name="ce14">
            <text:p>EUROME S.r.l.</text:p>
          </table:table-cell>
          <table:table-cell office:value-type="string" table:style-name="ce7">
            <text:p>07820851009</text:p>
          </table:table-cell>
          <table:table-cell office:value-type="string" table:style-name="ce17">
            <text:p>4/93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639" table:style-name="ce11">
            <text:p>18.639,00</text:p>
          </table:table-cell>
          <table:table-cell office:value-type="string" table:style-name="ce14">
            <text:p>SECOOP IMPRESA SOCIALE SOCIETA' COOPERATIVA SOCIALE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19 A-2026</text:p>
          </table:table-cell>
          <table:table-cell office:value-type="date" office:date-value="2026-05-12T00:00:00" table:style-name="ce12">
            <text:p>12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0008" table:style-name="ce11">
            <text:p>60.008,0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18 A-2026</text:p>
          </table:table-cell>
          <table:table-cell office:value-type="date" office:date-value="2026-05-12T00:00:00" table:style-name="ce12">
            <text:p>1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8.57" table:style-name="ce11">
            <text:p>178,57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418950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41.58" table:style-name="ce11">
            <text:p>341,58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16 A-2026</text:p>
          </table:table-cell>
          <table:table-cell office:value-type="date" office:date-value="2026-05-12T00:00:00" table:style-name="ce12">
            <text:p>12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987.5" table:style-name="ce11">
            <text:p>10.987,5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17 A-2026</text:p>
          </table:table-cell>
          <table:table-cell office:value-type="date" office:date-value="2026-05-12T00:00:00" table:style-name="ce12">
            <text:p>1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0.900000000000006" table:style-name="ce11">
            <text:p>70,90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58804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" table:style-name="ce11">
            <text:p>60,00</text:p>
          </table:table-cell>
          <table:table-cell office:value-type="string" table:style-name="ce14">
            <text:p>SOCOTEC ITALIA SRL</text:p>
          </table:table-cell>
          <table:table-cell office:value-type="string" table:style-name="ce7">
            <text:p>01872430648</text:p>
          </table:table-cell>
          <table:table-cell office:value-type="string" table:style-name="ce17">
            <text:p>26300179FTVPA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.63" table:style-name="ce11">
            <text:p>81,63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17084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LERETI SPA</text:p>
          </table:table-cell>
          <table:table-cell office:value-type="string" table:style-name="ce7">
            <text:p>07063880962</text:p>
          </table:table-cell>
          <table:table-cell office:value-type="string" table:style-name="ce17">
            <text:p>0100220260002463400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35" table:style-name="ce11">
            <text:p>1.435,00</text:p>
          </table:table-cell>
          <table:table-cell office:value-type="string" table:style-name="ce14">
            <text:p>VOMM IMPIANTI E PROCESSI SPA</text:p>
          </table:table-cell>
          <table:table-cell office:value-type="string" table:style-name="ce7">
            <text:p>06804470968</text:p>
          </table:table-cell>
          <table:table-cell office:value-type="string" table:style-name="ce17">
            <text:p>000044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000" table:style-name="ce11">
            <text:p>3.000,00</text:p>
          </table:table-cell>
          <table:table-cell office:value-type="string" table:style-name="ce14">
            <text:p>PORETTI ATU SRL</text:p>
          </table:table-cell>
          <table:table-cell office:value-type="string" table:style-name="ce7">
            <text:p>02385650029</text:p>
          </table:table-cell>
          <table:table-cell office:value-type="string" table:style-name="ce17">
            <text:p>2026/1314/V1-2026</text:p>
          </table:table-cell>
          <table:table-cell office:value-type="date" office:date-value="2026-06-18T00:00:00" table:style-name="ce12">
            <text:p>1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3476" table:style-name="ce11">
            <text:p>-3.476,00</text:p>
          </table:table-cell>
          <table:table-cell office:value-type="string" table:style-name="ce14">
            <text:p>LERETI SPA</text:p>
          </table:table-cell>
          <table:table-cell office:value-type="string" table:style-name="ce7">
            <text:p>07063880962</text:p>
          </table:table-cell>
          <table:table-cell office:value-type="string" table:style-name="ce17">
            <text:p>0100220260001253200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7.24" table:style-name="ce11">
            <text:p>757,24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2511861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8.69" table:style-name="ce11">
            <text:p>138,69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2511862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.35" table:style-name="ce11">
            <text:p>41,35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4855528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2.47" table:style-name="ce11">
            <text:p>412,47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4855527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898.25" table:style-name="ce11">
            <text:p>2.898,25</text:p>
          </table:table-cell>
          <table:table-cell office:value-type="string" table:style-name="ce14">
            <text:p>STUDIOSPS IDRAULICA AMBIENTE SRL</text:p>
          </table:table-cell>
          <table:table-cell office:value-type="string" table:style-name="ce7">
            <text:p>08203530962</text:p>
          </table:table-cell>
          <table:table-cell office:value-type="string" table:style-name="ce17">
            <text:p>FPR 22/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78.48" table:style-name="ce11">
            <text:p>1.078,48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8226/NL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2" table:style-name="ce11">
            <text:p>612,00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282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5" table:style-name="ce11">
            <text:p>425,00</text:p>
          </table:table-cell>
          <table:table-cell office:value-type="string" table:style-name="ce14">
            <text:p>3 G SRL</text:p>
          </table:table-cell>
          <table:table-cell office:value-type="string" table:style-name="ce7">
            <text:p>01656580121</text:p>
          </table:table-cell>
          <table:table-cell office:value-type="string" table:style-name="ce17">
            <text:p>994/A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9" table:style-name="ce11">
            <text:p>1.449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425952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9" table:style-name="ce11">
            <text:p>339,00</text:p>
          </table:table-cell>
          <table:table-cell office:value-type="string" table:style-name="ce14">
            <text:p>ALPHABET ITALIA S.P.A.</text:p>
          </table:table-cell>
          <table:table-cell office:value-type="string" table:style-name="ce7">
            <text:p>13070370153</text:p>
          </table:table-cell>
          <table:table-cell office:value-type="string" table:style-name="ce17">
            <text:p>VF026083682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043.24" table:style-name="ce11">
            <text:p>28.043,24</text:p>
          </table:table-cell>
          <table:table-cell office:value-type="string" table:style-name="ce14">
            <text:p>ALSCO ITALIA SRL</text:p>
          </table:table-cell>
          <table:table-cell office:value-type="string" table:style-name="ce7">
            <text:p>00771530151</text:p>
          </table:table-cell>
          <table:table-cell office:value-type="string" table:style-name="ce17">
            <text:p>10360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55.22" table:style-name="ce11">
            <text:p>2.855,22</text:p>
          </table:table-cell>
          <table:table-cell office:value-type="string" table:style-name="ce14">
            <text:p>ALSCO ITALIA SRL</text:p>
          </table:table-cell>
          <table:table-cell office:value-type="string" table:style-name="ce7">
            <text:p>00771530151</text:p>
          </table:table-cell>
          <table:table-cell office:value-type="string" table:style-name="ce17">
            <text:p>10467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75.08000000000004" table:style-name="ce11">
            <text:p>575,08</text:p>
          </table:table-cell>
          <table:table-cell office:value-type="string" table:style-name="ce14">
            <text:p>ASI ENGINEERING S.R.L.</text:p>
          </table:table-cell>
          <table:table-cell office:value-type="string" table:style-name="ce7">
            <text:p>03071850964</text:p>
          </table:table-cell>
          <table:table-cell office:value-type="string" table:style-name="ce17">
            <text:p>8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50" table:style-name="ce11">
            <text:p>2.050,00</text:p>
          </table:table-cell>
          <table:table-cell office:value-type="string" table:style-name="ce14">
            <text:p>Almaviva Bluebit S.p.A.</text:p>
          </table:table-cell>
          <table:table-cell office:value-type="string" table:style-name="ce7">
            <text:p>02459940280</text:p>
          </table:table-cell>
          <table:table-cell office:value-type="string" table:style-name="ce17">
            <text:p>302.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2.15" table:style-name="ce11">
            <text:p>902,15</text:p>
          </table:table-cell>
          <table:table-cell office:value-type="string" table:style-name="ce14">
            <text:p>Amazon Web Services EMEA Sarl</text:p>
          </table:table-cell>
          <table:table-cell office:value-type="string" table:style-name="ce7">
            <text:p>10119840964</text:p>
          </table:table-cell>
          <table:table-cell office:value-type="string" table:style-name="ce17">
            <text:p>EUINIT26-42131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3.12" table:style-name="ce11">
            <text:p>613,12</text:p>
          </table:table-cell>
          <table:table-cell office:value-type="string" table:style-name="ce14">
            <text:p>AUTOLAVAGGIO GRISU' SRL</text:p>
          </table:table-cell>
          <table:table-cell office:value-type="string" table:style-name="ce7">
            <text:p>03231100128</text:p>
          </table:table-cell>
          <table:table-cell office:value-type="string" table:style-name="ce17">
            <text:p>46B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80" table:style-name="ce11">
            <text:p>4.480,00</text:p>
          </table:table-cell>
          <table:table-cell office:value-type="string" table:style-name="ce14">
            <text:p>CEM S.r.l.</text:p>
          </table:table-cell>
          <table:table-cell office:value-type="string" table:style-name="ce7">
            <text:p>02098060169</text:p>
          </table:table-cell>
          <table:table-cell office:value-type="string" table:style-name="ce17">
            <text:p>FVN260156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0" table:style-name="ce11">
            <text:p>430,00</text:p>
          </table:table-cell>
          <table:table-cell office:value-type="string" table:style-name="ce14">
            <text:p>COPI CAR SRL DI PIVOTTO GUIDO ALAIN</text:p>
          </table:table-cell>
          <table:table-cell office:value-type="string" table:style-name="ce7">
            <text:p>01390540126</text:p>
          </table:table-cell>
          <table:table-cell office:value-type="string" table:style-name="ce17">
            <text:p>001011/CC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202.48" table:style-name="ce11">
            <text:p>20.202,48</text:p>
          </table:table-cell>
          <table:table-cell office:value-type="string" table:style-name="ce14">
            <text:p>COMUNE DI CADEGLIANO VICONAGO</text:p>
          </table:table-cell>
          <table:table-cell office:value-type="string" table:style-name="ce7">
            <text:p>00300450129</text:p>
          </table:table-cell>
          <table:table-cell office:value-type="string" table:style-name="ce17">
            <text:p>2026/1/2001/FE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2.5" table:style-name="ce11">
            <text:p>292,50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C39ABEY-2026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4" table:style-name="ce11">
            <text:p>614,00</text:p>
          </table:table-cell>
          <table:table-cell office:value-type="string" table:style-name="ce14">
            <text:p>3 G SRL</text:p>
          </table:table-cell>
          <table:table-cell office:value-type="string" table:style-name="ce7">
            <text:p>01656580121</text:p>
          </table:table-cell>
          <table:table-cell office:value-type="string" table:style-name="ce17">
            <text:p>133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99.01" table:style-name="ce11">
            <text:p>7.399,01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03748730128</text:p>
          </table:table-cell>
          <table:table-cell office:value-type="string" table:style-name="ce17">
            <text:p>FPR 29/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85.33" table:style-name="ce11">
            <text:p>2.585,33</text:p>
          </table:table-cell>
          <table:table-cell office:value-type="string" table:style-name="ce14">
            <text:p>AGILENT TECHNOLOGIES ITALIA SPA</text:p>
          </table:table-cell>
          <table:table-cell office:value-type="string" table:style-name="ce7">
            <text:p>12785290151</text:p>
          </table:table-cell>
          <table:table-cell office:value-type="string" table:style-name="ce17">
            <text:p>199355897/344176/P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8" table:style-name="ce11">
            <text:p>828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428378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2.19" table:style-name="ce11">
            <text:p>102,19</text:p>
          </table:table-cell>
          <table:table-cell office:value-type="string" table:style-name="ce14">
            <text:p>ANDROMEDA OFFICE S.R.L.</text:p>
          </table:table-cell>
          <table:table-cell office:value-type="string" table:style-name="ce7">
            <text:p>02107670024</text:p>
          </table:table-cell>
          <table:table-cell office:value-type="string" table:style-name="ce17">
            <text:p>789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3105.94" table:style-name="ce11">
            <text:p>53.105,94</text:p>
          </table:table-cell>
          <table:table-cell office:value-type="string" table:style-name="ce14">
            <text:p>STUDIO TECNICO FERRI PROFESSIONISTI ASSOCIATI</text:p>
          </table:table-cell>
          <table:table-cell office:value-type="string" table:style-name="ce7">
            <text:p>03251440156</text:p>
          </table:table-cell>
          <table:table-cell office:value-type="string" table:style-name="ce17">
            <text:p>25/PA-2026</text:p>
          </table:table-cell>
          <table:table-cell office:value-type="date" office:date-value="2026-05-14T00:00:00" table:style-name="ce12">
            <text:p>1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7566.29" table:style-name="ce11">
            <text:p>217.566,29</text:p>
          </table:table-cell>
          <table:table-cell office:value-type="string" table:style-name="ce14">
            <text:p>SINTES SOCIETA' CONSORTILE A R.L.</text:p>
          </table:table-cell>
          <table:table-cell office:value-type="string" table:style-name="ce7">
            <text:p>02494110121</text:p>
          </table:table-cell>
          <table:table-cell office:value-type="string" table:style-name="ce17">
            <text:p>255/E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0" table:style-name="ce11">
            <text:p>1.700,00</text:p>
          </table:table-cell>
          <table:table-cell office:value-type="string" table:style-name="ce14">
            <text:p>Almaviva Bluebit S.p.A.</text:p>
          </table:table-cell>
          <table:table-cell office:value-type="string" table:style-name="ce7">
            <text:p>02459940280</text:p>
          </table:table-cell>
          <table:table-cell office:value-type="string" table:style-name="ce17">
            <text:p>303.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877.01" table:style-name="ce11">
            <text:p>4.877,01</text:p>
          </table:table-cell>
          <table:table-cell office:value-type="string" table:style-name="ce14">
            <text:p>ASI ENGINEERING S.R.L.</text:p>
          </table:table-cell>
          <table:table-cell office:value-type="string" table:style-name="ce7">
            <text:p>03071850964</text:p>
          </table:table-cell>
          <table:table-cell office:value-type="string" table:style-name="ce17">
            <text:p>8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720" table:style-name="ce11">
            <text:p>8.720,00</text:p>
          </table:table-cell>
          <table:table-cell office:value-type="string" table:style-name="ce14">
            <text:p>API SPA</text:p>
          </table:table-cell>
          <table:table-cell office:value-type="string" table:style-name="ce7">
            <text:p>00855940151</text:p>
          </table:table-cell>
          <table:table-cell office:value-type="string" table:style-name="ce17">
            <text:p>FV26-0144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1.11" table:style-name="ce11">
            <text:p>521,11</text:p>
          </table:table-cell>
          <table:table-cell office:value-type="string" table:style-name="ce14">
            <text:p>D.E.S.O.T.E.C. INTERNATIONAL NV</text:p>
          </table:table-cell>
          <table:table-cell office:value-type="string" table:style-name="ce7">
            <text:p>09701180961</text:p>
          </table:table-cell>
          <table:table-cell office:value-type="string" table:style-name="ce17">
            <text:p>VFIT/26/00854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54.3999999999996" table:style-name="ce11">
            <text:p>5.054,4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1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5.92" table:style-name="ce11">
            <text:p>315,9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1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" table:style-name="ce11">
            <text:p>150,0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1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8.16" table:style-name="ce11">
            <text:p>188,16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2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4.709999999999994" table:style-name="ce11">
            <text:p>64,71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09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" table:style-name="ce11">
            <text:p>210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1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208" table:style-name="ce11">
            <text:p>11.208,00</text:p>
          </table:table-cell>
          <table:table-cell office:value-type="string" table:style-name="ce14">
            <text:p>DE NORA WATER TECHNOLOGIES ITALY SRL</text:p>
          </table:table-cell>
          <table:table-cell office:value-type="string" table:style-name="ce7">
            <text:p>03221720968</text:p>
          </table:table-cell>
          <table:table-cell office:value-type="string" table:style-name="ce17">
            <text:p>10019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67.5" table:style-name="ce11">
            <text:p>2.367,50</text:p>
          </table:table-cell>
          <table:table-cell office:value-type="string" table:style-name="ce14">
            <text:p>ECONOMIE AMBIENTALI S.R.L.</text:p>
          </table:table-cell>
          <table:table-cell office:value-type="string" table:style-name="ce7">
            <text:p>01849870132</text:p>
          </table:table-cell>
          <table:table-cell office:value-type="string" table:style-name="ce17">
            <text:p>26V00073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278.65" table:style-name="ce11">
            <text:p>16.278,65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09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15.82" table:style-name="ce11">
            <text:p>1.015,82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6650229/LC-2026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5.8" table:style-name="ce11">
            <text:p>845,80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11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665" table:style-name="ce11">
            <text:p>6.665,00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12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0" table:style-name="ce11">
            <text:p>48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363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0" table:style-name="ce11">
            <text:p>2.10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366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0" table:style-name="ce11">
            <text:p>1.180,00</text:p>
          </table:table-cell>
          <table:table-cell office:value-type="string" table:style-name="ce14">
            <text:p>Merck Life Science S.r.l.</text:p>
          </table:table-cell>
          <table:table-cell office:value-type="string" table:style-name="ce7">
            <text:p>13209130155</text:p>
          </table:table-cell>
          <table:table-cell office:value-type="string" table:style-name="ce17">
            <text:p>823109053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39" table:style-name="ce11">
            <text:p>1.539,00</text:p>
          </table:table-cell>
          <table:table-cell office:value-type="string" table:style-name="ce14">
            <text:p>GLOBAL SISTEMI S.R.L</text:p>
          </table:table-cell>
          <table:table-cell office:value-type="string" table:style-name="ce7">
            <text:p>03851570402</text:p>
          </table:table-cell>
          <table:table-cell office:value-type="string" table:style-name="ce17">
            <text:p>76/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66" table:style-name="ce11">
            <text:p>2.166,00</text:p>
          </table:table-cell>
          <table:table-cell office:value-type="string" table:style-name="ce14">
            <text:p>GLOBAL SISTEMI S.R.L</text:p>
          </table:table-cell>
          <table:table-cell office:value-type="string" table:style-name="ce7">
            <text:p>03851570402</text:p>
          </table:table-cell>
          <table:table-cell office:value-type="string" table:style-name="ce17">
            <text:p>77/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8.27999999999997" table:style-name="ce11">
            <text:p>258,28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32228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465.5" table:style-name="ce11">
            <text:p>41.465,5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9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0.6" table:style-name="ce11">
            <text:p>830,60</text:p>
          </table:table-cell>
          <table:table-cell office:value-type="string" table:style-name="ce14">
            <text:p>KROHNE ITALIA SRL</text:p>
          </table:table-cell>
          <table:table-cell office:value-type="string" table:style-name="ce7">
            <text:p>10187680151</text:p>
          </table:table-cell>
          <table:table-cell office:value-type="string" table:style-name="ce17">
            <text:p>S32-20260141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" table:style-name="ce11">
            <text:p>3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412/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8.33" table:style-name="ce11">
            <text:p>988,33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77825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97.27" table:style-name="ce11">
            <text:p>797,27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77823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5" table:style-name="ce11">
            <text:p>33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73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3.86" table:style-name="ce11">
            <text:p>823,86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77822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75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12.5" table:style-name="ce11">
            <text:p>3.312,50</text:p>
          </table:table-cell>
          <table:table-cell office:value-type="string" table:style-name="ce14">
            <text:p>M&amp;IT CONSULTING s.r.l.</text:p>
          </table:table-cell>
          <table:table-cell office:value-type="string" table:style-name="ce7">
            <text:p>91197950370</text:p>
          </table:table-cell>
          <table:table-cell office:value-type="string" table:style-name="ce17">
            <text:p>110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77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" table:style-name="ce11">
            <text:p>21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82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8.75" table:style-name="ce11">
            <text:p>288,75</text:p>
          </table:table-cell>
          <table:table-cell office:value-type="string" table:style-name="ce14">
            <text:p>TECNOLOGIE D'IMPRESA SRL</text:p>
          </table:table-cell>
          <table:table-cell office:value-type="string" table:style-name="ce7">
            <text:p>05100520153</text:p>
          </table:table-cell>
          <table:table-cell office:value-type="string" table:style-name="ce17">
            <text:p>26V00537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0" table:style-name="ce11">
            <text:p>350,00</text:p>
          </table:table-cell>
          <table:table-cell office:value-type="string" table:style-name="ce14">
            <text:p>UNICHIM ASS. PER L'UNIFICAZIONE NEL SETTORE DELL'IND. CHIMICA</text:p>
          </table:table-cell>
          <table:table-cell office:value-type="string" table:style-name="ce7">
            <text:p>08579360150</text:p>
          </table:table-cell>
          <table:table-cell office:value-type="string" table:style-name="ce17">
            <text:p>71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083.12" table:style-name="ce11">
            <text:p>11.083,12</text:p>
          </table:table-cell>
          <table:table-cell office:value-type="string" table:style-name="ce14">
            <text:p>STM IMPIANTI ELETTRICI SRL UNIPERSONALE</text:p>
          </table:table-cell>
          <table:table-cell office:value-type="string" table:style-name="ce7">
            <text:p>03774880136</text:p>
          </table:table-cell>
          <table:table-cell office:value-type="string" table:style-name="ce17">
            <text:p>160/S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745.95" table:style-name="ce11">
            <text:p>7.745,95</text:p>
          </table:table-cell>
          <table:table-cell office:value-type="string" table:style-name="ce14">
            <text:p>POLIAMBULATORIO TRENTINO SRL</text:p>
          </table:table-cell>
          <table:table-cell office:value-type="string" table:style-name="ce7">
            <text:p>03878150121</text:p>
          </table:table-cell>
          <table:table-cell office:value-type="string" table:style-name="ce17">
            <text:p>202610016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45.58" table:style-name="ce11">
            <text:p>1.645,58</text:p>
          </table:table-cell>
          <table:table-cell office:value-type="string" table:style-name="ce14">
            <text:p>FOTIR S.R.L.</text:p>
          </table:table-cell>
          <table:table-cell office:value-type="string" table:style-name="ce7">
            <text:p>01445350125</text:p>
          </table:table-cell>
          <table:table-cell office:value-type="string" table:style-name="ce17">
            <text:p>859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8.95" table:style-name="ce11">
            <text:p>328,95</text:p>
          </table:table-cell>
          <table:table-cell office:value-type="string" table:style-name="ce14">
            <text:p>SF ALLESTIMENTI SPECIALI S.R.L.</text:p>
          </table:table-cell>
          <table:table-cell office:value-type="string" table:style-name="ce7">
            <text:p>12684280964</text:p>
          </table:table-cell>
          <table:table-cell office:value-type="string" table:style-name="ce17">
            <text:p>3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28.08" table:style-name="ce11">
            <text:p>7.228,08</text:p>
          </table:table-cell>
          <table:table-cell office:value-type="string" table:style-name="ce14">
            <text:p>SO.SEL BUSINESS COMMUNICATIONS S.R.L.</text:p>
          </table:table-cell>
          <table:table-cell office:value-type="string" table:style-name="ce7">
            <text:p>02802900361</text:p>
          </table:table-cell>
          <table:table-cell office:value-type="string" table:style-name="ce17">
            <text:p>V0047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081.56" table:style-name="ce11">
            <text:p>3.081,56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510.05" table:style-name="ce11">
            <text:p>4.510,05</text:p>
          </table:table-cell>
          <table:table-cell office:value-type="string" table:style-name="ce14">
            <text:p>D'ANGELO GROUP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6" table:style-name="ce11">
            <text:p>806,00</text:p>
          </table:table-cell>
          <table:table-cell office:value-type="string" table:style-name="ce14">
            <text:p>SOCOTEC ITALIA SRL</text:p>
          </table:table-cell>
          <table:table-cell office:value-type="string" table:style-name="ce7">
            <text:p>01872430648</text:p>
          </table:table-cell>
          <table:table-cell office:value-type="string" table:style-name="ce17">
            <text:p>26300232FTVPA26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969.75" table:style-name="ce11">
            <text:p>5.969,75</text:p>
          </table:table-cell>
          <table:table-cell office:value-type="string" table:style-name="ce14">
            <text:p>TICAR S.A.S. DI RUFFATO D. RUFFATO C. &amp; C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7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25" table:style-name="ce11">
            <text:p>9.825,00</text:p>
          </table:table-cell>
          <table:table-cell office:value-type="string" table:style-name="ce14">
            <text:p>SOCIETA' COOPERATIVA SOCIALE LA GINESTRA O.N.L.U.S. CON SIGLA LA GINESTRA SOC. COOP. SOCIALE O.N.L.U.S.</text:p>
          </table:table-cell>
          <table:table-cell office:value-type="string" table:style-name="ce7">
            <text:p>02727100121</text:p>
          </table:table-cell>
          <table:table-cell office:value-type="string" table:style-name="ce17">
            <text:p>267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80.01" table:style-name="ce11">
            <text:p>680,01</text:p>
          </table:table-cell>
          <table:table-cell office:value-type="string" table:style-name="ce14">
            <text:p>T.E.A. TEK SPA</text:p>
          </table:table-cell>
          <table:table-cell office:value-type="string" table:style-name="ce7">
            <text:p>06362981216</text:p>
          </table:table-cell>
          <table:table-cell office:value-type="string" table:style-name="ce17">
            <text:p>280000014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288.3200000000002" table:style-name="ce11">
            <text:p>2.288,32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34.8599999999999" table:style-name="ce11">
            <text:p>1.234,86</text:p>
          </table:table-cell>
          <table:table-cell office:value-type="string" table:style-name="ce14">
            <text:p>TICAR S.A.S. DI RUFFATO D. RUFFATO C. &amp; C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69.64" table:style-name="ce11">
            <text:p>469,64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6.55000000000001" table:style-name="ce11">
            <text:p>156,55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3.31" table:style-name="ce11">
            <text:p>133,31</text:p>
          </table:table-cell>
          <table:table-cell office:value-type="string" table:style-name="ce14">
            <text:p>PARTS &amp; SERVICES</text:p>
          </table:table-cell>
          <table:table-cell office:value-type="string" table:style-name="ce7">
            <text:p>11030881004</text:p>
          </table:table-cell>
          <table:table-cell office:value-type="string" table:style-name="ce17">
            <text:p>1627/2026/S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8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9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22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21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7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25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15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6.58" table:style-name="ce11">
            <text:p>1.126,58</text:p>
          </table:table-cell>
          <table:table-cell office:value-type="string" table:style-name="ce14">
            <text:p>BIOEXPRESS SRL</text:p>
          </table:table-cell>
          <table:table-cell office:value-type="string" table:style-name="ce7">
            <text:p>02663780126</text:p>
          </table:table-cell>
          <table:table-cell office:value-type="string" table:style-name="ce17">
            <text:p>B-54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0" table:style-name="ce11">
            <text:p>430,00</text:p>
          </table:table-cell>
          <table:table-cell office:value-type="string" table:style-name="ce14">
            <text:p>BIOSISTEMI S.R.L.</text:p>
          </table:table-cell>
          <table:table-cell office:value-type="string" table:style-name="ce7">
            <text:p>02126910021</text:p>
          </table:table-cell>
          <table:table-cell office:value-type="string" table:style-name="ce17">
            <text:p>1096 F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68" table:style-name="ce11">
            <text:p>4.368,00</text:p>
          </table:table-cell>
          <table:table-cell office:value-type="string" table:style-name="ce14">
            <text:p>E4F S.R.L.</text:p>
          </table:table-cell>
          <table:table-cell office:value-type="string" table:style-name="ce7">
            <text:p>01757510936</text:p>
          </table:table-cell>
          <table:table-cell office:value-type="string" table:style-name="ce17">
            <text:p>FVPA-E4F-26/000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8.53" table:style-name="ce11">
            <text:p>368,53</text:p>
          </table:table-cell>
          <table:table-cell office:value-type="string" table:style-name="ce14">
            <text:p>EGLUE SRL</text:p>
          </table:table-cell>
          <table:table-cell office:value-type="string" table:style-name="ce7">
            <text:p>07334940157</text:p>
          </table:table-cell>
          <table:table-cell office:value-type="string" table:style-name="ce17">
            <text:p>001167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3.36" table:style-name="ce11">
            <text:p>653,36</text:p>
          </table:table-cell>
          <table:table-cell office:value-type="string" table:style-name="ce14">
            <text:p>FERRAMENTA MACCECCHINI S.R.L.</text:p>
          </table:table-cell>
          <table:table-cell office:value-type="string" table:style-name="ce7">
            <text:p>01847640123</text:p>
          </table:table-cell>
          <table:table-cell office:value-type="string" table:style-name="ce17">
            <text:p>VP/21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50" table:style-name="ce11">
            <text:p>1.150,00</text:p>
          </table:table-cell>
          <table:table-cell office:value-type="string" table:style-name="ce14">
            <text:p>EUROME S.r.l.</text:p>
          </table:table-cell>
          <table:table-cell office:value-type="string" table:style-name="ce7">
            <text:p>07820851009</text:p>
          </table:table-cell>
          <table:table-cell office:value-type="string" table:style-name="ce17">
            <text:p>4/124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40.65" table:style-name="ce11">
            <text:p>6.740,65</text:p>
          </table:table-cell>
          <table:table-cell office:value-type="string" table:style-name="ce14">
            <text:p>ISTITUTO SUPERIORE DI STUDI RELIGIOSI BEATO PAOLO VI - VILLA CAGNOLA<text:s/></text:p>
          </table:table-cell>
          <table:table-cell office:value-type="string" table:style-name="ce7">
            <text:p>00428150122</text:p>
          </table:table-cell>
          <table:table-cell office:value-type="string" table:style-name="ce17">
            <text:p>1123/01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0" table:style-name="ce11">
            <text:p>1.520,00</text:p>
          </table:table-cell>
          <table:table-cell office:value-type="string" table:style-name="ce14">
            <text:p>ISTITUTO SUPERIORE DI STUDI RELIGIOSI BEATO PAOLO VI - VILLA CAGNOLA<text:s/></text:p>
          </table:table-cell>
          <table:table-cell office:value-type="string" table:style-name="ce7">
            <text:p>00428150122</text:p>
          </table:table-cell>
          <table:table-cell office:value-type="string" table:style-name="ce17">
            <text:p>1125/01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70.17" table:style-name="ce11">
            <text:p>870,17</text:p>
          </table:table-cell>
          <table:table-cell office:value-type="string" table:style-name="ce14">
            <text:p>LEGNANO SCAVI SNC DI SANSONE GIOVANNI E C.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273.5300000000007" table:style-name="ce11">
            <text:p>8.273,53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646.66" table:style-name="ce11">
            <text:p>3.646,66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29.83" table:style-name="ce11">
            <text:p>1.529,83</text:p>
          </table:table-cell>
          <table:table-cell office:value-type="string" table:style-name="ce14">
            <text:p>LEGNANO SCAVI SNC DI SANSONE GIOVANNI E C.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5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03.66" table:style-name="ce11">
            <text:p>703,66</text:p>
          </table:table-cell>
          <table:table-cell office:value-type="string" table:style-name="ce14">
            <text:p>AUTOSTRADE PER L'ITALIA S.P.A</text:p>
          </table:table-cell>
          <table:table-cell office:value-type="string" table:style-name="ce7">
            <text:p>07516911000</text:p>
          </table:table-cell>
          <table:table-cell office:value-type="string" table:style-name="ce17">
            <text:p>2526201801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80" table:style-name="ce11">
            <text:p>1.580,00</text:p>
          </table:table-cell>
          <table:table-cell office:value-type="string" table:style-name="ce14">
            <text:p>GIUDICI SPA</text:p>
          </table:table-cell>
          <table:table-cell office:value-type="string" table:style-name="ce7">
            <text:p>00324610294</text:p>
          </table:table-cell>
          <table:table-cell office:value-type="string" table:style-name="ce17">
            <text:p>2025S0007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.05" table:style-name="ce11">
            <text:p>12,05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13A42ABEI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6.26" table:style-name="ce11">
            <text:p>636,26</text:p>
          </table:table-cell>
          <table:table-cell office:value-type="string" table:style-name="ce14">
            <text:p>METTLER-TOLEDO S.P.A.</text:p>
          </table:table-cell>
          <table:table-cell office:value-type="string" table:style-name="ce7">
            <text:p>00718330152</text:p>
          </table:table-cell>
          <table:table-cell office:value-type="string" table:style-name="ce17">
            <text:p>064342666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.18" table:style-name="ce11">
            <text:p>16,18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13AO2ABEI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7.64" table:style-name="ce11">
            <text:p>117,64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13F4TABEI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15" table:style-name="ce11">
            <text:p>1.015,00</text:p>
          </table:table-cell>
          <table:table-cell office:value-type="string" table:style-name="ce14">
            <text:p>NUOVA FIMA STORE SRL</text:p>
          </table:table-cell>
          <table:table-cell office:value-type="string" table:style-name="ce7">
            <text:p>13245740157</text:p>
          </table:table-cell>
          <table:table-cell office:value-type="string" table:style-name="ce17">
            <text:p>48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80" table:style-name="ce11">
            <text:p>2.280,00</text:p>
          </table:table-cell>
          <table:table-cell office:value-type="string" table:style-name="ce14">
            <text:p>DE NORA WATER TECHNOLOGIES ITALY SRL</text:p>
          </table:table-cell>
          <table:table-cell office:value-type="string" table:style-name="ce7">
            <text:p>03221720968</text:p>
          </table:table-cell>
          <table:table-cell office:value-type="string" table:style-name="ce17">
            <text:p>10019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8.95" table:style-name="ce11">
            <text:p>218,95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459ZABEY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3.02" table:style-name="ce11">
            <text:p>53,02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7348714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1.3" table:style-name="ce11">
            <text:p>751,30</text:p>
          </table:table-cell>
          <table:table-cell office:value-type="string" table:style-name="ce14">
            <text:p>NUOVA FIMA STORE SRL</text:p>
          </table:table-cell>
          <table:table-cell office:value-type="string" table:style-name="ce7">
            <text:p>13245740157</text:p>
          </table:table-cell>
          <table:table-cell office:value-type="string" table:style-name="ce17">
            <text:p>48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0" table:style-name="ce11">
            <text:p>620,00</text:p>
          </table:table-cell>
          <table:table-cell office:value-type="string" table:style-name="ce14">
            <text:p>PELLEGRINI TRASPORTI S.R.L.</text:p>
          </table:table-cell>
          <table:table-cell office:value-type="string" table:style-name="ce7">
            <text:p>01379360231</text:p>
          </table:table-cell>
          <table:table-cell office:value-type="string" table:style-name="ce17">
            <text:p>38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3232.09" table:style-name="ce11">
            <text:p>3.232,09</text:p>
          </table:table-cell>
          <table:table-cell office:value-type="string" table:style-name="ce14">
            <text:p>BANCO BPM SPA</text:p>
          </table:table-cell>
          <table:table-cell office:value-type="string" table:style-name="ce7">
            <text:p>09722490969</text:p>
          </table:table-cell>
          <table:table-cell office:value-type="string" table:style-name="ce17">
            <text:p>BBVFLT00000625-2026</text:p>
          </table:table-cell>
          <table:table-cell office:value-type="date" office:date-value="2026-05-29T00:00:00" table:style-name="ce12">
            <text:p>29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12" table:style-name="ce11">
            <text:p>1.612,00</text:p>
          </table:table-cell>
          <table:table-cell office:value-type="string" table:style-name="ce14">
            <text:p>PELLEGRINI TRASPORTI S.R.L.</text:p>
          </table:table-cell>
          <table:table-cell office:value-type="string" table:style-name="ce7">
            <text:p>01379360231</text:p>
          </table:table-cell>
          <table:table-cell office:value-type="string" table:style-name="ce17">
            <text:p>38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15.23" table:style-name="ce11">
            <text:p>1.115,23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8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11.42" table:style-name="ce11">
            <text:p>8.311,42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8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547.66" table:style-name="ce11">
            <text:p>30.547,66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8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8.05" table:style-name="ce11">
            <text:p>278,05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8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.42" table:style-name="ce11">
            <text:p>210,42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7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0.64" table:style-name="ce11">
            <text:p>400,64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7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0.33" table:style-name="ce11">
            <text:p>800,33</text:p>
          </table:table-cell>
          <table:table-cell office:value-type="string" table:style-name="ce14">
            <text:p>SIMEA S.R.L.</text:p>
          </table:table-cell>
          <table:table-cell office:value-type="string" table:style-name="ce7">
            <text:p>02422600961</text:p>
          </table:table-cell>
          <table:table-cell office:value-type="string" table:style-name="ce17">
            <text:p>271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0.95" table:style-name="ce11">
            <text:p>920,95</text:p>
          </table:table-cell>
          <table:table-cell office:value-type="string" table:style-name="ce14">
            <text:p>SIMEA S.R.L.</text:p>
          </table:table-cell>
          <table:table-cell office:value-type="string" table:style-name="ce7">
            <text:p>02422600961</text:p>
          </table:table-cell>
          <table:table-cell office:value-type="string" table:style-name="ce17">
            <text:p>270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4800.59000000003" table:style-name="ce11">
            <text:p>264.800,5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503/0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460" table:style-name="ce11">
            <text:p>5.460,00</text:p>
          </table:table-cell>
          <table:table-cell office:value-type="string" table:style-name="ce14">
            <text:p>TECNO HABITAT SRL</text:p>
          </table:table-cell>
          <table:table-cell office:value-type="string" table:style-name="ce7">
            <text:p>11718220152</text:p>
          </table:table-cell>
          <table:table-cell office:value-type="string" table:style-name="ce17">
            <text:p>675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7.49" table:style-name="ce11">
            <text:p>1.447,49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709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.2" table:style-name="ce11">
            <text:p>112,20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656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0.25" table:style-name="ce11">
            <text:p>1.250,25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228169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8" table:style-name="ce11">
            <text:p>5.958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42594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.12" table:style-name="ce11">
            <text:p>141,1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2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9.04" table:style-name="ce11">
            <text:p>219,04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2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9.04" table:style-name="ce11">
            <text:p>219,04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1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7.81" table:style-name="ce11">
            <text:p>347,81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484-2026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87" table:style-name="ce11">
            <text:p>155,87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09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43.17" table:style-name="ce11">
            <text:p>2.243,17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09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4.35" table:style-name="ce11">
            <text:p>204,35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09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5" table:style-name="ce11">
            <text:p>765,00</text:p>
          </table:table-cell>
          <table:table-cell office:value-type="string" table:style-name="ce14">
            <text:p>COMOLI FERRARI E C. S.P.A.</text:p>
          </table:table-cell>
          <table:table-cell office:value-type="string" table:style-name="ce7">
            <text:p>00123060030</text:p>
          </table:table-cell>
          <table:table-cell office:value-type="string" table:style-name="ce17">
            <text:p>VD-26003169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.91" table:style-name="ce11">
            <text:p>49,91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1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07.76" table:style-name="ce11">
            <text:p>1.307,76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22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00" table:style-name="ce11">
            <text:p>900,00</text:p>
          </table:table-cell>
          <table:table-cell office:value-type="string" table:style-name="ce14">
            <text:p>DE NORA WATER TECHNOLOGIES ITALY SRL</text:p>
          </table:table-cell>
          <table:table-cell office:value-type="string" table:style-name="ce7">
            <text:p>03221720968</text:p>
          </table:table-cell>
          <table:table-cell office:value-type="string" table:style-name="ce17">
            <text:p>10021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6.75" table:style-name="ce11">
            <text:p>586,75</text:p>
          </table:table-cell>
          <table:table-cell office:value-type="string" table:style-name="ce14">
            <text:p>EBANGOMMA S.R.L.</text:p>
          </table:table-cell>
          <table:table-cell office:value-type="string" table:style-name="ce7">
            <text:p>00032810129</text:p>
          </table:table-cell>
          <table:table-cell office:value-type="string" table:style-name="ce17">
            <text:p>00017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4.71" table:style-name="ce11">
            <text:p>934,71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10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42.38" table:style-name="ce11">
            <text:p>942,38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09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000" table:style-name="ce11">
            <text:p>14.000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09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495" table:style-name="ce11">
            <text:p>7.495,00</text:p>
          </table:table-cell>
          <table:table-cell office:value-type="string" table:style-name="ce14">
            <text:p>ELECTRO ADDA S.P.A.</text:p>
          </table:table-cell>
          <table:table-cell office:value-type="string" table:style-name="ce7">
            <text:p>00223460130</text:p>
          </table:table-cell>
          <table:table-cell office:value-type="string" table:style-name="ce17">
            <text:p>2026-V1 -000084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8.61" table:style-name="ce11">
            <text:p>88,61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701996629/LM-2026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6.48" table:style-name="ce11">
            <text:p>1.176,48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6650123/LC-2026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3.93" table:style-name="ce11">
            <text:p>1.363,93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6650326/LC-2026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7.56" table:style-name="ce11">
            <text:p>77,56</text:p>
          </table:table-cell>
          <table:table-cell office:value-type="string" table:style-name="ce14">
            <text:p>EX-T SRL</text:p>
          </table:table-cell>
          <table:table-cell office:value-type="string" table:style-name="ce7">
            <text:p>12124480158</text:p>
          </table:table-cell>
          <table:table-cell office:value-type="string" table:style-name="ce17">
            <text:p>17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74.31" table:style-name="ce11">
            <text:p>3.674,31</text:p>
          </table:table-cell>
          <table:table-cell office:value-type="string" table:style-name="ce14">
            <text:p>FASTWEB SPA</text:p>
          </table:table-cell>
          <table:table-cell office:value-type="string" table:style-name="ce7">
            <text:p>12878470157</text:p>
          </table:table-cell>
          <table:table-cell office:value-type="string" table:style-name="ce17">
            <text:p>LA0010274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5" table:style-name="ce11">
            <text:p>825,00</text:p>
          </table:table-cell>
          <table:table-cell office:value-type="string" table:style-name="ce14">
            <text:p>FIA-TRAC SRL</text:p>
          </table:table-cell>
          <table:table-cell office:value-type="string" table:style-name="ce13">
            <text:p>01510660069<text:s/></text:p>
          </table:table-cell>
          <table:table-cell office:value-type="string" table:style-name="ce17">
            <text:p>V0084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093.200000000001" table:style-name="ce11">
            <text:p>24.093,20</text:p>
          </table:table-cell>
          <table:table-cell office:value-type="string" table:style-name="ce14">
            <text:p>FIDENTE S.P.A.</text:p>
          </table:table-cell>
          <table:table-cell office:value-type="string" table:style-name="ce7">
            <text:p>00538270109</text:p>
          </table:table-cell>
          <table:table-cell office:value-type="string" table:style-name="ce17">
            <text:p>14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4.95" table:style-name="ce11">
            <text:p>274,95</text:p>
          </table:table-cell>
          <table:table-cell office:value-type="string" table:style-name="ce14">
            <text:p>FIDENTE S.P.A.</text:p>
          </table:table-cell>
          <table:table-cell office:value-type="string" table:style-name="ce7">
            <text:p>00538270109</text:p>
          </table:table-cell>
          <table:table-cell office:value-type="string" table:style-name="ce17">
            <text:p>146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872.51" table:style-name="ce11">
            <text:p>26.872,51</text:p>
          </table:table-cell>
          <table:table-cell office:value-type="string" table:style-name="ce14">
            <text:p>F.IMM.SRL</text:p>
          </table:table-cell>
          <table:table-cell office:value-type="string" table:style-name="ce7">
            <text:p>00724860291</text:p>
          </table:table-cell>
          <table:table-cell office:value-type="string" table:style-name="ce17">
            <text:p>V4/00006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7.46" table:style-name="ce11">
            <text:p>837,46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12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0" table:style-name="ce11">
            <text:p>1.800,00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12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" table:style-name="ce11">
            <text:p>9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367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5" table:style-name="ce11">
            <text:p>1.09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36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95" table:style-name="ce11">
            <text:p>1.49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364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33" table:style-name="ce11">
            <text:p>1.333,00</text:p>
          </table:table-cell>
          <table:table-cell office:value-type="string" table:style-name="ce14">
            <text:p>HANNA INSTRUMENTS ITALIA SRL a socio unico</text:p>
          </table:table-cell>
          <table:table-cell office:value-type="string" table:style-name="ce7">
            <text:p>04211270287</text:p>
          </table:table-cell>
          <table:table-cell office:value-type="string" table:style-name="ce17">
            <text:p>1461/00-2026</text:p>
          </table:table-cell>
          <table:table-cell office:value-type="date" office:date-value="2026-05-25T00:00:00" table:style-name="ce12">
            <text:p>2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9924.43" table:style-name="ce11">
            <text:p>59.924,43</text:p>
          </table:table-cell>
          <table:table-cell office:value-type="string" table:style-name="ce14">
            <text:p>CREDEMFACTOR SPA</text:p>
          </table:table-cell>
          <table:table-cell office:value-type="string" table:style-name="ce7">
            <text:p>07820920630</text:p>
          </table:table-cell>
          <table:table-cell office:value-type="string" table:style-name="ce17">
            <text:p>80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9.28" table:style-name="ce11">
            <text:p>469,28</text:p>
          </table:table-cell>
          <table:table-cell office:value-type="string" table:style-name="ce14">
            <text:p>MOLLO SRL</text:p>
          </table:table-cell>
          <table:table-cell office:value-type="string" table:style-name="ce7">
            <text:p>03245340041</text:p>
          </table:table-cell>
          <table:table-cell office:value-type="string" table:style-name="ce17">
            <text:p>VNE26_03627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6.64" table:style-name="ce11">
            <text:p>246,64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32227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.12" table:style-name="ce11">
            <text:p>15,12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75459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3.44" table:style-name="ce11">
            <text:p>1.503,44</text:p>
          </table:table-cell>
          <table:table-cell office:value-type="string" table:style-name="ce14">
            <text:p>KINTO Italia S.p.A.</text:p>
          </table:table-cell>
          <table:table-cell office:value-type="string" table:style-name="ce7">
            <text:p>15354911008</text:p>
          </table:table-cell>
          <table:table-cell office:value-type="string" table:style-name="ce17">
            <text:p>S26/77824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5" table:style-name="ce11">
            <text:p>39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72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74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" table:style-name="ce11">
            <text:p>38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78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79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80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" table:style-name="ce11">
            <text:p>175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81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50" table:style-name="ce11">
            <text:p>3.750,00</text:p>
          </table:table-cell>
          <table:table-cell office:value-type="string" table:style-name="ce14">
            <text:p>TECNO HABITAT SRL</text:p>
          </table:table-cell>
          <table:table-cell office:value-type="string" table:style-name="ce7">
            <text:p>11718220152</text:p>
          </table:table-cell>
          <table:table-cell office:value-type="string" table:style-name="ce17">
            <text:p>648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" table:style-name="ce11">
            <text:p>150,00</text:p>
          </table:table-cell>
          <table:table-cell office:value-type="string" table:style-name="ce14">
            <text:p>PUBBLILINE.EU SRL</text:p>
          </table:table-cell>
          <table:table-cell office:value-type="string" table:style-name="ce7">
            <text:p>03624050120</text:p>
          </table:table-cell>
          <table:table-cell office:value-type="string" table:style-name="ce17">
            <text:p>114/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5.82" table:style-name="ce11">
            <text:p>965,82</text:p>
          </table:table-cell>
          <table:table-cell office:value-type="string" table:style-name="ce14">
            <text:p>GARAGE GASPARRI S.N.C. F.LLI ALFIO E TULLIO BIAGGI</text:p>
          </table:table-cell>
          <table:table-cell office:value-type="string" table:style-name="ce7">
            <text:p>09054190153</text:p>
          </table:table-cell>
          <table:table-cell office:value-type="string" table:style-name="ce17">
            <text:p>40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5.57" table:style-name="ce11">
            <text:p>935,57</text:p>
          </table:table-cell>
          <table:table-cell office:value-type="string" table:style-name="ce14">
            <text:p>SERVIZI VELOCI SRL</text:p>
          </table:table-cell>
          <table:table-cell office:value-type="string" table:style-name="ce7">
            <text:p>03426570127</text:p>
          </table:table-cell>
          <table:table-cell office:value-type="string" table:style-name="ce17">
            <text:p>00528/2026-2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" table:style-name="ce11">
            <text:p>130,00</text:p>
          </table:table-cell>
          <table:table-cell office:value-type="string" table:style-name="ce14">
            <text:p>SIA SRL A SOCIO UNICO - SISTEMI INFORMATIVI AZIENDALI</text:p>
          </table:table-cell>
          <table:table-cell office:value-type="string" table:style-name="ce7">
            <text:p>00772480133</text:p>
          </table:table-cell>
          <table:table-cell office:value-type="string" table:style-name="ce17">
            <text:p>31/S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1.85" table:style-name="ce11">
            <text:p>1.441,85</text:p>
          </table:table-cell>
          <table:table-cell office:value-type="string" table:style-name="ce14">
            <text:p>SO.SEL BUSINESS COMMUNICATIONS S.R.L.</text:p>
          </table:table-cell>
          <table:table-cell office:value-type="string" table:style-name="ce7">
            <text:p>02802900361</text:p>
          </table:table-cell>
          <table:table-cell office:value-type="string" table:style-name="ce17">
            <text:p>V0047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259.15" table:style-name="ce11">
            <text:p>6.259,15</text:p>
          </table:table-cell>
          <table:table-cell office:value-type="string" table:style-name="ce14">
            <text:p>TICAR S.A.S. DI RUFFATO D. RUFFATO C. &amp; C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7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32.31" table:style-name="ce11">
            <text:p>1.832,31</text:p>
          </table:table-cell>
          <table:table-cell office:value-type="string" table:style-name="ce14">
            <text:p>D'ANGELO GROUP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38" table:style-name="ce11">
            <text:p>155,38</text:p>
          </table:table-cell>
          <table:table-cell office:value-type="string" table:style-name="ce14">
            <text:p>T.E.A. TEK SPA</text:p>
          </table:table-cell>
          <table:table-cell office:value-type="string" table:style-name="ce7">
            <text:p>06362981216</text:p>
          </table:table-cell>
          <table:table-cell office:value-type="string" table:style-name="ce17">
            <text:p>280000014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4.11" table:style-name="ce11">
            <text:p>494,11</text:p>
          </table:table-cell>
          <table:table-cell office:value-type="string" table:style-name="ce14">
            <text:p>D'ANGELO GROUP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467.5" table:style-name="ce11">
            <text:p>13.467,50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8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74.4" table:style-name="ce11">
            <text:p>7.674,4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1538/FE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30" table:style-name="ce11">
            <text:p>1.630,0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1539/FE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.07" table:style-name="ce11">
            <text:p>141,07</text:p>
          </table:table-cell>
          <table:table-cell office:value-type="string" table:style-name="ce14">
            <text:p>ARTUBI SRL UNIPERSONALE</text:p>
          </table:table-cell>
          <table:table-cell office:value-type="string" table:style-name="ce7">
            <text:p>08472811218</text:p>
          </table:table-cell>
          <table:table-cell office:value-type="string" table:style-name="ce17">
            <text:p>35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9.08" table:style-name="ce11">
            <text:p>199,08</text:p>
          </table:table-cell>
          <table:table-cell office:value-type="string" table:style-name="ce14">
            <text:p>ARTUBI SRL UNIPERSONALE</text:p>
          </table:table-cell>
          <table:table-cell office:value-type="string" table:style-name="ce7">
            <text:p>08472811218</text:p>
          </table:table-cell>
          <table:table-cell office:value-type="string" table:style-name="ce17">
            <text:p>35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20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045.25" table:style-name="ce11">
            <text:p>28.045,25</text:p>
          </table:table-cell>
          <table:table-cell office:value-type="string" table:style-name="ce14">
            <text:p>ATHENA SRL</text:p>
          </table:table-cell>
          <table:table-cell office:value-type="string" table:style-name="ce7">
            <text:p>04126390279</text:p>
          </table:table-cell>
          <table:table-cell office:value-type="string" table:style-name="ce17">
            <text:p>74/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.94" table:style-name="ce11">
            <text:p>82,94</text:p>
          </table:table-cell>
          <table:table-cell office:value-type="string" table:style-name="ce14">
            <text:p>COLLINI S.N.C. DI COLLINI GUIDO &amp; C.</text:p>
          </table:table-cell>
          <table:table-cell office:value-type="string" table:style-name="ce7">
            <text:p>00038970125</text:p>
          </table:table-cell>
          <table:table-cell office:value-type="string" table:style-name="ce17">
            <text:p>2026.FDB 38.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99" table:style-name="ce11">
            <text:p>899,00</text:p>
          </table:table-cell>
          <table:table-cell office:value-type="string" table:style-name="ce14">
            <text:p>DENIOS SRL</text:p>
          </table:table-cell>
          <table:table-cell office:value-type="string" table:style-name="ce7">
            <text:p>03385390103</text:p>
          </table:table-cell>
          <table:table-cell office:value-type="string" table:style-name="ce17">
            <text:p>90000209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97.6" table:style-name="ce11">
            <text:p>9.697,60</text:p>
          </table:table-cell>
          <table:table-cell office:value-type="string" table:style-name="ce14">
            <text:p>COMOLI FERRARI E C. S.P.A.</text:p>
          </table:table-cell>
          <table:table-cell office:value-type="string" table:style-name="ce7">
            <text:p>00123060030</text:p>
          </table:table-cell>
          <table:table-cell office:value-type="string" table:style-name="ce17">
            <text:p>VD-26003162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3.32" table:style-name="ce11">
            <text:p>443,32</text:p>
          </table:table-cell>
          <table:table-cell office:value-type="string" table:style-name="ce14">
            <text:p>FERRAMENTA MACCECCHINI S.R.L.</text:p>
          </table:table-cell>
          <table:table-cell office:value-type="string" table:style-name="ce7">
            <text:p>01847640123</text:p>
          </table:table-cell>
          <table:table-cell office:value-type="string" table:style-name="ce17">
            <text:p>VP/2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8088" table:style-name="ce11">
            <text:p>38.088,00</text:p>
          </table:table-cell>
          <table:table-cell office:value-type="string" table:style-name="ce14">
            <text:p>EUROME S.r.l.</text:p>
          </table:table-cell>
          <table:table-cell office:value-type="string" table:style-name="ce7">
            <text:p>07820851009</text:p>
          </table:table-cell>
          <table:table-cell office:value-type="string" table:style-name="ce17">
            <text:p>4/123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25.08" table:style-name="ce11">
            <text:p>1.025,08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.2" table:style-name="ce11">
            <text:p>175,20</text:p>
          </table:table-cell>
          <table:table-cell office:value-type="string" table:style-name="ce14">
            <text:p>MICROBIOL SRL</text:p>
          </table:table-cell>
          <table:table-cell office:value-type="string" table:style-name="ce7">
            <text:p>01625440928</text:p>
          </table:table-cell>
          <table:table-cell office:value-type="string" table:style-name="ce17">
            <text:p>00030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0" table:style-name="ce11">
            <text:p>220,00</text:p>
          </table:table-cell>
          <table:table-cell office:value-type="string" table:style-name="ce14">
            <text:p>MICROBIOL SRL</text:p>
          </table:table-cell>
          <table:table-cell office:value-type="string" table:style-name="ce7">
            <text:p>01625440928</text:p>
          </table:table-cell>
          <table:table-cell office:value-type="string" table:style-name="ce17">
            <text:p>00032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69.5" table:style-name="ce11">
            <text:p>869,50</text:p>
          </table:table-cell>
          <table:table-cell office:value-type="string" table:style-name="ce14">
            <text:p>NUOVA FIMA STORE SRL</text:p>
          </table:table-cell>
          <table:table-cell office:value-type="string" table:style-name="ce7">
            <text:p>13245740157</text:p>
          </table:table-cell>
          <table:table-cell office:value-type="string" table:style-name="ce17">
            <text:p>48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.18" table:style-name="ce11">
            <text:p>18,18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4D6AABEY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6.48" table:style-name="ce11">
            <text:p>436,48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7348713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39.22" table:style-name="ce11">
            <text:p>3.539,22</text:p>
          </table:table-cell>
          <table:table-cell office:value-type="string" table:style-name="ce14">
            <text:p>HERA COMM SPA</text:p>
          </table:table-cell>
          <table:table-cell office:value-type="string" table:style-name="ce7">
            <text:p>02221101203</text:p>
          </table:table-cell>
          <table:table-cell office:value-type="string" table:style-name="ce17">
            <text:p>412607348715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812.97" table:style-name="ce11">
            <text:p>21.812,97</text:p>
          </table:table-cell>
          <table:table-cell office:value-type="string" table:style-name="ce14">
            <text:p>BMB INGEGNERIA S.R.L.</text:p>
          </table:table-cell>
          <table:table-cell office:value-type="string" table:style-name="ce7">
            <text:p>04780760965</text:p>
          </table:table-cell>
          <table:table-cell office:value-type="string" table:style-name="ce17">
            <text:p>FPR 52/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82.23" table:style-name="ce11">
            <text:p>882,23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8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34.46" table:style-name="ce11">
            <text:p>2.634,46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7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0.77" table:style-name="ce11">
            <text:p>830,77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8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38.3000000000002" table:style-name="ce11">
            <text:p>2.238,30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8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.4" table:style-name="ce11">
            <text:p>125,40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3617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93514.41" table:style-name="ce11">
            <text:p>693.514,41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502/00-2026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00" table:style-name="ce11">
            <text:p>1.400,00</text:p>
          </table:table-cell>
          <table:table-cell office:value-type="string" table:style-name="ce14">
            <text:p>SYPLUS SRL</text:p>
          </table:table-cell>
          <table:table-cell office:value-type="string" table:style-name="ce7">
            <text:p>03308680960</text:p>
          </table:table-cell>
          <table:table-cell office:value-type="string" table:style-name="ce17">
            <text:p>37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77.6" table:style-name="ce11">
            <text:p>9.277,60</text:p>
          </table:table-cell>
          <table:table-cell office:value-type="string" table:style-name="ce14">
            <text:p>TECNOCALL S.R.L.</text:p>
          </table:table-cell>
          <table:table-cell office:value-type="string" table:style-name="ce7">
            <text:p>01694990662</text:p>
          </table:table-cell>
          <table:table-cell office:value-type="string" table:style-name="ce17">
            <text:p>1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.55" table:style-name="ce11">
            <text:p>66,55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229605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5" table:style-name="ce11">
            <text:p>82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59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59" table:style-name="ce11">
            <text:p>2.159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6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" table:style-name="ce11">
            <text:p>15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59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45" table:style-name="ce11">
            <text:p>2.84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60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63" table:style-name="ce11">
            <text:p>3.263,0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29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513.1" table:style-name="ce11">
            <text:p>21.513,1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37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2.09" table:style-name="ce11">
            <text:p>42,09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41 A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9" table:style-name="ce11">
            <text:p>39,0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42 A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6" table:style-name="ce11">
            <text:p>326,0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118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4.71" table:style-name="ce11">
            <text:p>34,71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553/0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23.25" table:style-name="ce11">
            <text:p>3.323,25</text:p>
          </table:table-cell>
          <table:table-cell office:value-type="string" table:style-name="ce14">
            <text:p>LEASYS ITALIA S.P.A.</text:p>
          </table:table-cell>
          <table:table-cell office:value-type="string" table:style-name="ce7">
            <text:p>08083020019</text:p>
          </table:table-cell>
          <table:table-cell office:value-type="string" table:style-name="ce17">
            <text:p>000020261054391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0" table:style-name="ce11">
            <text:p>30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176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.79" table:style-name="ce11">
            <text:p>90,79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84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75.16" table:style-name="ce11">
            <text:p>1.475,16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AIN/14588-2026</text:p>
          </table:table-cell>
          <table:table-cell office:value-type="date" office:date-value="2026-05-25T00:00:00" table:style-name="ce12">
            <text:p>2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3.72999999999999" table:style-name="ce11">
            <text:p>153,73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ROT/9091-2026</text:p>
          </table:table-cell>
          <table:table-cell office:value-type="date" office:date-value="2026-05-25T00:00:00" table:style-name="ce12">
            <text:p>2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2.8" table:style-name="ce11">
            <text:p>262,8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6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5.6" table:style-name="ce11">
            <text:p>525,6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60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54" table:style-name="ce11">
            <text:p>1.854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59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6" table:style-name="ce11">
            <text:p>516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6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80.6" table:style-name="ce11">
            <text:p>9.880,6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32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980.1" table:style-name="ce11">
            <text:p>43.980,10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37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353" table:style-name="ce11">
            <text:p>26.353,0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43 A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552" table:style-name="ce11">
            <text:p>9.552,00</text:p>
          </table:table-cell>
          <table:table-cell office:value-type="string" table:style-name="ce14">
            <text:p>SECOOP IMPRESA SOCIALE SOCIETA' COOPERATIVA SOCIALE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44 A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2" table:style-name="ce11">
            <text:p>852,0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134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1.4000000000001" table:style-name="ce11">
            <text:p>1.181,4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IT-00145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.83" table:style-name="ce11">
            <text:p>92,83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03748730128</text:p>
          </table:table-cell>
          <table:table-cell office:value-type="string" table:style-name="ce17">
            <text:p>FPR 33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93.19" table:style-name="ce11">
            <text:p>1.293,19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25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80" table:style-name="ce11">
            <text:p>-80,00</text:p>
          </table:table-cell>
          <table:table-cell office:value-type="string" table:style-name="ce14">
            <text:p>LA PATRIA SRL</text:p>
          </table:table-cell>
          <table:table-cell office:value-type="string" table:style-name="ce7">
            <text:p>07764040965</text:p>
          </table:table-cell>
          <table:table-cell office:value-type="string" table:style-name="ce17">
            <text:p>202/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6" table:style-name="ce11">
            <text:p>6,00</text:p>
          </table:table-cell>
          <table:table-cell office:value-type="string" table:style-name="ce14">
            <text:p>BPER BANCA S.P.A.</text:p>
          </table:table-cell>
          <table:table-cell office:value-type="string" table:style-name="ce7">
            <text:p>01153230360</text:p>
          </table:table-cell>
          <table:table-cell office:value-type="string" table:style-name="ce17">
            <text:p>05387-4160539970-76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8.19" table:style-name="ce11">
            <text:p>8,19</text:p>
          </table:table-cell>
          <table:table-cell office:value-type="string" table:style-name="ce14">
            <text:p>BANCA NAZIONALE DEL LAVORO SPA</text:p>
          </table:table-cell>
          <table:table-cell office:value-type="string" table:style-name="ce7">
            <text:p>09339391006</text:p>
          </table:table-cell>
          <table:table-cell office:value-type="string" table:style-name="ce17">
            <text:p>2100027101-2026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4.93" table:style-name="ce11">
            <text:p>724,93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101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95.97" table:style-name="ce11">
            <text:p>1.595,97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AIN/14587-2026</text:p>
          </table:table-cell>
          <table:table-cell office:value-type="date" office:date-value="2026-05-25T00:00:00" table:style-name="ce12">
            <text:p>2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392.320000000007" table:style-name="ce11">
            <text:p>76.392,32</text:p>
          </table:table-cell>
          <table:table-cell office:value-type="string" table:style-name="ce14">
            <text:p>EDISON ENERGIA S.P.A.</text:p>
          </table:table-cell>
          <table:table-cell office:value-type="string" table:style-name="ce7">
            <text:p>08526440154</text:p>
          </table:table-cell>
          <table:table-cell office:value-type="string" table:style-name="ce17">
            <text:p>5752591675-2026</text:p>
          </table:table-cell>
          <table:table-cell office:value-type="date" office:date-value="2026-05-19T00:00:00" table:style-name="ce12">
            <text:p>19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88.9" table:style-name="ce11">
            <text:p>1.788,90</text:p>
          </table:table-cell>
          <table:table-cell office:value-type="string" table:style-name="ce14">
            <text:p>LOMBARDA COMPRESSORI SRL</text:p>
          </table:table-cell>
          <table:table-cell office:value-type="string" table:style-name="ce7">
            <text:p>03074370127</text:p>
          </table:table-cell>
          <table:table-cell office:value-type="string" table:style-name="ce17">
            <text:p>F0361_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99.98" table:style-name="ce11">
            <text:p>2.199,98</text:p>
          </table:table-cell>
          <table:table-cell office:value-type="string" table:style-name="ce14">
            <text:p>ARTIDE SRL</text:p>
          </table:table-cell>
          <table:table-cell office:value-type="string" table:style-name="ce7">
            <text:p>02268330343</text:p>
          </table:table-cell>
          <table:table-cell office:value-type="string" table:style-name="ce17">
            <text:p>FVL113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98.76" table:style-name="ce11">
            <text:p>1.398,76</text:p>
          </table:table-cell>
          <table:table-cell office:value-type="string" table:style-name="ce14">
            <text:p>BIOLOGIC SISTEM SRL</text:p>
          </table:table-cell>
          <table:table-cell office:value-type="string" table:style-name="ce7">
            <text:p>02023020031</text:p>
          </table:table-cell>
          <table:table-cell office:value-type="string" table:style-name="ce17">
            <text:p>102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5" table:style-name="ce11">
            <text:p>415,00</text:p>
          </table:table-cell>
          <table:table-cell office:value-type="string" table:style-name="ce14">
            <text:p>MICROBIOL SRL</text:p>
          </table:table-cell>
          <table:table-cell office:value-type="string" table:style-name="ce7">
            <text:p>01625440928</text:p>
          </table:table-cell>
          <table:table-cell office:value-type="string" table:style-name="ce17">
            <text:p>00034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53.1" table:style-name="ce11">
            <text:p>1.653,10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105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8.77999999999997" table:style-name="ce11">
            <text:p>298,78</text:p>
          </table:table-cell>
          <table:table-cell office:value-type="string" table:style-name="ce14">
            <text:p>LI.BO SRL</text:p>
          </table:table-cell>
          <table:table-cell office:value-type="string" table:style-name="ce7">
            <text:p>00981180763</text:p>
          </table:table-cell>
          <table:table-cell office:value-type="string" table:style-name="ce17">
            <text:p>3/3/10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89.59" table:style-name="ce11">
            <text:p>1.589,59</text:p>
          </table:table-cell>
          <table:table-cell office:value-type="string" table:style-name="ce14">
            <text:p>AGILENT TECHNOLOGIES ITALIA SPA</text:p>
          </table:table-cell>
          <table:table-cell office:value-type="string" table:style-name="ce7">
            <text:p>12785290151</text:p>
          </table:table-cell>
          <table:table-cell office:value-type="string" table:style-name="ce17">
            <text:p>199357067/345098/P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00" table:style-name="ce11">
            <text:p>3.700,00</text:p>
          </table:table-cell>
          <table:table-cell office:value-type="string" table:style-name="ce14">
            <text:p>Almaviva Bluebit S.p.A.</text:p>
          </table:table-cell>
          <table:table-cell office:value-type="string" table:style-name="ce7">
            <text:p>02459940280</text:p>
          </table:table-cell>
          <table:table-cell office:value-type="string" table:style-name="ce17">
            <text:p>36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3.1" table:style-name="ce11">
            <text:p>53,10</text:p>
          </table:table-cell>
          <table:table-cell office:value-type="string" table:style-name="ce14">
            <text:p>BIOLOGIC SISTEM SRL</text:p>
          </table:table-cell>
          <table:table-cell office:value-type="string" table:style-name="ce7">
            <text:p>02023020031</text:p>
          </table:table-cell>
          <table:table-cell office:value-type="string" table:style-name="ce17">
            <text:p>102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759.9" table:style-name="ce11">
            <text:p>22.759,90</text:p>
          </table:table-cell>
          <table:table-cell office:value-type="string" table:style-name="ce14">
            <text:p>POSTE ITALIANE SPA</text:p>
          </table:table-cell>
          <table:table-cell office:value-type="string" table:style-name="ce7">
            <text:p>97103880585</text:p>
          </table:table-cell>
          <table:table-cell office:value-type="string" table:style-name="ce17">
            <text:p>326031690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343.3" table:style-name="ce11">
            <text:p>22.343,30</text:p>
          </table:table-cell>
          <table:table-cell office:value-type="string" table:style-name="ce14">
            <text:p>POSTE ITALIANE SPA</text:p>
          </table:table-cell>
          <table:table-cell office:value-type="string" table:style-name="ce7">
            <text:p>97103880585</text:p>
          </table:table-cell>
          <table:table-cell office:value-type="string" table:style-name="ce17">
            <text:p>326031689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116.47" table:style-name="ce11">
            <text:p>18.116,47</text:p>
          </table:table-cell>
          <table:table-cell office:value-type="string" table:style-name="ce14">
            <text:p>POSTE ITALIANE SPA</text:p>
          </table:table-cell>
          <table:table-cell office:value-type="string" table:style-name="ce7">
            <text:p>97103880585</text:p>
          </table:table-cell>
          <table:table-cell office:value-type="string" table:style-name="ce17">
            <text:p>326031689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746.71" table:style-name="ce11">
            <text:p>27.746,71</text:p>
          </table:table-cell>
          <table:table-cell office:value-type="string" table:style-name="ce14">
            <text:p>POSTE ITALIANE SPA</text:p>
          </table:table-cell>
          <table:table-cell office:value-type="string" table:style-name="ce7">
            <text:p>97103880585</text:p>
          </table:table-cell>
          <table:table-cell office:value-type="string" table:style-name="ce17">
            <text:p>326031690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1" table:style-name="ce11">
            <text:p>1.221,00</text:p>
          </table:table-cell>
          <table:table-cell office:value-type="string" table:style-name="ce14">
            <text:p>PREALPI SERVIZI SRL IN LIQUIDAZIONE</text:p>
          </table:table-cell>
          <table:table-cell office:value-type="string" table:style-name="ce7">
            <text:p>02945490122</text:p>
          </table:table-cell>
          <table:table-cell office:value-type="string" table:style-name="ce17">
            <text:p>1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9" table:style-name="ce11">
            <text:p>219,00</text:p>
          </table:table-cell>
          <table:table-cell office:value-type="string" table:style-name="ce14">
            <text:p>CRD SRL</text:p>
          </table:table-cell>
          <table:table-cell office:value-type="string" table:style-name="ce7">
            <text:p>03240650121</text:p>
          </table:table-cell>
          <table:table-cell office:value-type="string" table:style-name="ce17">
            <text:p>57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4" table:style-name="ce11">
            <text:p>634,00</text:p>
          </table:table-cell>
          <table:table-cell office:value-type="string" table:style-name="ce14">
            <text:p>PREALPI SERVIZI SRL IN LIQUIDAZIONE</text:p>
          </table:table-cell>
          <table:table-cell office:value-type="string" table:style-name="ce7">
            <text:p>02945490122</text:p>
          </table:table-cell>
          <table:table-cell office:value-type="string" table:style-name="ce17">
            <text:p>1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000" table:style-name="ce11">
            <text:p>27.000,00</text:p>
          </table:table-cell>
          <table:table-cell office:value-type="string" table:style-name="ce14">
            <text:p>PRICEWATERHOUSECOOPERS BUSINESS SERVICES</text:p>
          </table:table-cell>
          <table:table-cell office:value-type="string" table:style-name="ce7">
            <text:p>06234620968</text:p>
          </table:table-cell>
          <table:table-cell office:value-type="string" table:style-name="ce17">
            <text:p>610100929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4.3" table:style-name="ce11">
            <text:p>504,30</text:p>
          </table:table-cell>
          <table:table-cell office:value-type="string" table:style-name="ce14">
            <text:p>D.E.S.O.T.E.C. INTERNATIONAL NV</text:p>
          </table:table-cell>
          <table:table-cell office:value-type="string" table:style-name="ce7">
            <text:p>09701180961</text:p>
          </table:table-cell>
          <table:table-cell office:value-type="string" table:style-name="ce17">
            <text:p>VFIT/26/0116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14" table:style-name="ce11">
            <text:p>914,00</text:p>
          </table:table-cell>
          <table:table-cell office:value-type="string" table:style-name="ce14">
            <text:p>PROMECO AZIENDA SPECIALE DELLA CAMERA DI COMMERCIO DI ALESSANDRIA-ASTI</text:p>
          </table:table-cell>
          <table:table-cell office:value-type="string" table:style-name="ce7">
            <text:p>01382360053</text:p>
          </table:table-cell>
          <table:table-cell office:value-type="string" table:style-name="ce17">
            <text:p>2026/FFSP-37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4.4" table:style-name="ce11">
            <text:p>464,40</text:p>
          </table:table-cell>
          <table:table-cell office:value-type="string" table:style-name="ce14">
            <text:p>ECO ERIDANIA S.P.A.</text:p>
          </table:table-cell>
          <table:table-cell office:value-type="string" table:style-name="ce7">
            <text:p>03033240106</text:p>
          </table:table-cell>
          <table:table-cell office:value-type="string" table:style-name="ce17">
            <text:p>9015/B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15" table:style-name="ce11">
            <text:p>715,00</text:p>
          </table:table-cell>
          <table:table-cell office:value-type="string" table:style-name="ce14">
            <text:p>PROMECO AZIENDA SPECIALE DELLA CAMERA DI COMMERCIO DI ALESSANDRIA-ASTI</text:p>
          </table:table-cell>
          <table:table-cell office:value-type="string" table:style-name="ce7">
            <text:p>01382360053</text:p>
          </table:table-cell>
          <table:table-cell office:value-type="string" table:style-name="ce17">
            <text:p>2026/FFSP-35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2223.73" table:style-name="ce11">
            <text:p>42.223,73</text:p>
          </table:table-cell>
          <table:table-cell office:value-type="string" table:style-name="ce14">
            <text:p>EDILIZIA MODERNA NUOVA SRL</text:p>
          </table:table-cell>
          <table:table-cell office:value-type="string" table:style-name="ce7">
            <text:p>00180510125</text:p>
          </table:table-cell>
          <table:table-cell office:value-type="string" table:style-name="ce17">
            <text:p>29/SP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95.85" table:style-name="ce11">
            <text:p>1.595,85</text:p>
          </table:table-cell>
          <table:table-cell office:value-type="string" table:style-name="ce14">
            <text:p>FASTWEB SPA</text:p>
          </table:table-cell>
          <table:table-cell office:value-type="string" table:style-name="ce7">
            <text:p>12878470157</text:p>
          </table:table-cell>
          <table:table-cell office:value-type="string" table:style-name="ce17">
            <text:p>AS0130706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0" table:style-name="ce11">
            <text:p>1.200,00</text:p>
          </table:table-cell>
          <table:table-cell office:value-type="string" table:style-name="ce14">
            <text:p>GTV SRL</text:p>
          </table:table-cell>
          <table:table-cell office:value-type="string" table:style-name="ce7">
            <text:p>02580230122</text:p>
          </table:table-cell>
          <table:table-cell office:value-type="string" table:style-name="ce17">
            <text:p>619/D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582.4" table:style-name="ce11">
            <text:p>5.582,40</text:p>
          </table:table-cell>
          <table:table-cell office:value-type="string" table:style-name="ce14">
            <text:p>FLOTTWEG ITALIA S.P.A.</text:p>
          </table:table-cell>
          <table:table-cell office:value-type="string" table:style-name="ce7">
            <text:p>00312160377</text:p>
          </table:table-cell>
          <table:table-cell office:value-type="string" table:style-name="ce17">
            <text:p>100012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55.2900000000009" table:style-name="ce11">
            <text:p>9.655,29</text:p>
          </table:table-cell>
          <table:table-cell office:value-type="string" table:style-name="ce14">
            <text:p>POSTE ITALIANE SPA</text:p>
          </table:table-cell>
          <table:table-cell office:value-type="string" table:style-name="ce7">
            <text:p>97103880585</text:p>
          </table:table-cell>
          <table:table-cell office:value-type="string" table:style-name="ce17">
            <text:p>326031688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3.3" table:style-name="ce11">
            <text:p>923,30</text:p>
          </table:table-cell>
          <table:table-cell office:value-type="string" table:style-name="ce14">
            <text:p>POSTE ITALIANE SPA</text:p>
          </table:table-cell>
          <table:table-cell office:value-type="string" table:style-name="ce7">
            <text:p>97103880585</text:p>
          </table:table-cell>
          <table:table-cell office:value-type="string" table:style-name="ce17">
            <text:p>326031688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1" table:style-name="ce11">
            <text:p>101,00</text:p>
          </table:table-cell>
          <table:table-cell office:value-type="string" table:style-name="ce14">
            <text:p>PREALPI SERVIZI SRL IN LIQUIDAZIONE</text:p>
          </table:table-cell>
          <table:table-cell office:value-type="string" table:style-name="ce7">
            <text:p>02945490122</text:p>
          </table:table-cell>
          <table:table-cell office:value-type="string" table:style-name="ce17">
            <text:p>1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61.42" table:style-name="ce11">
            <text:p>4.061,42</text:p>
          </table:table-cell>
          <table:table-cell office:value-type="string" table:style-name="ce14">
            <text:p>PREALPI SERVIZI SRL IN LIQUIDAZIONE</text:p>
          </table:table-cell>
          <table:table-cell office:value-type="string" table:style-name="ce7">
            <text:p>02945490122</text:p>
          </table:table-cell>
          <table:table-cell office:value-type="string" table:style-name="ce17">
            <text:p>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2.6" table:style-name="ce11">
            <text:p>132,60</text:p>
          </table:table-cell>
          <table:table-cell office:value-type="string" table:style-name="ce14">
            <text:p>ECO ERIDANIA S.P.A.</text:p>
          </table:table-cell>
          <table:table-cell office:value-type="string" table:style-name="ce7">
            <text:p>03033240106</text:p>
          </table:table-cell>
          <table:table-cell office:value-type="string" table:style-name="ce17">
            <text:p>9014/B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15" table:style-name="ce11">
            <text:p>715,00</text:p>
          </table:table-cell>
          <table:table-cell office:value-type="string" table:style-name="ce14">
            <text:p>PROMECO AZIENDA SPECIALE DELLA CAMERA DI COMMERCIO DI ALESSANDRIA-ASTI</text:p>
          </table:table-cell>
          <table:table-cell office:value-type="string" table:style-name="ce7">
            <text:p>01382360053</text:p>
          </table:table-cell>
          <table:table-cell office:value-type="string" table:style-name="ce17">
            <text:p>2026/FFSP-3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5" table:style-name="ce11">
            <text:p>275,00</text:p>
          </table:table-cell>
          <table:table-cell office:value-type="string" table:style-name="ce14">
            <text:p>PROMECO AZIENDA SPECIALE DELLA CAMERA DI COMMERCIO DI ALESSANDRIA-ASTI</text:p>
          </table:table-cell>
          <table:table-cell office:value-type="string" table:style-name="ce7">
            <text:p>01382360053</text:p>
          </table:table-cell>
          <table:table-cell office:value-type="string" table:style-name="ce17">
            <text:p>2026/FFSP-38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091.030000000001" table:style-name="ce11">
            <text:p>10.091,03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09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758.98" table:style-name="ce11">
            <text:p>16.758,98</text:p>
          </table:table-cell>
          <table:table-cell office:value-type="string" table:style-name="ce14">
            <text:p>FASTWEB SPA</text:p>
          </table:table-cell>
          <table:table-cell office:value-type="string" table:style-name="ce7">
            <text:p>12878470157</text:p>
          </table:table-cell>
          <table:table-cell office:value-type="string" table:style-name="ce17">
            <text:p>AS0130583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093.200000000001" table:style-name="ce11">
            <text:p>24.093,20</text:p>
          </table:table-cell>
          <table:table-cell office:value-type="string" table:style-name="ce14">
            <text:p>FIDENTE S.P.A.</text:p>
          </table:table-cell>
          <table:table-cell office:value-type="string" table:style-name="ce7">
            <text:p>00538270109</text:p>
          </table:table-cell>
          <table:table-cell office:value-type="string" table:style-name="ce17">
            <text:p>17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4.22" table:style-name="ce11">
            <text:p>104,22</text:p>
          </table:table-cell>
          <table:table-cell office:value-type="string" table:style-name="ce14">
            <text:p>F.LLI CIPRIANI SNC DI FERNANDO E MAURO</text:p>
          </table:table-cell>
          <table:table-cell office:value-type="string" table:style-name="ce7">
            <text:p>00767010127</text:p>
          </table:table-cell>
          <table:table-cell office:value-type="string" table:style-name="ce17">
            <text:p>9/PA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218.01" table:style-name="ce11">
            <text:p>38.218,01</text:p>
          </table:table-cell>
          <table:table-cell office:value-type="string" table:style-name="ce14">
            <text:p>IP PLUS S.R.L.</text:p>
          </table:table-cell>
          <table:table-cell office:value-type="string" table:style-name="ce7">
            <text:p>17851171003</text:p>
          </table:table-cell>
          <table:table-cell office:value-type="string" table:style-name="ce17">
            <text:p>020057621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18.77" table:style-name="ce11">
            <text:p>2.218,77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667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47.5" table:style-name="ce11">
            <text:p>6.247,50</text:p>
          </table:table-cell>
          <table:table-cell office:value-type="string" table:style-name="ce14">
            <text:p>SANIPUR S.p.A.</text:p>
          </table:table-cell>
          <table:table-cell office:value-type="string" table:style-name="ce7">
            <text:p>02091210175</text:p>
          </table:table-cell>
          <table:table-cell office:value-type="string" table:style-name="ce17">
            <text:p>1285/I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.31" table:style-name="ce11">
            <text:p>154,31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638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33.27" table:style-name="ce11">
            <text:p>1.733,27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2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.68" table:style-name="ce11">
            <text:p>61,68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4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1.52" table:style-name="ce11">
            <text:p>621,52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29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76.25" table:style-name="ce11">
            <text:p>1.076,25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4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50" table:style-name="ce11">
            <text:p>3.450,00</text:p>
          </table:table-cell>
          <table:table-cell office:value-type="string" table:style-name="ce14">
            <text:p>IN TRAINING S.R.L.</text:p>
          </table:table-cell>
          <table:table-cell office:value-type="string" table:style-name="ce7">
            <text:p>04418820983</text:p>
          </table:table-cell>
          <table:table-cell office:value-type="string" table:style-name="ce17">
            <text:p>11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290.36" table:style-name="ce11">
            <text:p>13.290,36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4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81.05" table:style-name="ce11">
            <text:p>12.681,05</text:p>
          </table:table-cell>
          <table:table-cell office:value-type="string" table:style-name="ce14">
            <text:p>INDRA ITALIA SPA</text:p>
          </table:table-cell>
          <table:table-cell office:value-type="string" table:style-name="ce7">
            <text:p>06656421002</text:p>
          </table:table-cell>
          <table:table-cell office:value-type="string" table:style-name="ce17">
            <text:p>720000109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790" table:style-name="ce11">
            <text:p>-790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10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475" table:style-name="ce11">
            <text:p>-1.475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1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5" table:style-name="ce11">
            <text:p>675,00</text:p>
          </table:table-cell>
          <table:table-cell office:value-type="string" table:style-name="ce14">
            <text:p>LGC STANDARDS S.R.L.</text:p>
          </table:table-cell>
          <table:table-cell office:value-type="string" table:style-name="ce7">
            <text:p>03948960962</text:p>
          </table:table-cell>
          <table:table-cell office:value-type="string" table:style-name="ce17">
            <text:p>IT202650085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96.82" table:style-name="ce11">
            <text:p>1.296,82</text:p>
          </table:table-cell>
          <table:table-cell office:value-type="string" table:style-name="ce14">
            <text:p>TIM S.P.A</text:p>
          </table:table-cell>
          <table:table-cell office:value-type="string" table:style-name="ce7">
            <text:p>00488410010</text:p>
          </table:table-cell>
          <table:table-cell office:value-type="string" table:style-name="ce17">
            <text:p>8B0024836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95.37" table:style-name="ce11">
            <text:p>2.795,37</text:p>
          </table:table-cell>
          <table:table-cell office:value-type="string" table:style-name="ce14">
            <text:p>FORTNES S.P.A.</text:p>
          </table:table-cell>
          <table:table-cell office:value-type="string" table:style-name="ce7">
            <text:p>04754250654</text:p>
          </table:table-cell>
          <table:table-cell office:value-type="string" table:style-name="ce17">
            <text:p>9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1" table:style-name="ce11">
            <text:p>121,0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2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5" table:style-name="ce11">
            <text:p>385,0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262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27.83" table:style-name="ce11">
            <text:p>2.227,83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25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39.58000000000004" table:style-name="ce11">
            <text:p>539,58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5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15" table:style-name="ce11">
            <text:p>2.115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14.01" table:style-name="ce11">
            <text:p>1.214,01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25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.1" table:style-name="ce11">
            <text:p>37,1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4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3.33" table:style-name="ce11">
            <text:p>313,33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4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8913.23" table:style-name="ce11">
            <text:p>88.913,23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4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7.98" table:style-name="ce11">
            <text:p>377,98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1245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0" table:style-name="ce11">
            <text:p>200,00</text:p>
          </table:table-cell>
          <table:table-cell office:value-type="string" table:style-name="ce14">
            <text:p>IN TRAINING S.R.L.</text:p>
          </table:table-cell>
          <table:table-cell office:value-type="string" table:style-name="ce7">
            <text:p>04418820983</text:p>
          </table:table-cell>
          <table:table-cell office:value-type="string" table:style-name="ce17">
            <text:p>11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852.76" table:style-name="ce11">
            <text:p>92.852,76</text:p>
          </table:table-cell>
          <table:table-cell office:value-type="string" table:style-name="ce14">
            <text:p>PELLEGRINI SPA</text:p>
          </table:table-cell>
          <table:table-cell office:value-type="string" table:style-name="ce13">
            <text:p>05066690156 </text:p>
          </table:table-cell>
          <table:table-cell office:value-type="string" table:style-name="ce17">
            <text:p>26CP0000686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.28" table:style-name="ce11">
            <text:p>33,28</text:p>
          </table:table-cell>
          <table:table-cell office:value-type="string" table:style-name="ce14">
            <text:p>INAZ PRO SRL TP</text:p>
          </table:table-cell>
          <table:table-cell office:value-type="string" table:style-name="ce7">
            <text:p>08863450964</text:p>
          </table:table-cell>
          <table:table-cell office:value-type="string" table:style-name="ce17">
            <text:p>I26-00145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79.25" table:style-name="ce11">
            <text:p>3.279,25</text:p>
          </table:table-cell>
          <table:table-cell office:value-type="string" table:style-name="ce14">
            <text:p>INAZ S.R.L.</text:p>
          </table:table-cell>
          <table:table-cell office:value-type="string" table:style-name="ce7">
            <text:p>05026960962</text:p>
          </table:table-cell>
          <table:table-cell office:value-type="string" table:style-name="ce17">
            <text:p>26-001252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585" table:style-name="ce11">
            <text:p>-585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0810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8" table:style-name="ce11">
            <text:p>158,00</text:p>
          </table:table-cell>
          <table:table-cell office:value-type="string" table:style-name="ce14">
            <text:p>SERVICEWEB SRL</text:p>
          </table:table-cell>
          <table:table-cell office:value-type="string" table:style-name="ce7">
            <text:p>05034520964</text:p>
          </table:table-cell>
          <table:table-cell office:value-type="string" table:style-name="ce17">
            <text:p>41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0" table:style-name="ce11">
            <text:p>1.800,00</text:p>
          </table:table-cell>
          <table:table-cell office:value-type="string" table:style-name="ce14">
            <text:p>SERVICEWEB SRL</text:p>
          </table:table-cell>
          <table:table-cell office:value-type="string" table:style-name="ce7">
            <text:p>05034520964</text:p>
          </table:table-cell>
          <table:table-cell office:value-type="string" table:style-name="ce17">
            <text:p>41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92" table:style-name="ce11">
            <text:p>9.592,00</text:p>
          </table:table-cell>
          <table:table-cell office:value-type="string" table:style-name="ce14">
            <text:p>SPA GROUP S.R.L</text:p>
          </table:table-cell>
          <table:table-cell office:value-type="string" table:style-name="ce7">
            <text:p>11097071002</text:p>
          </table:table-cell>
          <table:table-cell office:value-type="string" table:style-name="ce17">
            <text:p>103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00" table:style-name="ce11">
            <text:p>2.800,00</text:p>
          </table:table-cell>
          <table:table-cell office:value-type="string" table:style-name="ce14">
            <text:p>STUDIO INGEGNERIA NOEMI MILANI S.R.L. S.B.</text:p>
          </table:table-cell>
          <table:table-cell office:value-type="string" table:style-name="ce7">
            <text:p>03259950123</text:p>
          </table:table-cell>
          <table:table-cell office:value-type="string" table:style-name="ce17">
            <text:p>0341/F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93" table:style-name="ce11">
            <text:p>693,00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633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0" table:style-name="ce11">
            <text:p>340,00</text:p>
          </table:table-cell>
          <table:table-cell office:value-type="string" table:style-name="ce14">
            <text:p>TI FORMA S.R.L.</text:p>
          </table:table-cell>
          <table:table-cell office:value-type="string" table:style-name="ce7">
            <text:p>04633850484</text:p>
          </table:table-cell>
          <table:table-cell office:value-type="string" table:style-name="ce17">
            <text:p>IT <text:s/>00032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.72" table:style-name="ce11">
            <text:p>51,72</text:p>
          </table:table-cell>
          <table:table-cell office:value-type="string" table:style-name="ce14">
            <text:p>TIM S.P.A</text:p>
          </table:table-cell>
          <table:table-cell office:value-type="string" table:style-name="ce7">
            <text:p>00488410010</text:p>
          </table:table-cell>
          <table:table-cell office:value-type="string" table:style-name="ce17">
            <text:p>8B0024688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0" table:style-name="ce11">
            <text:p>1.700,00</text:p>
          </table:table-cell>
          <table:table-cell office:value-type="string" table:style-name="ce14">
            <text:p>ISLE SRL</text:p>
          </table:table-cell>
          <table:table-cell office:value-type="string" table:style-name="ce7">
            <text:p>04011670983</text:p>
          </table:table-cell>
          <table:table-cell office:value-type="string" table:style-name="ce17">
            <text:p>7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0.36" table:style-name="ce11">
            <text:p>850,36</text:p>
          </table:table-cell>
          <table:table-cell office:value-type="string" table:style-name="ce14">
            <text:p>TIM S.P.A</text:p>
          </table:table-cell>
          <table:table-cell office:value-type="string" table:style-name="ce7">
            <text:p>00488410010</text:p>
          </table:table-cell>
          <table:table-cell office:value-type="string" table:style-name="ce17">
            <text:p>8B0024711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.74" table:style-name="ce11">
            <text:p>32,74</text:p>
          </table:table-cell>
          <table:table-cell office:value-type="string" table:style-name="ce14">
            <text:p>TIM S.P.A</text:p>
          </table:table-cell>
          <table:table-cell office:value-type="string" table:style-name="ce7">
            <text:p>00488410010</text:p>
          </table:table-cell>
          <table:table-cell office:value-type="string" table:style-name="ce17">
            <text:p>8B0024647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00" table:style-name="ce11">
            <text:p>5.000,00</text:p>
          </table:table-cell>
          <table:table-cell office:value-type="string" table:style-name="ce14">
            <text:p>MORE NEWS SOC. COOP.</text:p>
          </table:table-cell>
          <table:table-cell office:value-type="string" table:style-name="ce7">
            <text:p>03401570043</text:p>
          </table:table-cell>
          <table:table-cell office:value-type="string" table:style-name="ce17">
            <text:p>1028 /VE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.950000000000003" table:style-name="ce11">
            <text:p>32,95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4PYPABEY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440" table:style-name="ce11">
            <text:p>26.440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11422/N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.32" table:style-name="ce11">
            <text:p>37,32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4RMZABEY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0.09" table:style-name="ce11">
            <text:p>370,09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4IQCABEY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614" table:style-name="ce11">
            <text:p>20.614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11424/N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4.180000000000007" table:style-name="ce11">
            <text:p>64,18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4LA6ABEY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26.02" table:style-name="ce11">
            <text:p>226,02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11607/N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795.72" table:style-name="ce11">
            <text:p>3.795,72</text:p>
          </table:table-cell>
          <table:table-cell office:value-type="string" table:style-name="ce14">
            <text:p>COMUNE DI CARONNO PERTUSELLA</text:p>
          </table:table-cell>
          <table:table-cell office:value-type="string" table:style-name="ce7">
            <text:p>00440710127</text:p>
          </table:table-cell>
          <table:table-cell office:value-type="string" table:style-name="ce17">
            <text:p>1/IU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365" table:style-name="ce11">
            <text:p>21.365,00</text:p>
          </table:table-cell>
          <table:table-cell office:value-type="string" table:style-name="ce14">
            <text:p>REF S.R.L.</text:p>
          </table:table-cell>
          <table:table-cell office:value-type="string" table:style-name="ce7">
            <text:p>13275360157</text:p>
          </table:table-cell>
          <table:table-cell office:value-type="string" table:style-name="ce17">
            <text:p>0000137/SPLIT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00" table:style-name="ce11">
            <text:p>6.000,00</text:p>
          </table:table-cell>
          <table:table-cell office:value-type="string" table:style-name="ce14">
            <text:p>TORRELUNA SRL</text:p>
          </table:table-cell>
          <table:table-cell office:value-type="string" table:style-name="ce7">
            <text:p>02738650130</text:p>
          </table:table-cell>
          <table:table-cell office:value-type="string" table:style-name="ce17">
            <text:p>31-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.77" table:style-name="ce11">
            <text:p>63,77</text:p>
          </table:table-cell>
          <table:table-cell office:value-type="string" table:style-name="ce14">
            <text:p>AUTOSTRADE PER L'ITALIA S.P.A</text:p>
          </table:table-cell>
          <table:table-cell office:value-type="string" table:style-name="ce7">
            <text:p>07516911000</text:p>
          </table:table-cell>
          <table:table-cell office:value-type="string" table:style-name="ce17">
            <text:p>000000900010510D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95" table:style-name="ce11">
            <text:p>3.195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11421/N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.8" table:style-name="ce11">
            <text:p>7,80</text:p>
          </table:table-cell>
          <table:table-cell office:value-type="string" table:style-name="ce14">
            <text:p>TELEPASS S.P.A.</text:p>
          </table:table-cell>
          <table:table-cell office:value-type="string" table:style-name="ce7">
            <text:p>09771701001</text:p>
          </table:table-cell>
          <table:table-cell office:value-type="string" table:style-name="ce17">
            <text:p>000000900012436T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4">
            <text:p>ISLE SRL</text:p>
          </table:table-cell>
          <table:table-cell office:value-type="string" table:style-name="ce7">
            <text:p>04011670983</text:p>
          </table:table-cell>
          <table:table-cell office:value-type="string" table:style-name="ce17">
            <text:p>8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00" table:style-name="ce11">
            <text:p>14.100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11420/N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8.36000000000001" table:style-name="ce11">
            <text:p>128,36</text:p>
          </table:table-cell>
          <table:table-cell office:value-type="string" table:style-name="ce14">
            <text:p>AMAZON BUSINESS EU SARL</text:p>
          </table:table-cell>
          <table:table-cell office:value-type="string" table:style-name="ce7">
            <text:p>13397910962</text:p>
          </table:table-cell>
          <table:table-cell office:value-type="string" table:style-name="ce17">
            <text:p>IT64R7HABEY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30.44" table:style-name="ce11">
            <text:p>2.630,44</text:p>
          </table:table-cell>
          <table:table-cell office:value-type="string" table:style-name="ce14">
            <text:p>S.IN.GE.A. SRL</text:p>
          </table:table-cell>
          <table:table-cell office:value-type="string" table:style-name="ce7">
            <text:p>02323360988</text:p>
          </table:table-cell>
          <table:table-cell office:value-type="string" table:style-name="ce17">
            <text:p>140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16" table:style-name="ce11">
            <text:p>1.616,00</text:p>
          </table:table-cell>
          <table:table-cell office:value-type="string" table:style-name="ce14">
            <text:p>SOCIETA' COOPERATIVA SOCIALE LA GINESTRA O.N.L.U.S. CON SIGLA LA GINESTRA SOC. COOP. SOCIALE O.N.L.U.S.</text:p>
          </table:table-cell>
          <table:table-cell office:value-type="string" table:style-name="ce7">
            <text:p>02727100121</text:p>
          </table:table-cell>
          <table:table-cell office:value-type="string" table:style-name="ce17">
            <text:p>30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5" table:style-name="ce11">
            <text:p>425,00</text:p>
          </table:table-cell>
          <table:table-cell office:value-type="string" table:style-name="ce14">
            <text:p>3 G SRL</text:p>
          </table:table-cell>
          <table:table-cell office:value-type="string" table:style-name="ce7">
            <text:p>01656580121</text:p>
          </table:table-cell>
          <table:table-cell office:value-type="string" table:style-name="ce17">
            <text:p>1370/A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.83" table:style-name="ce11">
            <text:p>92,83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03748730128</text:p>
          </table:table-cell>
          <table:table-cell office:value-type="string" table:style-name="ce17">
            <text:p>FPR 37/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0.24" table:style-name="ce11">
            <text:p>300,24</text:p>
          </table:table-cell>
          <table:table-cell office:value-type="string" table:style-name="ce14">
            <text:p>ACENTRO TURISMO S.P.A.</text:p>
          </table:table-cell>
          <table:table-cell office:value-type="string" table:style-name="ce7">
            <text:p>01125950921</text:p>
          </table:table-cell>
          <table:table-cell office:value-type="string" table:style-name="ce17">
            <text:p>2026/0000801/04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0" table:style-name="ce11">
            <text:p>890,00</text:p>
          </table:table-cell>
          <table:table-cell office:value-type="string" table:style-name="ce14">
            <text:p>ARTUBI SRL UNIPERSONALE</text:p>
          </table:table-cell>
          <table:table-cell office:value-type="string" table:style-name="ce7">
            <text:p>08472811218</text:p>
          </table:table-cell>
          <table:table-cell office:value-type="string" table:style-name="ce17">
            <text:p>4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362.26" table:style-name="ce11">
            <text:p>30.362,26</text:p>
          </table:table-cell>
          <table:table-cell office:value-type="string" table:style-name="ce14">
            <text:p>ALSCO ITALIA SRL</text:p>
          </table:table-cell>
          <table:table-cell office:value-type="string" table:style-name="ce7">
            <text:p>00771530151</text:p>
          </table:table-cell>
          <table:table-cell office:value-type="string" table:style-name="ce17">
            <text:p>10583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00" table:style-name="ce11">
            <text:p>2.000,00</text:p>
          </table:table-cell>
          <table:table-cell office:value-type="string" table:style-name="ce14">
            <text:p>ARCHIMEDIA SOLUTIONS SRL</text:p>
          </table:table-cell>
          <table:table-cell office:value-type="string" table:style-name="ce7">
            <text:p>03709670263</text:p>
          </table:table-cell>
          <table:table-cell office:value-type="string" table:style-name="ce17">
            <text:p>0015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914.58" table:style-name="ce11">
            <text:p>27.914,58</text:p>
          </table:table-cell>
          <table:table-cell office:value-type="string" table:style-name="ce14">
            <text:p>ATHENA SRL</text:p>
          </table:table-cell>
          <table:table-cell office:value-type="string" table:style-name="ce7">
            <text:p>04126390279</text:p>
          </table:table-cell>
          <table:table-cell office:value-type="string" table:style-name="ce17">
            <text:p>86/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5.23" table:style-name="ce11">
            <text:p>345,23</text:p>
          </table:table-cell>
          <table:table-cell office:value-type="string" table:style-name="ce14">
            <text:p>EGLUE SRL</text:p>
          </table:table-cell>
          <table:table-cell office:value-type="string" table:style-name="ce7">
            <text:p>07334940157</text:p>
          </table:table-cell>
          <table:table-cell office:value-type="string" table:style-name="ce17">
            <text:p>001424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440" table:style-name="ce11">
            <text:p>5.440,00</text:p>
          </table:table-cell>
          <table:table-cell office:value-type="string" table:style-name="ce14">
            <text:p>ECONORD SPA</text:p>
          </table:table-cell>
          <table:table-cell office:value-type="string" table:style-name="ce7">
            <text:p>01368180129</text:p>
          </table:table-cell>
          <table:table-cell office:value-type="string" table:style-name="ce17">
            <text:p>00344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40" table:style-name="ce11">
            <text:p>940,00</text:p>
          </table:table-cell>
          <table:table-cell office:value-type="string" table:style-name="ce14">
            <text:p>EX-T SRL</text:p>
          </table:table-cell>
          <table:table-cell office:value-type="string" table:style-name="ce7">
            <text:p>12124480158</text:p>
          </table:table-cell>
          <table:table-cell office:value-type="string" table:style-name="ce17">
            <text:p>23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5" table:style-name="ce11">
            <text:p>1.525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2411.29" table:style-name="ce11">
            <text:p>-2.411,29</text:p>
          </table:table-cell>
          <table:table-cell office:value-type="string" table:style-name="ce14">
            <text:p>RDR S.P.A. SOCIETA' BENEFIT</text:p>
          </table:table-cell>
          <table:table-cell office:value-type="string" table:style-name="ce7">
            <text:p>01518260631</text:p>
          </table:table-cell>
          <table:table-cell office:value-type="string" table:style-name="ce17">
            <text:p>900001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87.16" table:style-name="ce11">
            <text:p>1.687,16</text:p>
          </table:table-cell>
          <table:table-cell office:value-type="string" table:style-name="ce14">
            <text:p>3 G SRL</text:p>
          </table:table-cell>
          <table:table-cell office:value-type="string" table:style-name="ce7">
            <text:p>01656580121</text:p>
          </table:table-cell>
          <table:table-cell office:value-type="string" table:style-name="ce17">
            <text:p>193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38.55" table:style-name="ce11">
            <text:p>4.538,55</text:p>
          </table:table-cell>
          <table:table-cell office:value-type="string" table:style-name="ce14">
            <text:p>3A TELECONTROLLI S.R.L.</text:p>
          </table:table-cell>
          <table:table-cell office:value-type="string" table:style-name="ce7">
            <text:p>03748730128</text:p>
          </table:table-cell>
          <table:table-cell office:value-type="string" table:style-name="ce17">
            <text:p>FPR 36/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0" table:style-name="ce11">
            <text:p>300,00</text:p>
          </table:table-cell>
          <table:table-cell office:value-type="string" table:style-name="ce14">
            <text:p>FEDABO SPA</text:p>
          </table:table-cell>
          <table:table-cell office:value-type="string" table:style-name="ce7">
            <text:p>02088660986</text:p>
          </table:table-cell>
          <table:table-cell office:value-type="string" table:style-name="ce17">
            <text:p>77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0" table:style-name="ce11">
            <text:p>150,00</text:p>
          </table:table-cell>
          <table:table-cell office:value-type="string" table:style-name="ce14">
            <text:p>FEDABO SPA</text:p>
          </table:table-cell>
          <table:table-cell office:value-type="string" table:style-name="ce7">
            <text:p>02088660986</text:p>
          </table:table-cell>
          <table:table-cell office:value-type="string" table:style-name="ce17">
            <text:p>77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50" table:style-name="ce11">
            <text:p>2.050,00</text:p>
          </table:table-cell>
          <table:table-cell office:value-type="string" table:style-name="ce14">
            <text:p>ARTE E LAVORO SRL</text:p>
          </table:table-cell>
          <table:table-cell office:value-type="string" table:style-name="ce7">
            <text:p>02035550181</text:p>
          </table:table-cell>
          <table:table-cell office:value-type="string" table:style-name="ce17">
            <text:p>15/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2.82" table:style-name="ce11">
            <text:p>1.172,82</text:p>
          </table:table-cell>
          <table:table-cell office:value-type="string" table:style-name="ce14">
            <text:p>ALSCO ITALIA SRL</text:p>
          </table:table-cell>
          <table:table-cell office:value-type="string" table:style-name="ce7">
            <text:p>00771530151</text:p>
          </table:table-cell>
          <table:table-cell office:value-type="string" table:style-name="ce17">
            <text:p>10537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3.14" table:style-name="ce11">
            <text:p>603,14</text:p>
          </table:table-cell>
          <table:table-cell office:value-type="string" table:style-name="ce14">
            <text:p>ANDROMEDA OFFICE S.R.L.</text:p>
          </table:table-cell>
          <table:table-cell office:value-type="string" table:style-name="ce7">
            <text:p>02107670024</text:p>
          </table:table-cell>
          <table:table-cell office:value-type="string" table:style-name="ce17">
            <text:p>974/00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3.46" table:style-name="ce11">
            <text:p>143,46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1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5" table:style-name="ce11">
            <text:p>155,5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1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0.1" table:style-name="ce11">
            <text:p>160,1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0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8.39999999999998" table:style-name="ce11">
            <text:p>278,4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86.04" table:style-name="ce11">
            <text:p>486,04</text:p>
          </table:table-cell>
          <table:table-cell office:value-type="string" table:style-name="ce14">
            <text:p>LEGNANO SCAVI SNC DI SANSONE GIOVANNI E C.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9.13" table:style-name="ce11">
            <text:p>69,13</text:p>
          </table:table-cell>
          <table:table-cell office:value-type="string" table:style-name="ce14">
            <text:p>COR.EL SRL</text:p>
          </table:table-cell>
          <table:table-cell office:value-type="string" table:style-name="ce7">
            <text:p>02274940929</text:p>
          </table:table-cell>
          <table:table-cell office:value-type="string" table:style-name="ce17">
            <text:p>FD2/26003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773.7" table:style-name="ce11">
            <text:p>3.773,70</text:p>
          </table:table-cell>
          <table:table-cell office:value-type="string" table:style-name="ce14">
            <text:p>COR.EL SRL</text:p>
          </table:table-cell>
          <table:table-cell office:value-type="string" table:style-name="ce7">
            <text:p>02274940929</text:p>
          </table:table-cell>
          <table:table-cell office:value-type="string" table:style-name="ce17">
            <text:p>FD1/26039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" table:style-name="ce11">
            <text:p>45,00</text:p>
          </table:table-cell>
          <table:table-cell office:value-type="string" table:style-name="ce14">
            <text:p>ECONOMIE AMBIENTALI S.R.L.</text:p>
          </table:table-cell>
          <table:table-cell office:value-type="string" table:style-name="ce7">
            <text:p>01849870132</text:p>
          </table:table-cell>
          <table:table-cell office:value-type="string" table:style-name="ce17">
            <text:p>26V00101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95.5" table:style-name="ce11">
            <text:p>3.795,50</text:p>
          </table:table-cell>
          <table:table-cell office:value-type="string" table:style-name="ce14">
            <text:p>ECONOMIE AMBIENTALI S.R.L.</text:p>
          </table:table-cell>
          <table:table-cell office:value-type="string" table:style-name="ce7">
            <text:p>01849870132</text:p>
          </table:table-cell>
          <table:table-cell office:value-type="string" table:style-name="ce17">
            <text:p>26V00101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0" table:style-name="ce11">
            <text:p>450,00</text:p>
          </table:table-cell>
          <table:table-cell office:value-type="string" table:style-name="ce14">
            <text:p>FARO CARRELLI ELEVATORI SPA</text:p>
          </table:table-cell>
          <table:table-cell office:value-type="string" table:style-name="ce7">
            <text:p>02145610123</text:p>
          </table:table-cell>
          <table:table-cell office:value-type="string" table:style-name="ce17">
            <text:p>FV26/0352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6.4" table:style-name="ce11">
            <text:p>466,40</text:p>
          </table:table-cell>
          <table:table-cell office:value-type="string" table:style-name="ce14">
            <text:p>MOLLO SRL</text:p>
          </table:table-cell>
          <table:table-cell office:value-type="string" table:style-name="ce7">
            <text:p>03245340041</text:p>
          </table:table-cell>
          <table:table-cell office:value-type="string" table:style-name="ce17">
            <text:p>VNE26_05126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153.24" table:style-name="ce11">
            <text:p>24.153,24</text:p>
          </table:table-cell>
          <table:table-cell office:value-type="string" table:style-name="ce14">
            <text:p>GIUSTO AMILCARE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73-F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91.5" table:style-name="ce11">
            <text:p>991,5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88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32.75" table:style-name="ce11">
            <text:p>20.732,75</text:p>
          </table:table-cell>
          <table:table-cell office:value-type="string" table:style-name="ce14">
            <text:p>G2 MISURATORI SRL</text:p>
          </table:table-cell>
          <table:table-cell office:value-type="string" table:style-name="ce7">
            <text:p>01187310055</text:p>
          </table:table-cell>
          <table:table-cell office:value-type="string" table:style-name="ce17">
            <text:p>39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5" table:style-name="ce11">
            <text:p>255,00</text:p>
          </table:table-cell>
          <table:table-cell office:value-type="string" table:style-name="ce14">
            <text:p>BIOSISTEMI S.R.L.</text:p>
          </table:table-cell>
          <table:table-cell office:value-type="string" table:style-name="ce7">
            <text:p>02126910021</text:p>
          </table:table-cell>
          <table:table-cell office:value-type="string" table:style-name="ce17">
            <text:p>1361 F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.15" table:style-name="ce11">
            <text:p>45,1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1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.86" table:style-name="ce11">
            <text:p>112,86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1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900" table:style-name="ce11">
            <text:p>6.900,00</text:p>
          </table:table-cell>
          <table:table-cell office:value-type="string" table:style-name="ce14">
            <text:p>COGO BILANCE SRL</text:p>
          </table:table-cell>
          <table:table-cell office:value-type="string" table:style-name="ce7">
            <text:p>02421800273</text:p>
          </table:table-cell>
          <table:table-cell office:value-type="string" table:style-name="ce17">
            <text:p>000463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95.1799999999998" table:style-name="ce11">
            <text:p>2.495,18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8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0" table:style-name="ce11">
            <text:p>430,00</text:p>
          </table:table-cell>
          <table:table-cell office:value-type="string" table:style-name="ce14">
            <text:p>COPI CAR SRL DI PIVOTTO GUIDO ALAIN</text:p>
          </table:table-cell>
          <table:table-cell office:value-type="string" table:style-name="ce7">
            <text:p>01390540126</text:p>
          </table:table-cell>
          <table:table-cell office:value-type="string" table:style-name="ce17">
            <text:p>001416/CC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72.56" table:style-name="ce11">
            <text:p>672,56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01.57" table:style-name="ce11">
            <text:p>5.001,57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090.69" table:style-name="ce11">
            <text:p>9.090,69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158.5" table:style-name="ce11">
            <text:p>5.158,50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2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.07" table:style-name="ce11">
            <text:p>84,07</text:p>
          </table:table-cell>
          <table:table-cell office:value-type="string" table:style-name="ce14">
            <text:p>EX-T SRL</text:p>
          </table:table-cell>
          <table:table-cell office:value-type="string" table:style-name="ce7">
            <text:p>12124480158</text:p>
          </table:table-cell>
          <table:table-cell office:value-type="string" table:style-name="ce17">
            <text:p>27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98.41" table:style-name="ce11">
            <text:p>3.498,41</text:p>
          </table:table-cell>
          <table:table-cell office:value-type="string" table:style-name="ce14">
            <text:p>FASTWEB SPA</text:p>
          </table:table-cell>
          <table:table-cell office:value-type="string" table:style-name="ce7">
            <text:p>12878470157</text:p>
          </table:table-cell>
          <table:table-cell office:value-type="string" table:style-name="ce17">
            <text:p>LA0014056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515.4899999999998" table:style-name="ce11">
            <text:p>2.515,49</text:p>
          </table:table-cell>
          <table:table-cell office:value-type="string" table:style-name="ce14">
            <text:p>FOSTEEL S.R.L.</text:p>
          </table:table-cell>
          <table:table-cell office:value-type="string" table:style-name="ce7">
            <text:p>07845790729</text:p>
          </table:table-cell>
          <table:table-cell office:value-type="string" table:style-name="ce17">
            <text:p>17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75.04" table:style-name="ce11">
            <text:p>1.575,04</text:p>
          </table:table-cell>
          <table:table-cell office:value-type="string" table:style-name="ce14">
            <text:p>FOTIR S.R.L.</text:p>
          </table:table-cell>
          <table:table-cell office:value-type="string" table:style-name="ce7">
            <text:p>01445350125</text:p>
          </table:table-cell>
          <table:table-cell office:value-type="string" table:style-name="ce17">
            <text:p>1000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400" table:style-name="ce11">
            <text:p>9.400,00</text:p>
          </table:table-cell>
          <table:table-cell office:value-type="string" table:style-name="ce14">
            <text:p>MARTA RENATO SRL</text:p>
          </table:table-cell>
          <table:table-cell office:value-type="string" table:style-name="ce7">
            <text:p>02135930127</text:p>
          </table:table-cell>
          <table:table-cell office:value-type="string" table:style-name="ce17">
            <text:p>62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208.7199999999998" table:style-name="ce11">
            <text:p>2.208,72</text:p>
          </table:table-cell>
          <table:table-cell office:value-type="string" table:style-name="ce14">
            <text:p>ETC SUSTAINABLE SOLUTIONS SRL</text:p>
          </table:table-cell>
          <table:table-cell office:value-type="string" table:style-name="ce7">
            <text:p>02323330221</text:p>
          </table:table-cell>
          <table:table-cell office:value-type="string" table:style-name="ce17">
            <text:p>2026/48/VFES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60" table:style-name="ce11">
            <text:p>1.560,00</text:p>
          </table:table-cell>
          <table:table-cell office:value-type="string" table:style-name="ce14">
            <text:p>PELLEGRINI TRASPORTI S.R.L.</text:p>
          </table:table-cell>
          <table:table-cell office:value-type="string" table:style-name="ce7">
            <text:p>01379360231</text:p>
          </table:table-cell>
          <table:table-cell office:value-type="string" table:style-name="ce17">
            <text:p>43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7" table:style-name="ce11">
            <text:p>397,00</text:p>
          </table:table-cell>
          <table:table-cell office:value-type="string" table:style-name="ce14">
            <text:p>GHIARONI &amp; C.</text:p>
          </table:table-cell>
          <table:table-cell office:value-type="string" table:style-name="ce7">
            <text:p>01081550152</text:p>
          </table:table-cell>
          <table:table-cell office:value-type="string" table:style-name="ce17">
            <text:p>26-FVAS-00027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80.5" table:style-name="ce11">
            <text:p>1.780,50</text:p>
          </table:table-cell>
          <table:table-cell office:value-type="string" table:style-name="ce14">
            <text:p>GENESIS WORLD SRL</text:p>
          </table:table-cell>
          <table:table-cell office:value-type="string" table:style-name="ce7">
            <text:p>03072340122</text:p>
          </table:table-cell>
          <table:table-cell office:value-type="string" table:style-name="ce17">
            <text:p>80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27" table:style-name="ce11">
            <text:p>2.927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88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30" table:style-name="ce11">
            <text:p>2.830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88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5" table:style-name="ce11">
            <text:p>825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88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8" table:style-name="ce11">
            <text:p>148,00</text:p>
          </table:table-cell>
          <table:table-cell office:value-type="string" table:style-name="ce14">
            <text:p>LERETI SPA</text:p>
          </table:table-cell>
          <table:table-cell office:value-type="string" table:style-name="ce7">
            <text:p>07063880962</text:p>
          </table:table-cell>
          <table:table-cell office:value-type="string" table:style-name="ce17">
            <text:p>01002202600044164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175.32" table:style-name="ce11">
            <text:p>14.175,32</text:p>
          </table:table-cell>
          <table:table-cell office:value-type="string" table:style-name="ce14">
            <text:p>MTM ENERGIA SRL</text:p>
          </table:table-cell>
          <table:table-cell office:value-type="string" table:style-name="ce7">
            <text:p>06810660966</text:p>
          </table:table-cell>
          <table:table-cell office:value-type="string" table:style-name="ce17">
            <text:p>IT <text:s/>00021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64.8800000000001" table:style-name="ce11">
            <text:p>1.064,88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4752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1.67" table:style-name="ce11">
            <text:p>441,67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580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83" table:style-name="ce11">
            <text:p>1.683,00</text:p>
          </table:table-cell>
          <table:table-cell office:value-type="string" table:style-name="ce14">
            <text:p>Greiner S.p.A.</text:p>
          </table:table-cell>
          <table:table-cell office:value-type="string" table:style-name="ce7">
            <text:p>00278160171</text:p>
          </table:table-cell>
          <table:table-cell office:value-type="string" table:style-name="ce17">
            <text:p>F0188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248.29" table:style-name="ce11">
            <text:p>41.248,29</text:p>
          </table:table-cell>
          <table:table-cell office:value-type="string" table:style-name="ce14">
            <text:p>IP PLUS S.R.L.</text:p>
          </table:table-cell>
          <table:table-cell office:value-type="string" table:style-name="ce7">
            <text:p>17851171003</text:p>
          </table:table-cell>
          <table:table-cell office:value-type="string" table:style-name="ce17">
            <text:p>9601144690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42.18" table:style-name="ce11">
            <text:p>7.542,18</text:p>
          </table:table-cell>
          <table:table-cell office:value-type="string" table:style-name="ce14">
            <text:p>KONICA MINOLTA BUSINESS SOLUTIONS ITALIA SPA</text:p>
          </table:table-cell>
          <table:table-cell office:value-type="string" table:style-name="ce7">
            <text:p>08861580150</text:p>
          </table:table-cell>
          <table:table-cell office:value-type="string" table:style-name="ce17">
            <text:p>100000796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7" table:style-name="ce11">
            <text:p>827,00</text:p>
          </table:table-cell>
          <table:table-cell office:value-type="string" table:style-name="ce14">
            <text:p>LERETI SPA</text:p>
          </table:table-cell>
          <table:table-cell office:value-type="string" table:style-name="ce7">
            <text:p>07063880962</text:p>
          </table:table-cell>
          <table:table-cell office:value-type="string" table:style-name="ce17">
            <text:p>01002202600032555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0" table:style-name="ce11">
            <text:p>2.100,00</text:p>
          </table:table-cell>
          <table:table-cell office:value-type="string" table:style-name="ce14">
            <text:p>TONDINI SRL</text:p>
          </table:table-cell>
          <table:table-cell office:value-type="string" table:style-name="ce7">
            <text:p>02276910128</text:p>
          </table:table-cell>
          <table:table-cell office:value-type="string" table:style-name="ce17">
            <text:p>21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" table:style-name="ce11">
            <text:p>24,00</text:p>
          </table:table-cell>
          <table:table-cell office:value-type="string" table:style-name="ce14">
            <text:p>LERETI SPA</text:p>
          </table:table-cell>
          <table:table-cell office:value-type="string" table:style-name="ce7">
            <text:p>07063880962</text:p>
          </table:table-cell>
          <table:table-cell office:value-type="string" table:style-name="ce17">
            <text:p>01002202600039142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0" table:style-name="ce11">
            <text:p>350,00</text:p>
          </table:table-cell>
          <table:table-cell office:value-type="string" table:style-name="ce14">
            <text:p>UNICHIM ASS. PER L'UNIFICAZIONE NEL SETTORE DELL'IND. CHIMICA</text:p>
          </table:table-cell>
          <table:table-cell office:value-type="string" table:style-name="ce7">
            <text:p>08579360150</text:p>
          </table:table-cell>
          <table:table-cell office:value-type="string" table:style-name="ce17">
            <text:p>9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3817.16" table:style-name="ce11">
            <text:p>113.817,16</text:p>
          </table:table-cell>
          <table:table-cell office:value-type="string" table:style-name="ce14">
            <text:p>CIVELLI COSTRUZIONI SRL</text:p>
          </table:table-cell>
          <table:table-cell office:value-type="string" table:style-name="ce7">
            <text:p>02067440129</text:p>
          </table:table-cell>
          <table:table-cell office:value-type="string" table:style-name="ce17">
            <text:p>E-373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1.85" table:style-name="ce11">
            <text:p>751,85</text:p>
          </table:table-cell>
          <table:table-cell office:value-type="string" table:style-name="ce14">
            <text:p>TECNOWASSER SRL</text:p>
          </table:table-cell>
          <table:table-cell office:value-type="string" table:style-name="ce7">
            <text:p>03339090247</text:p>
          </table:table-cell>
          <table:table-cell office:value-type="string" table:style-name="ce17">
            <text:p>822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81.63" table:style-name="ce11">
            <text:p>-81,63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475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8.5" table:style-name="ce11">
            <text:p>448,50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4752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0.47" table:style-name="ce11">
            <text:p>430,47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4752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61.5" table:style-name="ce11">
            <text:p>3.061,50</text:p>
          </table:table-cell>
          <table:table-cell office:value-type="string" table:style-name="ce14">
            <text:p>TDZ CONSULENZE SRLS <text:s/>A SOCIO UNICO</text:p>
          </table:table-cell>
          <table:table-cell office:value-type="string" table:style-name="ce7">
            <text:p>03727370128</text:p>
          </table:table-cell>
          <table:table-cell office:value-type="string" table:style-name="ce17">
            <text:p>19-2026-FE-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45.72" table:style-name="ce11">
            <text:p>5.145,72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509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73324.9" table:style-name="ce11">
            <text:p>173.324,90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219-2026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50" table:style-name="ce11">
            <text:p>1.350,00</text:p>
          </table:table-cell>
          <table:table-cell office:value-type="string" table:style-name="ce14">
            <text:p>GLOBAL SISTEMI S.R.L</text:p>
          </table:table-cell>
          <table:table-cell office:value-type="string" table:style-name="ce7">
            <text:p>03851570402</text:p>
          </table:table-cell>
          <table:table-cell office:value-type="string" table:style-name="ce17">
            <text:p>103/P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28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27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2.58" table:style-name="ce11">
            <text:p>242,58</text:p>
          </table:table-cell>
          <table:table-cell office:value-type="string" table:style-name="ce14">
            <text:p>ARTUBI SRL UNIPERSONALE</text:p>
          </table:table-cell>
          <table:table-cell office:value-type="string" table:style-name="ce7">
            <text:p>08472811218</text:p>
          </table:table-cell>
          <table:table-cell office:value-type="string" table:style-name="ce17">
            <text:p>43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.15" table:style-name="ce11">
            <text:p>117,1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0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28.8" table:style-name="ce11">
            <text:p>1.028,8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0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0" table:style-name="ce11">
            <text:p>1.360,00</text:p>
          </table:table-cell>
          <table:table-cell office:value-type="string" table:style-name="ce14">
            <text:p>UNIVERSITA' COMM.LUIGI BOCCONI</text:p>
          </table:table-cell>
          <table:table-cell office:value-type="string" table:style-name="ce7">
            <text:p>80024610158</text:p>
          </table:table-cell>
          <table:table-cell office:value-type="string" table:style-name="ce17">
            <text:p>0000002775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.7" table:style-name="ce11">
            <text:p>62,7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1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95" table:style-name="ce11">
            <text:p>1.695,0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1633/FE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82" table:style-name="ce11">
            <text:p>5.482,00</text:p>
          </table:table-cell>
          <table:table-cell office:value-type="string" table:style-name="ce14">
            <text:p>VOMM IMPIANTI E PROCESSI SPA</text:p>
          </table:table-cell>
          <table:table-cell office:value-type="string" table:style-name="ce7">
            <text:p>06804470968</text:p>
          </table:table-cell>
          <table:table-cell office:value-type="string" table:style-name="ce17">
            <text:p>000069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" table:style-name="ce11">
            <text:p>105,00</text:p>
          </table:table-cell>
          <table:table-cell office:value-type="string" table:style-name="ce14">
            <text:p>UPEL - UNIONE PROVINCIALE ENTI LOCALI</text:p>
          </table:table-cell>
          <table:table-cell office:value-type="string" table:style-name="ce7">
            <text:p>80009680127</text:p>
          </table:table-cell>
          <table:table-cell office:value-type="string" table:style-name="ce17">
            <text:p>113FPR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6800" table:style-name="ce11">
            <text:p>46.800,00</text:p>
          </table:table-cell>
          <table:table-cell office:value-type="string" table:style-name="ce14">
            <text:p>WISE ENGINEERING S.R.L.</text:p>
          </table:table-cell>
          <table:table-cell office:value-type="string" table:style-name="ce7">
            <text:p>11285140965</text:p>
          </table:table-cell>
          <table:table-cell office:value-type="string" table:style-name="ce17">
            <text:p>03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50" table:style-name="ce11">
            <text:p>6.250,00</text:p>
          </table:table-cell>
          <table:table-cell office:value-type="string" table:style-name="ce14">
            <text:p>VARESE WEB SRL</text:p>
          </table:table-cell>
          <table:table-cell office:value-type="string" table:style-name="ce7">
            <text:p>02588310124</text:p>
          </table:table-cell>
          <table:table-cell office:value-type="string" table:style-name="ce17">
            <text:p>29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.63" table:style-name="ce11">
            <text:p>63,63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29904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8.19" table:style-name="ce11">
            <text:p>8,19</text:p>
          </table:table-cell>
          <table:table-cell office:value-type="string" table:style-name="ce14">
            <text:p>BANCA NAZIONALE DEL LAVORO SPA</text:p>
          </table:table-cell>
          <table:table-cell office:value-type="string" table:style-name="ce7">
            <text:p>09339391006</text:p>
          </table:table-cell>
          <table:table-cell office:value-type="string" table:style-name="ce17">
            <text:p>2100033551-20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2.64" table:style-name="ce11">
            <text:p>172,64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2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.12" table:style-name="ce11">
            <text:p>141,1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" table:style-name="ce11">
            <text:p>90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3950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2000" table:style-name="ce11">
            <text:p>52.000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3950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2" table:style-name="ce11">
            <text:p>1.152,00</text:p>
          </table:table-cell>
          <table:table-cell office:value-type="string" table:style-name="ce14">
            <text:p>SOCOTEC ITALIA SRL</text:p>
          </table:table-cell>
          <table:table-cell office:value-type="string" table:style-name="ce7">
            <text:p>01872430648</text:p>
          </table:table-cell>
          <table:table-cell office:value-type="string" table:style-name="ce17">
            <text:p>26300271FTVPA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.2" table:style-name="ce11">
            <text:p>19,2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16.5" table:style-name="ce11">
            <text:p>1.516,5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1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0" table:style-name="ce11">
            <text:p>1.700,00</text:p>
          </table:table-cell>
          <table:table-cell office:value-type="string" table:style-name="ce14">
            <text:p>UNIVERSITA' COMM.LUIGI BOCCONI</text:p>
          </table:table-cell>
          <table:table-cell office:value-type="string" table:style-name="ce7">
            <text:p>80024610158</text:p>
          </table:table-cell>
          <table:table-cell office:value-type="string" table:style-name="ce17">
            <text:p>0000002776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.8" table:style-name="ce11">
            <text:p>250,8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1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0.39" table:style-name="ce11">
            <text:p>730,39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0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.6" table:style-name="ce11">
            <text:p>9,60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1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7.11" table:style-name="ce11">
            <text:p>107,11</text:p>
          </table:table-cell>
          <table:table-cell office:value-type="string" table:style-name="ce14">
            <text:p>OFFICINE BARBARIOL SRL</text:p>
          </table:table-cell>
          <table:table-cell office:value-type="string" table:style-name="ce7">
            <text:p>04090900962</text:p>
          </table:table-cell>
          <table:table-cell office:value-type="string" table:style-name="ce17">
            <text:p>693 / 1210 - 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9.75" table:style-name="ce11">
            <text:p>409,75</text:p>
          </table:table-cell>
          <table:table-cell office:value-type="string" table:style-name="ce14">
            <text:p>GRUPPO MARCORA UNITEK 1878 SPA</text:p>
          </table:table-cell>
          <table:table-cell office:value-type="string" table:style-name="ce7">
            <text:p>01835150127</text:p>
          </table:table-cell>
          <table:table-cell office:value-type="string" table:style-name="ce17">
            <text:p>FT/FAT/V1/000260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85" table:style-name="ce11">
            <text:p>1.085,00</text:p>
          </table:table-cell>
          <table:table-cell office:value-type="string" table:style-name="ce14">
            <text:p>WHITE LAB S.R.L.</text:p>
          </table:table-cell>
          <table:table-cell office:value-type="string" table:style-name="ce7">
            <text:p>13079170968</text:p>
          </table:table-cell>
          <table:table-cell office:value-type="string" table:style-name="ce17">
            <text:p>00TW-IT2040/FE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6.5" table:style-name="ce11">
            <text:p>476,50</text:p>
          </table:table-cell>
          <table:table-cell office:value-type="string" table:style-name="ce14">
            <text:p>VOMM IMPIANTI E PROCESSI SPA</text:p>
          </table:table-cell>
          <table:table-cell office:value-type="string" table:style-name="ce7">
            <text:p>06804470968</text:p>
          </table:table-cell>
          <table:table-cell office:value-type="string" table:style-name="ce17">
            <text:p>000068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70.96" table:style-name="ce11">
            <text:p>1.870,96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5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32.15" table:style-name="ce11">
            <text:p>2.332,15</text:p>
          </table:table-cell>
          <table:table-cell office:value-type="string" table:style-name="ce14">
            <text:p>KAESER COMPRESSORI S.R.L.</text:p>
          </table:table-cell>
          <table:table-cell office:value-type="string" table:style-name="ce7">
            <text:p>03452440377</text:p>
          </table:table-cell>
          <table:table-cell office:value-type="string" table:style-name="ce17">
            <text:p>92100124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00" table:style-name="ce11">
            <text:p>4.500,00</text:p>
          </table:table-cell>
          <table:table-cell office:value-type="string" table:style-name="ce14">
            <text:p>WOIKO S.R.L.</text:p>
          </table:table-cell>
          <table:table-cell office:value-type="string" table:style-name="ce7">
            <text:p>04130490966</text:p>
          </table:table-cell>
          <table:table-cell office:value-type="string" table:style-name="ce17">
            <text:p>FPR 9/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0" table:style-name="ce11">
            <text:p>350,00</text:p>
          </table:table-cell>
          <table:table-cell office:value-type="string" table:style-name="ce14">
            <text:p>WILLCONSULTING SRL</text:p>
          </table:table-cell>
          <table:table-cell office:value-type="string" table:style-name="ce7">
            <text:p>08453330964</text:p>
          </table:table-cell>
          <table:table-cell office:value-type="string" table:style-name="ce17">
            <text:p>VA248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820" table:style-name="ce11">
            <text:p>7.820,00</text:p>
          </table:table-cell>
          <table:table-cell office:value-type="string" table:style-name="ce14">
            <text:p>TESACQUE S.R.L.</text:p>
          </table:table-cell>
          <table:table-cell office:value-type="string" table:style-name="ce7">
            <text:p>02312750223</text:p>
          </table:table-cell>
          <table:table-cell office:value-type="string" table:style-name="ce17">
            <text:p>34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.569999999999993" table:style-name="ce11">
            <text:p>65,57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2026/SD/30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0.91" table:style-name="ce11">
            <text:p>70,91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1174/23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44.23" table:style-name="ce11">
            <text:p>644,23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4.8" table:style-name="ce11">
            <text:p>94,80</text:p>
          </table:table-cell>
          <table:table-cell office:value-type="string" table:style-name="ce14">
            <text:p>PLASTI GOMMA S.R.L.</text:p>
          </table:table-cell>
          <table:table-cell office:value-type="string" table:style-name="ce7">
            <text:p>00325210128</text:p>
          </table:table-cell>
          <table:table-cell office:value-type="string" table:style-name="ce17">
            <text:p>0000012SP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91.7" table:style-name="ce11">
            <text:p>1.391,7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2" table:style-name="ce11">
            <text:p>782,00</text:p>
          </table:table-cell>
          <table:table-cell office:value-type="string" table:style-name="ce14">
            <text:p>PROMECO AZIENDA SPECIALE DELLA CAMERA DI COMMERCIO DI ALESSANDRIA-ASTI</text:p>
          </table:table-cell>
          <table:table-cell office:value-type="string" table:style-name="ce7">
            <text:p>01382360053</text:p>
          </table:table-cell>
          <table:table-cell office:value-type="string" table:style-name="ce17">
            <text:p>2026/FFSP-4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00" table:style-name="ce11">
            <text:p>7.500,00</text:p>
          </table:table-cell>
          <table:table-cell office:value-type="string" table:style-name="ce14">
            <text:p>SCAI COMUNICAZIONE S.R.L. SOCIETA' BENEFIT</text:p>
          </table:table-cell>
          <table:table-cell office:value-type="string" table:style-name="ce7">
            <text:p>01798270763</text:p>
          </table:table-cell>
          <table:table-cell office:value-type="string" table:style-name="ce17">
            <text:p>432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0497.75" table:style-name="ce11">
            <text:p>20.497,75</text:p>
          </table:table-cell>
          <table:table-cell office:value-type="string" table:style-name="ce14">
            <text:p>SINTES SOCIETA' CONSORTILE A R.L.- CONSORZIO STABILE</text:p>
          </table:table-cell>
          <table:table-cell office:value-type="string" table:style-name="ce7">
            <text:p>02494110121</text:p>
          </table:table-cell>
          <table:table-cell office:value-type="string" table:style-name="ce17">
            <text:p>348/E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15.72" table:style-name="ce11">
            <text:p>4.815,72</text:p>
          </table:table-cell>
          <table:table-cell office:value-type="string" table:style-name="ce14">
            <text:p>SO.SEL BUSINESS COMMUNICATIONS S.R.L.</text:p>
          </table:table-cell>
          <table:table-cell office:value-type="string" table:style-name="ce7">
            <text:p>02802900361</text:p>
          </table:table-cell>
          <table:table-cell office:value-type="string" table:style-name="ce17">
            <text:p>V0068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" table:style-name="ce11">
            <text:p>66,00</text:p>
          </table:table-cell>
          <table:table-cell office:value-type="string" table:style-name="ce14">
            <text:p>SO.SEL BUSINESS COMMUNICATIONS S.R.L.</text:p>
          </table:table-cell>
          <table:table-cell office:value-type="string" table:style-name="ce7">
            <text:p>02802900361</text:p>
          </table:table-cell>
          <table:table-cell office:value-type="string" table:style-name="ce17">
            <text:p>V0068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2.28" table:style-name="ce11">
            <text:p>82,28</text:p>
          </table:table-cell>
          <table:table-cell office:value-type="string" table:style-name="ce14">
            <text:p>V. BARBAGLI S.R.L.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87 A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84" table:style-name="ce11">
            <text:p>284,0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88 A-2026</text:p>
          </table:table-cell>
          <table:table-cell office:value-type="date" office:date-value="2026-06-04T00:00:00" table:style-name="ce12">
            <text:p>04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831" table:style-name="ce11">
            <text:p>3.831,00</text:p>
          </table:table-cell>
          <table:table-cell office:value-type="string" table:style-name="ce14">
            <text:p>SECOOP IMPRESA SOCIALE SOCIETA' COOPERATIVA SOCIALE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90 A-2026</text:p>
          </table:table-cell>
          <table:table-cell office:value-type="date" office:date-value="2026-06-04T00:00:00" table:style-name="ce12">
            <text:p>0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0995.60999999999" table:style-name="ce11">
            <text:p>160.995,61</text:p>
          </table:table-cell>
          <table:table-cell office:value-type="string" table:style-name="ce14">
            <text:p>PIPECARE SRL</text:p>
          </table:table-cell>
          <table:table-cell office:value-type="string" table:style-name="ce7">
            <text:p>09929940964</text:p>
          </table:table-cell>
          <table:table-cell office:value-type="string" table:style-name="ce17">
            <text:p>27-2026</text:p>
          </table:table-cell>
          <table:table-cell office:value-type="date" office:date-value="2026-06-12T00:00:00" table:style-name="ce12">
            <text:p>12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469" table:style-name="ce11">
            <text:p>10.469,00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89 A-2026</text:p>
          </table:table-cell>
          <table:table-cell office:value-type="date" office:date-value="2026-06-04T00:00:00" table:style-name="ce12">
            <text:p>0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5.54" table:style-name="ce11">
            <text:p>355,54</text:p>
          </table:table-cell>
          <table:table-cell office:value-type="string" table:style-name="ce14">
            <text:p>COR.EL SRL</text:p>
          </table:table-cell>
          <table:table-cell office:value-type="string" table:style-name="ce7">
            <text:p>02274940929</text:p>
          </table:table-cell>
          <table:table-cell office:value-type="string" table:style-name="ce17">
            <text:p>FD2/26002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24.66" table:style-name="ce11">
            <text:p>1.624,66</text:p>
          </table:table-cell>
          <table:table-cell office:value-type="string" table:style-name="ce14">
            <text:p>EBANGOMMA S.R.L.</text:p>
          </table:table-cell>
          <table:table-cell office:value-type="string" table:style-name="ce7">
            <text:p>00032810129</text:p>
          </table:table-cell>
          <table:table-cell office:value-type="string" table:style-name="ce17">
            <text:p>00026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8427.72" table:style-name="ce11">
            <text:p>28.427,72</text:p>
          </table:table-cell>
          <table:table-cell office:value-type="string" table:style-name="ce14">
            <text:p>SPA GROUP S.R.L</text:p>
          </table:table-cell>
          <table:table-cell office:value-type="string" table:style-name="ce7">
            <text:p>11097071002</text:p>
          </table:table-cell>
          <table:table-cell office:value-type="string" table:style-name="ce17">
            <text:p>1460-2026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.07" table:style-name="ce11">
            <text:p>83,07</text:p>
          </table:table-cell>
          <table:table-cell office:value-type="string" table:style-name="ce14">
            <text:p>NIPPON SANSO INDUSTRIAL SRL</text:p>
          </table:table-cell>
          <table:table-cell office:value-type="string" table:style-name="ce7">
            <text:p>08418350966</text:p>
          </table:table-cell>
          <table:table-cell office:value-type="string" table:style-name="ce17">
            <text:p>004752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93394.48" table:style-name="ce11">
            <text:p>293.394,48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710/00-2026</text:p>
          </table:table-cell>
          <table:table-cell office:value-type="date" office:date-value="2026-06-12T00:00:00" table:style-name="ce12">
            <text:p>12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63154.4" table:style-name="ce11">
            <text:p>1.863.154,40</text:p>
          </table:table-cell>
          <table:table-cell office:value-type="string" table:style-name="ce14">
            <text:p>Alperia Smart Services S.r.l.</text:p>
          </table:table-cell>
          <table:table-cell office:value-type="string" table:style-name="ce7">
            <text:p>01745520211</text:p>
          </table:table-cell>
          <table:table-cell office:value-type="string" table:style-name="ce17">
            <text:p>AEL2600907000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8" table:style-name="ce11">
            <text:p>18,00</text:p>
          </table:table-cell>
          <table:table-cell office:value-type="string" table:style-name="ce14">
            <text:p>PROGRAM DI AUTONOLEGGIO FIORENTINO S.R.L.</text:p>
          </table:table-cell>
          <table:table-cell office:value-type="string" table:style-name="ce7">
            <text:p>04435420486</text:p>
          </table:table-cell>
          <table:table-cell office:value-type="string" table:style-name="ce17">
            <text:p>12201/NL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71.03" table:style-name="ce11">
            <text:p>4.971,03</text:p>
          </table:table-cell>
          <table:table-cell office:value-type="string" table:style-name="ce14">
            <text:p>D'ANGELO GROUP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1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2.46" table:style-name="ce11">
            <text:p>112,46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1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00.1099999999999" table:style-name="ce11">
            <text:p>1.200,11</text:p>
          </table:table-cell>
          <table:table-cell office:value-type="string" table:style-name="ce14">
            <text:p>D'ANGELO GROUP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1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882.26" table:style-name="ce11">
            <text:p>4.882,26</text:p>
          </table:table-cell>
          <table:table-cell office:value-type="string" table:style-name="ce14">
            <text:p>D'ANGELO GROUP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1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94.24" table:style-name="ce11">
            <text:p>10.094,24</text:p>
          </table:table-cell>
          <table:table-cell office:value-type="string" table:style-name="ce14">
            <text:p>STM IMPIANTI ELETTRICI SRL UNIPERSONALE</text:p>
          </table:table-cell>
          <table:table-cell office:value-type="string" table:style-name="ce7">
            <text:p>03774880136</text:p>
          </table:table-cell>
          <table:table-cell office:value-type="string" table:style-name="ce17">
            <text:p>209/S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7798" table:style-name="ce11">
            <text:p>107.798,00</text:p>
          </table:table-cell>
          <table:table-cell office:value-type="string" table:style-name="ce14">
            <text:p>PROJECT INFORMATICA SRL</text:p>
          </table:table-cell>
          <table:table-cell office:value-type="string" table:style-name="ce7">
            <text:p>02006010165</text:p>
          </table:table-cell>
          <table:table-cell office:value-type="string" table:style-name="ce17">
            <text:p>12247/2026/00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99.12" table:style-name="ce11">
            <text:p>799,1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5.52" table:style-name="ce11">
            <text:p>585,5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4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8.96" table:style-name="ce11">
            <text:p>368,96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4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2.01" table:style-name="ce11">
            <text:p>332,01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31.32" table:style-name="ce11">
            <text:p>1.031,3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7.84" table:style-name="ce11">
            <text:p>367,84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4.86" table:style-name="ce11">
            <text:p>94,86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4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0" table:style-name="ce11">
            <text:p>140,00</text:p>
          </table:table-cell>
          <table:table-cell office:value-type="string" table:style-name="ce14">
            <text:p>VIGNOLA CARRELLI TRADING SRL</text:p>
          </table:table-cell>
          <table:table-cell office:value-type="string" table:style-name="ce7">
            <text:p>02156220127</text:p>
          </table:table-cell>
          <table:table-cell office:value-type="string" table:style-name="ce17">
            <text:p>002233-0C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32.67" table:style-name="ce11">
            <text:p>2.532,67</text:p>
          </table:table-cell>
          <table:table-cell office:value-type="string" table:style-name="ce14">
            <text:p>VOLKSWAGEN LEASING GMBH</text:p>
          </table:table-cell>
          <table:table-cell office:value-type="string" table:style-name="ce7">
            <text:p>12549080153</text:p>
          </table:table-cell>
          <table:table-cell office:value-type="string" table:style-name="ce17">
            <text:p>20260332385V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0" table:style-name="ce11">
            <text:p>440,00</text:p>
          </table:table-cell>
          <table:table-cell office:value-type="string" table:style-name="ce14">
            <text:p>VOMM IMPIANTI E PROCESSI SPA</text:p>
          </table:table-cell>
          <table:table-cell office:value-type="string" table:style-name="ce7">
            <text:p>06804470968</text:p>
          </table:table-cell>
          <table:table-cell office:value-type="string" table:style-name="ce17">
            <text:p>000070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179.57" table:style-name="ce11">
            <text:p>5.179,57</text:p>
          </table:table-cell>
          <table:table-cell office:value-type="string" table:style-name="ce14">
            <text:p>WATERJADE S.R.L.</text:p>
          </table:table-cell>
          <table:table-cell office:value-type="string" table:style-name="ce7">
            <text:p>02348070224</text:p>
          </table:table-cell>
          <table:table-cell office:value-type="string" table:style-name="ce17">
            <text:p>FPR 5/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982.400000000001" table:style-name="ce11">
            <text:p>49.982,40</text:p>
          </table:table-cell>
          <table:table-cell office:value-type="string" table:style-name="ce14">
            <text:p>SHORR KAN IT ENGINEERING S.R.L.</text:p>
          </table:table-cell>
          <table:table-cell office:value-type="string" table:style-name="ce7">
            <text:p>07920610016</text:p>
          </table:table-cell>
          <table:table-cell office:value-type="string" table:style-name="ce17">
            <text:p>A2026A-000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0190.52" table:style-name="ce11">
            <text:p>90.190,52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711/00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5" table:style-name="ce11">
            <text:p>825,00</text:p>
          </table:table-cell>
          <table:table-cell office:value-type="string" table:style-name="ce14">
            <text:p>FIA-TRAC SRL</text:p>
          </table:table-cell>
          <table:table-cell office:value-type="string" table:style-name="ce7">
            <text:p>01510660069<text:s/></text:p>
          </table:table-cell>
          <table:table-cell office:value-type="string" table:style-name="ce17">
            <text:p>V01129-2026</text:p>
          </table:table-cell>
          <table:table-cell office:value-type="date" office:date-value="2026-06-15T00:00:00" table:style-name="ce12">
            <text:p>1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818.75" table:style-name="ce11">
            <text:p>3.818,75</text:p>
          </table:table-cell>
          <table:table-cell office:value-type="string" table:style-name="ce14">
            <text:p>ETC SUSTAINABLE SOLUTIONS SRL</text:p>
          </table:table-cell>
          <table:table-cell office:value-type="string" table:style-name="ce7">
            <text:p>02323330221</text:p>
          </table:table-cell>
          <table:table-cell office:value-type="string" table:style-name="ce17">
            <text:p>2026/44/VFES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4.91" table:style-name="ce11">
            <text:p>804,91</text:p>
          </table:table-cell>
          <table:table-cell office:value-type="string" table:style-name="ce14">
            <text:p>SERVIZI VELOCI SRL</text:p>
          </table:table-cell>
          <table:table-cell office:value-type="string" table:style-name="ce7">
            <text:p>03426570127</text:p>
          </table:table-cell>
          <table:table-cell office:value-type="string" table:style-name="ce17">
            <text:p>00832/2026-27-2026</text:p>
          </table:table-cell>
          <table:table-cell office:value-type="date" office:date-value="2026-06-15T00:00:00" table:style-name="ce12">
            <text:p>1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833.19" table:style-name="ce11">
            <text:p>3.833,19</text:p>
          </table:table-cell>
          <table:table-cell office:value-type="string" table:style-name="ce14">
            <text:p>D'ANGELO GROUP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1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26.81" table:style-name="ce11">
            <text:p>1.026,81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1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74.1099999999997" table:style-name="ce11">
            <text:p>5.074,11</text:p>
          </table:table-cell>
          <table:table-cell office:value-type="string" table:style-name="ce14">
            <text:p>TICAR S.A.S. DI RUFFATO D. RUFFATO C. &amp; C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0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907.59" table:style-name="ce11">
            <text:p>6.907,59</text:p>
          </table:table-cell>
          <table:table-cell office:value-type="string" table:style-name="ce14">
            <text:p>TICAR S.A.S. DI RUFFATO D. RUFFATO C. &amp; C.</text:p>
          </table:table-cell>
          <table:table-cell office:value-type="string" table:style-name="ce13">
            <text:p>02463860987</text:p>
          </table:table-cell>
          <table:table-cell office:value-type="string" table:style-name="ce17">
            <text:p>10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77.71" table:style-name="ce11">
            <text:p>377,71</text:p>
          </table:table-cell>
          <table:table-cell office:value-type="string" table:style-name="ce14">
            <text:p>EDIL SCAVI F.LLI LEFONS S.R.L.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1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717.23" table:style-name="ce11">
            <text:p>1.717,23</text:p>
          </table:table-cell>
          <table:table-cell office:value-type="string" table:style-name="ce14">
            <text:p>TICAR S.A.S. DI RUFFATO D. RUFFATO C. &amp; C.</text:p>
          </table:table-cell>
          <table:table-cell office:value-type="string" table:style-name="ce13">
            <text:p>02463860987</text:p>
          </table:table-cell>
          <table:table-cell office:value-type="string" table:style-name="ce17">
            <text:p>11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3.4" table:style-name="ce11">
            <text:p>113,40</text:p>
          </table:table-cell>
          <table:table-cell office:value-type="string" table:style-name="ce14">
            <text:p>D'ANGELO GROUP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1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3.95" table:style-name="ce11">
            <text:p>503,95</text:p>
          </table:table-cell>
          <table:table-cell office:value-type="string" table:style-name="ce14">
            <text:p>COR.EL SRL</text:p>
          </table:table-cell>
          <table:table-cell office:value-type="string" table:style-name="ce7">
            <text:p>02274940929</text:p>
          </table:table-cell>
          <table:table-cell office:value-type="string" table:style-name="ce17">
            <text:p>FD2/26002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6.92" table:style-name="ce11">
            <text:p>106,92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2.56" table:style-name="ce11">
            <text:p>202,56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4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.2" table:style-name="ce11">
            <text:p>83,2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4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.48" table:style-name="ce11">
            <text:p>126,48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0.8" table:style-name="ce11">
            <text:p>240,80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4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.96" table:style-name="ce11">
            <text:p>152,96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3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.76" table:style-name="ce11">
            <text:p>109,76</text:p>
          </table:table-cell>
          <table:table-cell office:value-type="string" table:style-name="ce14">
            <text:p>SAFE SRL UNIPERSONALE</text:p>
          </table:table-cell>
          <table:table-cell office:value-type="string" table:style-name="ce7">
            <text:p>01604520989</text:p>
          </table:table-cell>
          <table:table-cell office:value-type="string" table:style-name="ce17">
            <text:p>A0382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.80000000000001" table:style-name="ce11">
            <text:p>141,80</text:p>
          </table:table-cell>
          <table:table-cell office:value-type="string" table:style-name="ce14">
            <text:p>VISCONTI S.A.S. DI VISCONTI M. E VISCONTI D. &amp; C.</text:p>
          </table:table-cell>
          <table:table-cell office:value-type="string" table:style-name="ce7">
            <text:p>03567170125</text:p>
          </table:table-cell>
          <table:table-cell office:value-type="string" table:style-name="ce17">
            <text:p>A-009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7" table:style-name="ce11">
            <text:p>957,00</text:p>
          </table:table-cell>
          <table:table-cell office:value-type="string" table:style-name="ce14">
            <text:p>VOMM IMPIANTI E PROCESSI SPA</text:p>
          </table:table-cell>
          <table:table-cell office:value-type="string" table:style-name="ce7">
            <text:p>06804470968</text:p>
          </table:table-cell>
          <table:table-cell office:value-type="string" table:style-name="ce17">
            <text:p>000075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8.61" table:style-name="ce11">
            <text:p>328,61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2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.89" table:style-name="ce11">
            <text:p>37,89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1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4.81" table:style-name="ce11">
            <text:p>474,81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2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29.34" table:style-name="ce11">
            <text:p>6.229,34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1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44.86" table:style-name="ce11">
            <text:p>9.644,86</text:p>
          </table:table-cell>
          <table:table-cell office:value-type="string" table:style-name="ce14">
            <text:p>IECOTEC SRL</text:p>
          </table:table-cell>
          <table:table-cell office:value-type="string" table:style-name="ce7">
            <text:p>10003850152</text:p>
          </table:table-cell>
          <table:table-cell office:value-type="string" table:style-name="ce17">
            <text:p>43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.09" table:style-name="ce11">
            <text:p>67,09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1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9.87" table:style-name="ce11">
            <text:p>149,87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1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067.01" table:style-name="ce11">
            <text:p>37.067,01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1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8.44" table:style-name="ce11">
            <text:p>908,44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1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0.08" table:style-name="ce11">
            <text:p>410,08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2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71.69" table:style-name="ce11">
            <text:p>1.271,69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1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.98" table:style-name="ce11">
            <text:p>45,98</text:p>
          </table:table-cell>
          <table:table-cell office:value-type="string" table:style-name="ce14">
            <text:p>NOVA AEG S.P.A.</text:p>
          </table:table-cell>
          <table:table-cell office:value-type="string" table:style-name="ce7">
            <text:p>02616630022</text:p>
          </table:table-cell>
          <table:table-cell office:value-type="string" table:style-name="ce17">
            <text:p>726006251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6030" table:style-name="ce11">
            <text:p>96.030,00</text:p>
          </table:table-cell>
          <table:table-cell office:value-type="string" table:style-name="ce14">
            <text:p>SACCHI GIUSEPPE SPA</text:p>
          </table:table-cell>
          <table:table-cell office:value-type="string" table:style-name="ce7">
            <text:p>00689730133</text:p>
          </table:table-cell>
          <table:table-cell office:value-type="string" table:style-name="ce17">
            <text:p>130013951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9" table:style-name="ce11">
            <text:p>339,00</text:p>
          </table:table-cell>
          <table:table-cell office:value-type="string" table:style-name="ce14">
            <text:p>ALPHABET ITALIA S.P.A.</text:p>
          </table:table-cell>
          <table:table-cell office:value-type="string" table:style-name="ce7">
            <text:p>13070370153</text:p>
          </table:table-cell>
          <table:table-cell office:value-type="string" table:style-name="ce17">
            <text:p>VF02610243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63.98" table:style-name="ce11">
            <text:p>863,98</text:p>
          </table:table-cell>
          <table:table-cell office:value-type="string" table:style-name="ce14">
            <text:p>Amazon Web Services EMEA Sarl</text:p>
          </table:table-cell>
          <table:table-cell office:value-type="string" table:style-name="ce7">
            <text:p>10119840964</text:p>
          </table:table-cell>
          <table:table-cell office:value-type="string" table:style-name="ce17">
            <text:p>EUINIT26-5629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9" table:style-name="ce11">
            <text:p>1.449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570621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8" table:style-name="ce11">
            <text:p>828,00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572923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75.16" table:style-name="ce11">
            <text:p>1.475,16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AIN/18800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95.97" table:style-name="ce11">
            <text:p>1.595,97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AIN/188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0" table:style-name="ce11">
            <text:p>200,00</text:p>
          </table:table-cell>
          <table:table-cell office:value-type="string" table:style-name="ce14">
            <text:p>ATHLON CAR LEASE ITALY S.R.L. A SOCIO UNICO</text:p>
          </table:table-cell>
          <table:table-cell office:value-type="string" table:style-name="ce7">
            <text:p>10641441000</text:p>
          </table:table-cell>
          <table:table-cell office:value-type="string" table:style-name="ce17">
            <text:p>26/ROT/1136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4750.74" table:style-name="ce11">
            <text:p>54.750,74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262200065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7.94" table:style-name="ce11">
            <text:p>87,94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RLR0228776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5.51" table:style-name="ce11">
            <text:p>165,51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INR0650166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29.18" table:style-name="ce11">
            <text:p>-29,18</text:p>
          </table:table-cell>
          <table:table-cell office:value-type="string" table:style-name="ce14">
            <text:p>ALD AUTOMOTIVE ITALIA SRL</text:p>
          </table:table-cell>
          <table:table-cell office:value-type="string" table:style-name="ce7">
            <text:p>07978810583</text:p>
          </table:table-cell>
          <table:table-cell office:value-type="string" table:style-name="ce17">
            <text:p>RLC0023299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4942.6" table:style-name="ce11">
            <text:p>64.942,60</text:p>
          </table:table-cell>
          <table:table-cell office:value-type="string" table:style-name="ce14">
            <text:p>IA.ING S.R.L.</text:p>
          </table:table-cell>
          <table:table-cell office:value-type="string" table:style-name="ce7">
            <text:p>03632520759</text:p>
          </table:table-cell>
          <table:table-cell office:value-type="string" table:style-name="ce17">
            <text:p>262200100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2156.41" table:style-name="ce11">
            <text:p>52.156,41</text:p>
          </table:table-cell>
          <table:table-cell office:value-type="string" table:style-name="ce14">
            <text:p>IDRAGEST SRL</text:p>
          </table:table-cell>
          <table:table-cell office:value-type="string" table:style-name="ce7">
            <text:p>02159670799</text:p>
          </table:table-cell>
          <table:table-cell office:value-type="string" table:style-name="ce17">
            <text:p>38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5" table:style-name="ce11">
            <text:p>825,00</text:p>
          </table:table-cell>
          <table:table-cell office:value-type="string" table:style-name="ce14">
            <text:p>FIA-TRAC SRL</text:p>
          </table:table-cell>
          <table:table-cell office:value-type="string" table:style-name="ce7">
            <text:p>01510660069<text:s/></text:p>
          </table:table-cell>
          <table:table-cell office:value-type="string" table:style-name="ce17">
            <text:p>V0140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3.93" table:style-name="ce11">
            <text:p>1.363,93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8674127/LC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15.82" table:style-name="ce11">
            <text:p>1.015,82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8674025/LC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82445" table:style-name="ce11">
            <text:p>382.445,00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/0433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6.48" table:style-name="ce11">
            <text:p>1.176,48</text:p>
          </table:table-cell>
          <table:table-cell office:value-type="string" table:style-name="ce14">
            <text:p>RCI BANQUE S.A</text:p>
          </table:table-cell>
          <table:table-cell office:value-type="string" table:style-name="ce7">
            <text:p>11455821006</text:p>
          </table:table-cell>
          <table:table-cell office:value-type="string" table:style-name="ce17">
            <text:p>6908673927/LC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0883.91" table:style-name="ce11">
            <text:p>210.883,91</text:p>
          </table:table-cell>
          <table:table-cell office:value-type="string" table:style-name="ce14">
            <text:p>NEPTUNE SRL</text:p>
          </table:table-cell>
          <table:table-cell office:value-type="string" table:style-name="ce7">
            <text:p>02798700593</text:p>
          </table:table-cell>
          <table:table-cell office:value-type="string" table:style-name="ce17">
            <text:p>19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5531.7" table:style-name="ce11">
            <text:p>55.531,70</text:p>
          </table:table-cell>
          <table:table-cell office:value-type="string" table:style-name="ce14">
            <text:p>IDROSTUDI SRL</text:p>
          </table:table-cell>
          <table:table-cell office:value-type="string" table:style-name="ce7">
            <text:p>01039560329</text:p>
          </table:table-cell>
          <table:table-cell office:value-type="string" table:style-name="ce17">
            <text:p>2610144-20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0980.68" table:style-name="ce11">
            <text:p>90.980,68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E1179/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1857.200000000001" table:style-name="ce11">
            <text:p>31.857,20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E1190/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0.13" table:style-name="ce11">
            <text:p>2.100,13</text:p>
          </table:table-cell>
          <table:table-cell office:value-type="string" table:style-name="ce14">
            <text:p>COMUNE DI CARDANO AL CAMPO</text:p>
          </table:table-cell>
          <table:table-cell office:value-type="string" table:style-name="ce7">
            <text:p>00221730120</text:p>
          </table:table-cell>
          <table:table-cell office:value-type="string" table:style-name="ce17">
            <text:p>80SV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38.49" table:style-name="ce11">
            <text:p>538,49</text:p>
          </table:table-cell>
          <table:table-cell office:value-type="string" table:style-name="ce14">
            <text:p>COMUNE DI CARDANO AL CAMPO</text:p>
          </table:table-cell>
          <table:table-cell office:value-type="string" table:style-name="ce7">
            <text:p>00221730120</text:p>
          </table:table-cell>
          <table:table-cell office:value-type="string" table:style-name="ce17">
            <text:p>81SV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2.3" table:style-name="ce11">
            <text:p>262,30</text:p>
          </table:table-cell>
          <table:table-cell office:value-type="string" table:style-name="ce14">
            <text:p>COMUNE DI RANCIO VALCUVIA</text:p>
          </table:table-cell>
          <table:table-cell office:value-type="string" table:style-name="ce7">
            <text:p>00561740127</text:p>
          </table:table-cell>
          <table:table-cell office:value-type="string" table:style-name="ce17">
            <text:p>1/1/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00" table:style-name="ce11">
            <text:p>4.500,00</text:p>
          </table:table-cell>
          <table:table-cell office:value-type="string" table:style-name="ce14">
            <text:p>RIA GRANT THORNTON SPA</text:p>
          </table:table-cell>
          <table:table-cell office:value-type="string" table:style-name="ce7">
            <text:p>02342440399</text:p>
          </table:table-cell>
          <table:table-cell office:value-type="string" table:style-name="ce17">
            <text:p>VN26-002080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0707.29" table:style-name="ce11">
            <text:p>40.707,29</text:p>
          </table:table-cell>
          <table:table-cell office:value-type="string" table:style-name="ce14">
            <text:p>Almaviva Bluebit S.p.A.</text:p>
          </table:table-cell>
          <table:table-cell office:value-type="string" table:style-name="ce7">
            <text:p>02459940280</text:p>
          </table:table-cell>
          <table:table-cell office:value-type="string" table:style-name="ce17">
            <text:p>580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689" table:style-name="ce11">
            <text:p>19.689,00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844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00.55" table:style-name="ce11">
            <text:p>1.600,55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E1191/26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904.660000000003" table:style-name="ce11">
            <text:p>39.904,66</text:p>
          </table:table-cell>
          <table:table-cell office:value-type="string" table:style-name="ce14">
            <text:p>IP PLUS S.R.L.</text:p>
          </table:table-cell>
          <table:table-cell office:value-type="string" table:style-name="ce7">
            <text:p>17851171003</text:p>
          </table:table-cell>
          <table:table-cell office:value-type="string" table:style-name="ce17">
            <text:p>9601209293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000" table:style-name="ce11">
            <text:p>3.000,00</text:p>
          </table:table-cell>
          <table:table-cell office:value-type="string" table:style-name="ce14">
            <text:p>GUSSONI SNC FERRAMENTA COLORIFICIO</text:p>
          </table:table-cell>
          <table:table-cell office:value-type="string" table:style-name="ce7">
            <text:p>03821900150</text:p>
          </table:table-cell>
          <table:table-cell office:value-type="string" table:style-name="ce17">
            <text:p>CAUZ DEF CIG: A02B18426F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.66" table:style-name="ce11">
            <text:p>56,66</text:p>
          </table:table-cell>
          <table:table-cell office:value-type="string" table:style-name="ce14">
            <text:p>GELSIA S.R.L.</text:p>
          </table:table-cell>
          <table:table-cell office:value-type="string" table:style-name="ce7">
            <text:p>05970420963</text:p>
          </table:table-cell>
          <table:table-cell office:value-type="string" table:style-name="ce17">
            <text:p>ZT000220240000000660-2024-2024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065.62" table:style-name="ce11">
            <text:p>90.065,62</text:p>
          </table:table-cell>
          <table:table-cell office:value-type="string" table:style-name="ce14">
            <text:p>COMUNE DI CARAVATE</text:p>
          </table:table-cell>
          <table:table-cell office:value-type="string" table:style-name="ce7">
            <text:p>00227400124</text:p>
          </table:table-cell>
          <table:table-cell office:value-type="string" table:style-name="ce17">
            <text:p>1/A-2025</text:p>
          </table:table-cell>
          <table:table-cell office:value-type="date" office:date-value="2026-05-27T00:00:00" table:style-name="ce12">
            <text:p>27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363.0300000000002" table:style-name="ce11">
            <text:p>2.363,03</text:p>
          </table:table-cell>
          <table:table-cell office:value-type="string" table:style-name="ce14">
            <text:p>DIZETA INGEGNERIA STUDIO ASSOCIATO</text:p>
          </table:table-cell>
          <table:table-cell office:value-type="string" table:style-name="ce7">
            <text:p>05965090961</text:p>
          </table:table-cell>
          <table:table-cell office:value-type="string" table:style-name="ce17">
            <text:p>057-2025 DEL 26/08/2025 SU ATI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1.6" table:style-name="ce11">
            <text:p>61,60</text:p>
          </table:table-cell>
          <table:table-cell office:value-type="string" table:style-name="ce14">
            <text:p>BALCIA INSURANCE SE</text:p>
          </table:table-cell>
          <table:table-cell office:value-type="string" table:style-name="ce7">
            <text:p>97654980586</text:p>
          </table:table-cell>
          <table:table-cell office:value-type="string" table:style-name="ce17">
            <text:p>cauzione provvisoria CIG B9A4C73EEB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00" table:style-name="ce11">
            <text:p>2.400,00</text:p>
          </table:table-cell>
          <table:table-cell office:value-type="string" table:style-name="ce14">
            <text:p>MINISTERO DELL'AMBIENTE E DELLA SICUREZZA ENERGETICA</text:p>
          </table:table-cell>
          <table:table-cell office:value-type="string" table:style-name="ce7">
            <text:p>97327160582</text:p>
          </table:table-cell>
          <table:table-cell office:value-type="string" table:style-name="ce17">
            <text:p>2650372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359.199999999997" table:style-name="ce11">
            <text:p>33.359,20</text:p>
          </table:table-cell>
          <table:table-cell office:value-type="string" table:style-name="ce14">
            <text:p>LINKEDIN IRELAND UNLIMITED COMPANY</text:p>
          </table:table-cell>
          <table:table-cell office:value-type="string" table:style-name="ce7">
            <text:p>IE9740425P</text:p>
          </table:table-cell>
          <table:table-cell office:value-type="string" table:style-name="ce17">
            <text:p>78112796616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16.8200000000002" table:style-name="ce11">
            <text:p>2.616,82</text:p>
          </table:table-cell>
          <table:table-cell office:value-type="string" table:style-name="ce14">
            <text:p>DIZETA INGEGNERIA STUDIO ASSOCIATO</text:p>
          </table:table-cell>
          <table:table-cell office:value-type="string" table:style-name="ce7">
            <text:p>05965090961</text:p>
          </table:table-cell>
          <table:table-cell office:value-type="string" table:style-name="ce17">
            <text:p>FT 058/2025 DEL 26/08/2025 SU ATI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505.23" table:style-name="ce11">
            <text:p>2.505,23</text:p>
          </table:table-cell>
          <table:table-cell office:value-type="string" table:style-name="ce14">
            <text:p>DIZETA INGEGNERIA STUDIO ASSOCIATO</text:p>
          </table:table-cell>
          <table:table-cell office:value-type="string" table:style-name="ce7">
            <text:p>05965090961</text:p>
          </table:table-cell>
          <table:table-cell office:value-type="string" table:style-name="ce17">
            <text:p>FT 059/2025 DEL 26/08/2025 SU ATI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60" table:style-name="ce11">
            <text:p>160,00</text:p>
          </table:table-cell>
          <table:table-cell office:value-type="string" table:style-name="ce14">
            <text:p>AIDP Gruppo Regionale Lombardia</text:p>
          </table:table-cell>
          <table:table-cell office:value-type="string" table:style-name="ce7">
            <text:p>08230550157</text:p>
          </table:table-cell>
          <table:table-cell office:value-type="string" table:style-name="ce17">
            <text:p>265006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0" table:style-name="ce11">
            <text:p>160,00</text:p>
          </table:table-cell>
          <table:table-cell office:value-type="string" table:style-name="ce14">
            <text:p>CANVA PTY LTD</text:p>
          </table:table-cell>
          <table:table-cell office:value-type="string" table:style-name="ce7">
            <text:p>ABN80158929938</text:p>
          </table:table-cell>
          <table:table-cell office:value-type="string" table:style-name="ce17">
            <text:p>04749-20050995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0" table:style-name="ce11">
            <text:p>1.800,00</text:p>
          </table:table-cell>
          <table:table-cell office:value-type="string" table:style-name="ce14">
            <text:p>MINISTERO DELL'AMBIENTE E DELLA SICUREZZA ENERGETICA</text:p>
          </table:table-cell>
          <table:table-cell office:value-type="string" table:style-name="ce7">
            <text:p>97327160582</text:p>
          </table:table-cell>
          <table:table-cell office:value-type="string" table:style-name="ce17">
            <text:p>2650749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169.85" table:style-name="ce11">
            <text:p>16.169,85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720.12" table:style-name="ce11">
            <text:p>7.720,12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1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95.25" table:style-name="ce11">
            <text:p>1.295,25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1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55.9499999999998" table:style-name="ce11">
            <text:p>2.355,95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1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71.77" table:style-name="ce11">
            <text:p>1.471,77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2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09.04" table:style-name="ce11">
            <text:p>1.109,04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1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9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0.83999999999997" table:style-name="ce11">
            <text:p>310,8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009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75.6" table:style-name="ce11">
            <text:p>875,6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009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10.4" table:style-name="ce11">
            <text:p>1.910,4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9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71.47" table:style-name="ce11">
            <text:p>871,47</text:p>
          </table:table-cell>
          <table:table-cell office:value-type="string" table:style-name="ce14">
            <text:p>ALIBABA.COM</text:p>
          </table:table-cell>
          <table:table-cell office:value-type="string" table:style-name="ce7">
            <text:p>M90371710Y</text:p>
          </table:table-cell>
          <table:table-cell office:value-type="string" table:style-name="ce17">
            <text:p>290394575501023255_100968580645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9.5" table:style-name="ce11">
            <text:p>289,50</text:p>
          </table:table-cell>
          <table:table-cell office:value-type="string" table:style-name="ce14">
            <text:p>GIFT CAMPAIGN S.L</text:p>
          </table:table-cell>
          <table:table-cell table:style-name="ce7"/>
          <table:table-cell office:value-type="string" table:style-name="ce17">
            <text:p>f-206971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8134.48" table:style-name="ce11">
            <text:p>178.134,48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12/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5.47" table:style-name="ce11">
            <text:p>965,47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6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2.49" table:style-name="ce11">
            <text:p>172,49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6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8.58" table:style-name="ce11">
            <text:p>728,58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6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19.38" table:style-name="ce11">
            <text:p>919,38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009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3.15" table:style-name="ce11">
            <text:p>583,15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217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.47000000000003" table:style-name="ce11">
            <text:p>320,47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191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COMUNE DI AGRA</text:p>
          </table:table-cell>
          <table:table-cell office:value-type="string" table:style-name="ce7">
            <text:p>00459980124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853" table:style-name="ce11">
            <text:p>2.853,00</text:p>
          </table:table-cell>
          <table:table-cell office:value-type="string" table:style-name="ce14">
            <text:p>COMUNE DI BARDELLO CON MALGESSO E BREGANO</text:p>
          </table:table-cell>
          <table:table-cell office:value-type="string" table:style-name="ce7">
            <text:p>03929670127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914" table:style-name="ce11">
            <text:p>1.914,00</text:p>
          </table:table-cell>
          <table:table-cell office:value-type="string" table:style-name="ce14">
            <text:p>COMUNE DI BESANO</text:p>
          </table:table-cell>
          <table:table-cell office:value-type="string" table:style-name="ce7">
            <text:p>00561660127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705" table:style-name="ce11">
            <text:p>2.705,00</text:p>
          </table:table-cell>
          <table:table-cell office:value-type="string" table:style-name="ce14">
            <text:p>COMUNE DI BIANDRONNO</text:p>
          </table:table-cell>
          <table:table-cell office:value-type="string" table:style-name="ce7">
            <text:p>00308160126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771" table:style-name="ce11">
            <text:p>2.771,00</text:p>
          </table:table-cell>
          <table:table-cell office:value-type="string" table:style-name="ce14">
            <text:p>COMUNE DI BREBBIA</text:p>
          </table:table-cell>
          <table:table-cell office:value-type="string" table:style-name="ce7">
            <text:p>83000650123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489" table:style-name="ce11">
            <text:p>1.489,00</text:p>
          </table:table-cell>
          <table:table-cell office:value-type="string" table:style-name="ce14">
            <text:p>COMUNE DI BRENTA</text:p>
          </table:table-cell>
          <table:table-cell office:value-type="string" table:style-name="ce7">
            <text:p>00528310121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51" table:style-name="ce11">
            <text:p>1.251,00</text:p>
          </table:table-cell>
          <table:table-cell office:value-type="string" table:style-name="ce14">
            <text:p>COMUNE DI BRISSAGO VALTRAVAGLIA</text:p>
          </table:table-cell>
          <table:table-cell office:value-type="string" table:style-name="ce7">
            <text:p>00225510122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40" table:style-name="ce11">
            <text:p>2.340,00</text:p>
          </table:table-cell>
          <table:table-cell office:value-type="string" table:style-name="ce14">
            <text:p>COMUNE DI CADEGLIANO VICONAGO</text:p>
          </table:table-cell>
          <table:table-cell office:value-type="string" table:style-name="ce7">
            <text:p>00300450129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77" table:style-name="ce11">
            <text:p>2.377,00</text:p>
          </table:table-cell>
          <table:table-cell office:value-type="string" table:style-name="ce14">
            <text:p>COMUNE DI CADREZZATE CON OSMATE</text:p>
          </table:table-cell>
          <table:table-cell office:value-type="string" table:style-name="ce7">
            <text:p>03700710126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906" table:style-name="ce11">
            <text:p>4.906,00</text:p>
          </table:table-cell>
          <table:table-cell office:value-type="string" table:style-name="ce14">
            <text:p>COMUNE DI CAIRATE</text:p>
          </table:table-cell>
          <table:table-cell office:value-type="string" table:style-name="ce7">
            <text:p>00309270122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31" table:style-name="ce11">
            <text:p>2.331,00</text:p>
          </table:table-cell>
          <table:table-cell office:value-type="string" table:style-name="ce14">
            <text:p>COMUNE DI CASALE LITTA</text:p>
          </table:table-cell>
          <table:table-cell office:value-type="string" table:style-name="ce7">
            <text:p>00309410124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372" table:style-name="ce11">
            <text:p>3.372,00</text:p>
          </table:table-cell>
          <table:table-cell office:value-type="string" table:style-name="ce14">
            <text:p>COMUNE DI CASORATE SEMPIONE</text:p>
          </table:table-cell>
          <table:table-cell office:value-type="string" table:style-name="ce7">
            <text:p>00341710127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74" table:style-name="ce11">
            <text:p>1.074,00</text:p>
          </table:table-cell>
          <table:table-cell office:value-type="string" table:style-name="ce14">
            <text:p>COMUNE DI CASTELSEPRIO</text:p>
          </table:table-cell>
          <table:table-cell office:value-type="string" table:style-name="ce7">
            <text:p>00346170129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08" table:style-name="ce11">
            <text:p>3.208,00</text:p>
          </table:table-cell>
          <table:table-cell office:value-type="string" table:style-name="ce14">
            <text:p>COMUNE DI CASTELVECCANA</text:p>
          </table:table-cell>
          <table:table-cell office:value-type="string" table:style-name="ce7">
            <text:p>00289020125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31" table:style-name="ce11">
            <text:p>3.231,00</text:p>
          </table:table-cell>
          <table:table-cell office:value-type="string" table:style-name="ce14">
            <text:p>COMUNE DI CAVARIA CON PREMEZZO</text:p>
          </table:table-cell>
          <table:table-cell office:value-type="string" table:style-name="ce7">
            <text:p>00309290120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837" table:style-name="ce11">
            <text:p>5.837,00</text:p>
          </table:table-cell>
          <table:table-cell office:value-type="string" table:style-name="ce14">
            <text:p>COMUNE DI CISLAGO</text:p>
          </table:table-cell>
          <table:table-cell office:value-type="string" table:style-name="ce7">
            <text:p>00308220128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995" table:style-name="ce11">
            <text:p>3.995,00</text:p>
          </table:table-cell>
          <table:table-cell office:value-type="string" table:style-name="ce14">
            <text:p>COMUNE DI COCQUIO TREVISAGO</text:p>
          </table:table-cell>
          <table:table-cell office:value-type="string" table:style-name="ce7">
            <text:p>00309210128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87" table:style-name="ce11">
            <text:p>1.287,00</text:p>
          </table:table-cell>
          <table:table-cell office:value-type="string" table:style-name="ce14">
            <text:p>COMUNE DI COMABBIO</text:p>
          </table:table-cell>
          <table:table-cell office:value-type="string" table:style-name="ce7">
            <text:p>00261830129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COMUNE DI CURIGLIA CON MONTEVIASCO</text:p>
          </table:table-cell>
          <table:table-cell office:value-type="string" table:style-name="ce7">
            <text:p>00458530128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624" table:style-name="ce11">
            <text:p>1.624,00</text:p>
          </table:table-cell>
          <table:table-cell office:value-type="string" table:style-name="ce14">
            <text:p>COMUNE DI DUMENZA</text:p>
          </table:table-cell>
          <table:table-cell office:value-type="string" table:style-name="ce7">
            <text:p>00579150129</text:p>
          </table:table-cell>
          <table:table-cell office:value-type="string" table:style-name="ce17">
            <text:p>CUP 2026.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5.58" table:style-name="ce11">
            <text:p>1.755,58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192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4.02" table:style-name="ce11">
            <text:p>394,02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009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7.68" table:style-name="ce11">
            <text:p>1.177,68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191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1.91" table:style-name="ce11">
            <text:p>591,91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319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6.45999999999998" table:style-name="ce11">
            <text:p>306,46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319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5481.56" table:style-name="ce11">
            <text:p>55.481,56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37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205.74" table:style-name="ce11">
            <text:p>28.205,74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38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73.12" table:style-name="ce11">
            <text:p>573,1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69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69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3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96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9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9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8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8.48" table:style-name="ce11">
            <text:p>1.098,48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64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1.47" table:style-name="ce11">
            <text:p>821,47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9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6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8.48" table:style-name="ce11">
            <text:p>1.098,48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6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49.65" table:style-name="ce11">
            <text:p>15.549,65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70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66.09" table:style-name="ce11">
            <text:p>7.266,09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7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11.87" table:style-name="ce11">
            <text:p>2.311,87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2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50.07" table:style-name="ce11">
            <text:p>12.050,07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2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18.13" table:style-name="ce11">
            <text:p>4.618,13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2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23.41" table:style-name="ce11">
            <text:p>3.123,41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2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5.73" table:style-name="ce11">
            <text:p>425,73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2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289" table:style-name="ce11">
            <text:p>2.289,00</text:p>
          </table:table-cell>
          <table:table-cell office:value-type="string" table:style-name="ce14">
            <text:p>COMUNE DI GEMONIO</text:p>
          </table:table-cell>
          <table:table-cell office:value-type="string" table:style-name="ce7">
            <text:p>00273580126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742" table:style-name="ce11">
            <text:p>1.742,00</text:p>
          </table:table-cell>
          <table:table-cell office:value-type="string" table:style-name="ce14">
            <text:p>COMUNE DI GORNATE OLONA</text:p>
          </table:table-cell>
          <table:table-cell office:value-type="string" table:style-name="ce7">
            <text:p>00519350128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214" table:style-name="ce11">
            <text:p>4.214,00</text:p>
          </table:table-cell>
          <table:table-cell office:value-type="string" table:style-name="ce14">
            <text:p>COMUNE DI LEGGIUNO</text:p>
          </table:table-cell>
          <table:table-cell office:value-type="string" table:style-name="ce7">
            <text:p>00256410127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009" table:style-name="ce11">
            <text:p>3.009,00</text:p>
          </table:table-cell>
          <table:table-cell office:value-type="string" table:style-name="ce14">
            <text:p>COMUNE DI MARCHIROLO</text:p>
          </table:table-cell>
          <table:table-cell office:value-type="string" table:style-name="ce7">
            <text:p>84002650129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036" table:style-name="ce11">
            <text:p>4.036,00</text:p>
          </table:table-cell>
          <table:table-cell office:value-type="string" table:style-name="ce14">
            <text:p>COMUNE DI MARNATE</text:p>
          </table:table-cell>
          <table:table-cell office:value-type="string" table:style-name="ce7">
            <text:p>00263510125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COMUNE DI MASCIAGO PRIMO</text:p>
          </table:table-cell>
          <table:table-cell office:value-type="string" table:style-name="ce7">
            <text:p>83003750128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98" table:style-name="ce11">
            <text:p>1.598,00</text:p>
          </table:table-cell>
          <table:table-cell office:value-type="string" table:style-name="ce14">
            <text:p>COMUNE DI MESENZANA</text:p>
          </table:table-cell>
          <table:table-cell office:value-type="string" table:style-name="ce7">
            <text:p>00225520121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874" table:style-name="ce11">
            <text:p>1.874,00</text:p>
          </table:table-cell>
          <table:table-cell office:value-type="string" table:style-name="ce14">
            <text:p>COMUNE DI MONTEGRINO VALTRAVAGLIA</text:p>
          </table:table-cell>
          <table:table-cell office:value-type="string" table:style-name="ce7">
            <text:p>00225500123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659" table:style-name="ce11">
            <text:p>3.659,00</text:p>
          </table:table-cell>
          <table:table-cell office:value-type="string" table:style-name="ce14">
            <text:p>COMUNE DI MORNAGO</text:p>
          </table:table-cell>
          <table:table-cell office:value-type="string" table:style-name="ce7">
            <text:p>00249580127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703" table:style-name="ce11">
            <text:p>2.703,00</text:p>
          </table:table-cell>
          <table:table-cell office:value-type="string" table:style-name="ce14">
            <text:p>COMUNE DI OGGIONA CON SANTO STEFANO</text:p>
          </table:table-cell>
          <table:table-cell office:value-type="string" table:style-name="ce7">
            <text:p>00309390128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COMUNE DI ORINO</text:p>
          </table:table-cell>
          <table:table-cell office:value-type="string" table:style-name="ce7">
            <text:p>00560020125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COMUNE DI RANCIO VALCUVIA</text:p>
          </table:table-cell>
          <table:table-cell office:value-type="string" table:style-name="ce7">
            <text:p>00561740127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850" table:style-name="ce11">
            <text:p>8.850,00</text:p>
          </table:table-cell>
          <table:table-cell office:value-type="string" table:style-name="ce14">
            <text:p>COMUNE DI TRADATE</text:p>
          </table:table-cell>
          <table:table-cell office:value-type="string" table:style-name="ce7">
            <text:p>00223660127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58" table:style-name="ce11">
            <text:p>3.258,00</text:p>
          </table:table-cell>
          <table:table-cell office:value-type="string" table:style-name="ce14">
            <text:p>COMUNE DI TRAVEDONA MONATE</text:p>
          </table:table-cell>
          <table:table-cell office:value-type="string" table:style-name="ce7">
            <text:p>00308240126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COMUNE DI TRONZANO LAGO MAGGIORE</text:p>
          </table:table-cell>
          <table:table-cell office:value-type="string" table:style-name="ce7">
            <text:p>84002870123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77" table:style-name="ce11">
            <text:p>1.577,00</text:p>
          </table:table-cell>
          <table:table-cell office:value-type="string" table:style-name="ce14">
            <text:p>COMUNE DI VALGANNA</text:p>
          </table:table-cell>
          <table:table-cell office:value-type="string" table:style-name="ce7">
            <text:p>00477430128</text:p>
          </table:table-cell>
          <table:table-cell office:value-type="string" table:style-name="ce17">
            <text:p>CUP 2026.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770" table:style-name="ce11">
            <text:p>1.770,00</text:p>
          </table:table-cell>
          <table:table-cell office:value-type="string" table:style-name="ce14">
            <text:p>COMUNE DI VARANO BORGHI</text:p>
          </table:table-cell>
          <table:table-cell office:value-type="string" table:style-name="ce7">
            <text:p>00263100125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649" table:style-name="ce11">
            <text:p>5.649,00</text:p>
          </table:table-cell>
          <table:table-cell office:value-type="string" table:style-name="ce14">
            <text:p>COMUNE DI VENEGONO SUPERIORE</text:p>
          </table:table-cell>
          <table:table-cell office:value-type="string" table:style-name="ce7">
            <text:p>00223680125</text:p>
          </table:table-cell>
          <table:table-cell office:value-type="string" table:style-name="ce17">
            <text:p>CUP 2026.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4">
            <text:p>COMUNE DI VIZZOLA TICINO</text:p>
          </table:table-cell>
          <table:table-cell office:value-type="string" table:style-name="ce7">
            <text:p>00564460129</text:p>
          </table:table-cell>
          <table:table-cell office:value-type="string" table:style-name="ce17">
            <text:p>CUP 2026.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728.44" table:style-name="ce11">
            <text:p>24.728,44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8/001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17.26" table:style-name="ce11">
            <text:p>10.917,26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9/001-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5.6" table:style-name="ce11">
            <text:p>675,6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191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2.7" table:style-name="ce11">
            <text:p>832,7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319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5.8399999999999" table:style-name="ce11">
            <text:p>1.225,8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009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2.3399999999999" table:style-name="ce11">
            <text:p>1.222,3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319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9" table:style-name="ce11">
            <text:p>79,00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268-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45.04" table:style-name="ce11">
            <text:p>1.345,04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269-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712.43" table:style-name="ce11">
            <text:p>26.712,43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100/202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4804.45" table:style-name="ce11">
            <text:p>204.804,45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7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36.52" table:style-name="ce11">
            <text:p>5.436,52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7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82.66" table:style-name="ce11">
            <text:p>4.082,66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7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841" table:style-name="ce11">
            <text:p>2.841,00</text:p>
          </table:table-cell>
          <table:table-cell office:value-type="string" table:style-name="ce14">
            <text:p>COMUNE DI ALBIZZATE</text:p>
          </table:table-cell>
          <table:table-cell office:value-type="string" table:style-name="ce7">
            <text:p>82006930125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925" table:style-name="ce11">
            <text:p>6.925,00</text:p>
          </table:table-cell>
          <table:table-cell office:value-type="string" table:style-name="ce14">
            <text:p>COMUNE DI CASSANO MAGNAGO</text:p>
          </table:table-cell>
          <table:table-cell office:value-type="string" table:style-name="ce7">
            <text:p>82007050121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144" table:style-name="ce11">
            <text:p>5.144,00</text:p>
          </table:table-cell>
          <table:table-cell office:value-type="string" table:style-name="ce14">
            <text:p>COMUNE DI CASTIGLIONE OLONA</text:p>
          </table:table-cell>
          <table:table-cell office:value-type="string" table:style-name="ce7">
            <text:p>00309450120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CROSIO DELLA VALLE</text:p>
          </table:table-cell>
          <table:table-cell office:value-type="string" table:style-name="ce7">
            <text:p>00637630120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DUNO</text:p>
          </table:table-cell>
          <table:table-cell office:value-type="string" table:style-name="ce7">
            <text:p>00582100129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941" table:style-name="ce11">
            <text:p>1.941,00</text:p>
          </table:table-cell>
          <table:table-cell office:value-type="string" table:style-name="ce14">
            <text:p>COMUNE DI GOLASECCA</text:p>
          </table:table-cell>
          <table:table-cell office:value-type="string" table:style-name="ce7">
            <text:p>00564480127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396.89" table:style-name="ce11">
            <text:p>8.396,89</text:p>
          </table:table-cell>
          <table:table-cell office:value-type="string" table:style-name="ce14">
            <text:p>COMUNE DI LAVENO MOMBELLO</text:p>
          </table:table-cell>
          <table:table-cell office:value-type="string" table:style-name="ce7">
            <text:p>00213100126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006" table:style-name="ce11">
            <text:p>7.006,00</text:p>
          </table:table-cell>
          <table:table-cell office:value-type="string" table:style-name="ce14">
            <text:p>COMUNE DI OLGIATE OLONA</text:p>
          </table:table-cell>
          <table:table-cell office:value-type="string" table:style-name="ce7">
            <text:p>00322700121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788.21" table:style-name="ce11">
            <text:p>1.788,21</text:p>
          </table:table-cell>
          <table:table-cell office:value-type="string" table:style-name="ce14">
            <text:p>COMUNE DI SOLBIATE ARNO</text:p>
          </table:table-cell>
          <table:table-cell office:value-type="string" table:style-name="ce7">
            <text:p>00226820124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847.4" table:style-name="ce11">
            <text:p>10.847,40</text:p>
          </table:table-cell>
          <table:table-cell office:value-type="string" table:style-name="ce14">
            <text:p>COMUNE DI SOMMA LOMBARDO</text:p>
          </table:table-cell>
          <table:table-cell office:value-type="string" table:style-name="ce7">
            <text:p>00280840125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BEDERO VALCUVIA</text:p>
          </table:table-cell>
          <table:table-cell office:value-type="string" table:style-name="ce7">
            <text:p>00445500127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BRINZIO</text:p>
          </table:table-cell>
          <table:table-cell office:value-type="string" table:style-name="ce7">
            <text:p>00559810122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167.29" table:style-name="ce11">
            <text:p>7.167,29</text:p>
          </table:table-cell>
          <table:table-cell office:value-type="string" table:style-name="ce14">
            <text:p>COMUNE DI CARONNO PERTUSELLA</text:p>
          </table:table-cell>
          <table:table-cell office:value-type="string" table:style-name="ce7">
            <text:p>00440710127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128.32" table:style-name="ce11">
            <text:p>4.128,32</text:p>
          </table:table-cell>
          <table:table-cell office:value-type="string" table:style-name="ce14">
            <text:p>COMUNE DI LAVENA PONTE TRESA</text:p>
          </table:table-cell>
          <table:table-cell office:value-type="string" table:style-name="ce7">
            <text:p>00405070129</text:p>
          </table:table-cell>
          <table:table-cell office:value-type="string" table:style-name="ce17">
            <text:p>CUP 2026.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605" table:style-name="ce11">
            <text:p>3.605,00</text:p>
          </table:table-cell>
          <table:table-cell office:value-type="string" table:style-name="ce14">
            <text:p>COMUNE DI ORIGGIO</text:p>
          </table:table-cell>
          <table:table-cell office:value-type="string" table:style-name="ce7">
            <text:p>00322990128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258" table:style-name="ce11">
            <text:p>4.258,00</text:p>
          </table:table-cell>
          <table:table-cell office:value-type="string" table:style-name="ce14">
            <text:p>COMUNE DI SUMIRAGO</text:p>
          </table:table-cell>
          <table:table-cell office:value-type="string" table:style-name="ce7">
            <text:p>00309330124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580.65" table:style-name="ce11">
            <text:p>7.580,65</text:p>
          </table:table-cell>
          <table:table-cell office:value-type="string" table:style-name="ce14">
            <text:p>COMUNE DI BESOZZO</text:p>
          </table:table-cell>
          <table:table-cell office:value-type="string" table:style-name="ce7">
            <text:p>00338010127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625" table:style-name="ce11">
            <text:p>2.625,00</text:p>
          </table:table-cell>
          <table:table-cell office:value-type="string" table:style-name="ce14">
            <text:p>COMUNE DI CUVEGLIO</text:p>
          </table:table-cell>
          <table:table-cell office:value-type="string" table:style-name="ce7">
            <text:p>00271230120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28.2" table:style-name="ce11">
            <text:p>928,20</text:p>
          </table:table-cell>
          <table:table-cell office:value-type="string" table:style-name="ce14">
            <text:p>COMUNE DI RANCO</text:p>
          </table:table-cell>
          <table:table-cell office:value-type="string" table:style-name="ce7">
            <text:p>00280790122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187.99" table:style-name="ce11">
            <text:p>3.187,99</text:p>
          </table:table-cell>
          <table:table-cell office:value-type="string" table:style-name="ce14">
            <text:p>COMUNE DI TAINO</text:p>
          </table:table-cell>
          <table:table-cell office:value-type="string" table:style-name="ce7">
            <text:p>00283550127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GRANTOLA</text:p>
          </table:table-cell>
          <table:table-cell office:value-type="string" table:style-name="ce7">
            <text:p>00559980123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559.91" table:style-name="ce11">
            <text:p>3.559,91</text:p>
          </table:table-cell>
          <table:table-cell office:value-type="string" table:style-name="ce14">
            <text:p>COMUNE DI GORLA MAGGIORE</text:p>
          </table:table-cell>
          <table:table-cell office:value-type="string" table:style-name="ce7">
            <text:p>00341490126</text:p>
          </table:table-cell>
          <table:table-cell office:value-type="string" table:style-name="ce17">
            <text:p>CUP 2026.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7.97" table:style-name="ce11">
            <text:p>677,97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34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31.02" table:style-name="ce11">
            <text:p>1.631,02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35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69.38" table:style-name="ce11">
            <text:p>2.869,38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35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5810.67" table:style-name="ce11">
            <text:p>505.810,67</text:p>
          </table:table-cell>
          <table:table-cell office:value-type="string" table:style-name="ce14">
            <text:p>NUOVE INIZIATIVE SRL</text:p>
          </table:table-cell>
          <table:table-cell office:value-type="string" table:style-name="ce7">
            <text:p>03581140179</text:p>
          </table:table-cell>
          <table:table-cell office:value-type="string" table:style-name="ce17">
            <text:p>45/E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543.25" table:style-name="ce11">
            <text:p>2.543,25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17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49.3" table:style-name="ce11">
            <text:p>1.349,3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009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0.69" table:style-name="ce11">
            <text:p>410,69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191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4.69" table:style-name="ce11">
            <text:p>1.184,69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191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67.84" table:style-name="ce11">
            <text:p>1.767,8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191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9.96" table:style-name="ce11">
            <text:p>1.759,96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601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91.71" table:style-name="ce11">
            <text:p>2.391,71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2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98.57" table:style-name="ce11">
            <text:p>4.298,57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2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66.99" table:style-name="ce11">
            <text:p>3.066,99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3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38.59" table:style-name="ce11">
            <text:p>1.538,59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3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63.64" table:style-name="ce11">
            <text:p>1.663,64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3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71.18" table:style-name="ce11">
            <text:p>3.671,18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11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35.3" table:style-name="ce11">
            <text:p>1.135,30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11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12.25" table:style-name="ce11">
            <text:p>3.512,25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11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410.19" table:style-name="ce11">
            <text:p>6.410,19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 2600377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1.2" table:style-name="ce11">
            <text:p>451,20</text:p>
          </table:table-cell>
          <table:table-cell office:value-type="string" table:style-name="ce14">
            <text:p>SOL SPA</text:p>
          </table:table-cell>
          <table:table-cell office:value-type="string" table:style-name="ce7">
            <text:p>04127270157</text:p>
          </table:table-cell>
          <table:table-cell office:value-type="string" table:style-name="ce17">
            <text:p>1026104997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717.78" table:style-name="ce11">
            <text:p>5.717,78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377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70" table:style-name="ce11">
            <text:p>1.770,00</text:p>
          </table:table-cell>
          <table:table-cell office:value-type="string" table:style-name="ce14">
            <text:p>SOL SPA</text:p>
          </table:table-cell>
          <table:table-cell office:value-type="string" table:style-name="ce7">
            <text:p>04127270157</text:p>
          </table:table-cell>
          <table:table-cell office:value-type="string" table:style-name="ce17">
            <text:p>1026104998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45.88" table:style-name="ce11">
            <text:p>945,88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397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18.7600000000002" table:style-name="ce11">
            <text:p>2.418,76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397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849.2" table:style-name="ce11">
            <text:p>2.849,20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397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24.07" table:style-name="ce11">
            <text:p>-124,07</text:p>
          </table:table-cell>
          <table:table-cell office:value-type="string" table:style-name="ce14">
            <text:p>A2A ENERGIA S.P.A.</text:p>
          </table:table-cell>
          <table:table-cell office:value-type="string" table:style-name="ce7">
            <text:p>12883420155</text:p>
          </table:table-cell>
          <table:table-cell office:value-type="string" table:style-name="ce17">
            <text:p>526503388994-2026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33.94" table:style-name="ce11">
            <text:p>-33,94</text:p>
          </table:table-cell>
          <table:table-cell office:value-type="string" table:style-name="ce14">
            <text:p>A2A ENERGIA S.P.A.</text:p>
          </table:table-cell>
          <table:table-cell office:value-type="string" table:style-name="ce7">
            <text:p>12883420155</text:p>
          </table:table-cell>
          <table:table-cell office:value-type="string" table:style-name="ce17">
            <text:p>526503389000- 2026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2.48" table:style-name="ce11">
            <text:p>-2,48</text:p>
          </table:table-cell>
          <table:table-cell office:value-type="string" table:style-name="ce14">
            <text:p>A2A ENERGIA S.P.A.</text:p>
          </table:table-cell>
          <table:table-cell office:value-type="string" table:style-name="ce7">
            <text:p>12883420155</text:p>
          </table:table-cell>
          <table:table-cell office:value-type="string" table:style-name="ce17">
            <text:p>526503389003-2026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285.33999999999997" table:style-name="ce11">
            <text:p>-285,34</text:p>
          </table:table-cell>
          <table:table-cell office:value-type="string" table:style-name="ce14">
            <text:p>A2A ENERGIA S.P.A.</text:p>
          </table:table-cell>
          <table:table-cell office:value-type="string" table:style-name="ce7">
            <text:p>12883420155</text:p>
          </table:table-cell>
          <table:table-cell office:value-type="string" table:style-name="ce17">
            <text:p>526503388995-2026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102.92" table:style-name="ce11">
            <text:p>-102,92</text:p>
          </table:table-cell>
          <table:table-cell office:value-type="string" table:style-name="ce14">
            <text:p>A2A ENERGIA S.P.A.</text:p>
          </table:table-cell>
          <table:table-cell office:value-type="string" table:style-name="ce7">
            <text:p>12883420155</text:p>
          </table:table-cell>
          <table:table-cell office:value-type="string" table:style-name="ce17">
            <text:p>526504365543-2026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696.86" table:style-name="ce11">
            <text:p>67.696,86</text:p>
          </table:table-cell>
          <table:table-cell office:value-type="string" table:style-name="ce14">
            <text:p>VERDE AMBIENTE S.R.L.</text:p>
          </table:table-cell>
          <table:table-cell office:value-type="string" table:style-name="ce7">
            <text:p>02217300462</text:p>
          </table:table-cell>
          <table:table-cell office:value-type="string" table:style-name="ce17">
            <text:p>74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0000" table:style-name="ce11">
            <text:p>30.000,00</text:p>
          </table:table-cell>
          <table:table-cell office:value-type="string" table:style-name="ce14">
            <text:p>DIGITAL TRANSFORMATION INSTITUTE - ETS</text:p>
          </table:table-cell>
          <table:table-cell office:value-type="string" table:style-name="ce7">
            <text:p>96471910586</text:p>
          </table:table-cell>
          <table:table-cell office:value-type="string" table:style-name="ce17">
            <text:p>2651265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035.72" table:style-name="ce11">
            <text:p>19.035,72</text:p>
          </table:table-cell>
          <table:table-cell office:value-type="string" table:style-name="ce14">
            <text:p>S.E.I.C.A. SRL</text:p>
          </table:table-cell>
          <table:table-cell office:value-type="string" table:style-name="ce7">
            <text:p>03724850486</text:p>
          </table:table-cell>
          <table:table-cell office:value-type="string" table:style-name="ce17">
            <text:p>V10000035-20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30.94" table:style-name="ce11">
            <text:p>7.430,94</text:p>
          </table:table-cell>
          <table:table-cell office:value-type="string" table:style-name="ce14">
            <text:p>S.E.I.C.A. SRL</text:p>
          </table:table-cell>
          <table:table-cell office:value-type="string" table:style-name="ce7">
            <text:p>03724850486</text:p>
          </table:table-cell>
          <table:table-cell office:value-type="string" table:style-name="ce17">
            <text:p>V1000007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95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98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6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6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682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6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6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096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3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3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3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2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9.24" table:style-name="ce11">
            <text:p>549,2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29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3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769.03" table:style-name="ce11">
            <text:p>120.769,03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9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63.74" table:style-name="ce11">
            <text:p>10.063,74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9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75.01" table:style-name="ce11">
            <text:p>3.375,01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96-2026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30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3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34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26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338-2026<text:s/>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28.46" table:style-name="ce11">
            <text:p>1.628,46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082/F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266.84" table:style-name="ce11">
            <text:p>10.266,84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17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42.86" table:style-name="ce11">
            <text:p>1.642,86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083/F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264.67" table:style-name="ce11">
            <text:p>2.264,67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080/F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75.43" table:style-name="ce11">
            <text:p>1.075,43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081/F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97.53" table:style-name="ce11">
            <text:p>4.997,53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16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02.52" table:style-name="ce11">
            <text:p>302,52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084/F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43.42" table:style-name="ce11">
            <text:p>4.643,42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16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0" table:style-name="ce11">
            <text:p>100,00</text:p>
          </table:table-cell>
          <table:table-cell office:value-type="string" table:style-name="ce14">
            <text:p>COMUNE DI BRINZIO</text:p>
          </table:table-cell>
          <table:table-cell office:value-type="string" table:style-name="ce7">
            <text:p>00559810122</text:p>
          </table:table-cell>
          <table:table-cell office:value-type="string" table:style-name="ce17">
            <text:p>265123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15" table:style-name="ce11">
            <text:p>4.015,00</text:p>
          </table:table-cell>
          <table:table-cell office:value-type="string" table:style-name="ce14">
            <text:p>HYDROCONSULTING SRL</text:p>
          </table:table-cell>
          <table:table-cell office:value-type="string" table:style-name="ce7">
            <text:p>04108550965</text:p>
          </table:table-cell>
          <table:table-cell office:value-type="string" table:style-name="ce17">
            <text:p>30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0" table:style-name="ce11">
            <text:p>1.540,00</text:p>
          </table:table-cell>
          <table:table-cell office:value-type="string" table:style-name="ce14">
            <text:p>HYDROCONSULTING SRL</text:p>
          </table:table-cell>
          <table:table-cell office:value-type="string" table:style-name="ce7">
            <text:p>04108550965</text:p>
          </table:table-cell>
          <table:table-cell office:value-type="string" table:style-name="ce17">
            <text:p>26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69.67" table:style-name="ce11">
            <text:p>4.769,67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35-0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2" table:style-name="ce11">
            <text:p>52,00</text:p>
          </table:table-cell>
          <table:table-cell office:value-type="string" table:style-name="ce14">
            <text:p>COMUNE DI BEDERO VALCUVIA</text:p>
          </table:table-cell>
          <table:table-cell office:value-type="string" table:style-name="ce7">
            <text:p>00445500127</text:p>
          </table:table-cell>
          <table:table-cell office:value-type="string" table:style-name="ce17">
            <text:p>2651282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0" table:style-name="ce11">
            <text:p>80,00</text:p>
          </table:table-cell>
          <table:table-cell office:value-type="string" table:style-name="ce14">
            <text:p>COMUNE DI BESNATE</text:p>
          </table:table-cell>
          <table:table-cell office:value-type="string" table:style-name="ce7">
            <text:p>00249600123</text:p>
          </table:table-cell>
          <table:table-cell office:value-type="string" table:style-name="ce17">
            <text:p>2651323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0" table:style-name="ce11">
            <text:p>2.1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27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7" table:style-name="ce11">
            <text:p>397,00</text:p>
          </table:table-cell>
          <table:table-cell office:value-type="string" table:style-name="ce14">
            <text:p>CONDOMINIO LE LOGGE</text:p>
          </table:table-cell>
          <table:table-cell office:value-type="string" table:style-name="ce7">
            <text:p>95057170128</text:p>
          </table:table-cell>
          <table:table-cell office:value-type="string" table:style-name="ce17">
            <text:p>2651151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00" table:style-name="ce11">
            <text:p>4.0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0883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23.63" table:style-name="ce11">
            <text:p>3.823,63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152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0" table:style-name="ce11">
            <text:p>1.300,00</text:p>
          </table:table-cell>
          <table:table-cell office:value-type="string" table:style-name="ce14">
            <text:p>TAGLIABUE STEFANO DI LANZIERI FILOMENA &amp; C. S.A.S.<text:s/></text:p>
          </table:table-cell>
          <table:table-cell office:value-type="string" table:style-name="ce7">
            <text:p>02889640120</text:p>
          </table:table-cell>
          <table:table-cell office:value-type="string" table:style-name="ce17">
            <text:p>2651184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970.39" table:style-name="ce11">
            <text:p>12.970,39</text:p>
          </table:table-cell>
          <table:table-cell office:value-type="string" table:style-name="ce14">
            <text:p>ACQUA &amp; SOLE S.R.L.</text:p>
          </table:table-cell>
          <table:table-cell office:value-type="string" table:style-name="ce7">
            <text:p>05795600963</text:p>
          </table:table-cell>
          <table:table-cell office:value-type="string" table:style-name="ce17">
            <text:p>VS260006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50" table:style-name="ce11">
            <text:p>550,00</text:p>
          </table:table-cell>
          <table:table-cell office:value-type="string" table:style-name="ce14">
            <text:p>ACQUA &amp; SOLE S.R.L.</text:p>
          </table:table-cell>
          <table:table-cell office:value-type="string" table:style-name="ce7">
            <text:p>05795600963</text:p>
          </table:table-cell>
          <table:table-cell office:value-type="string" table:style-name="ce17">
            <text:p>VS260006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45.9599999999991" table:style-name="ce11">
            <text:p>8.245,96</text:p>
          </table:table-cell>
          <table:table-cell office:value-type="string" table:style-name="ce14">
            <text:p>ACQUA &amp; SOLE S.R.L.</text:p>
          </table:table-cell>
          <table:table-cell office:value-type="string" table:style-name="ce7">
            <text:p>05795600963</text:p>
          </table:table-cell>
          <table:table-cell office:value-type="string" table:style-name="ce17">
            <text:p>VS260006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948.98" table:style-name="ce11">
            <text:p>5.948,98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577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852.98" table:style-name="ce11">
            <text:p>7.852,98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634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983.99" table:style-name="ce11">
            <text:p>8.983,99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6339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118.58" table:style-name="ce11">
            <text:p>7.118,58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6338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199.530000000001" table:style-name="ce11">
            <text:p>10.199,53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4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025.11" table:style-name="ce11">
            <text:p>33.025,11</text:p>
          </table:table-cell>
          <table:table-cell office:value-type="string" table:style-name="ce14">
            <text:p>ALAN SRL</text:p>
          </table:table-cell>
          <table:table-cell office:value-type="string" table:style-name="ce7">
            <text:p>01554180180</text:p>
          </table:table-cell>
          <table:table-cell office:value-type="string" table:style-name="ce17">
            <text:p>SP-000002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78.16" table:style-name="ce11">
            <text:p>5.178,16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3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260.15" table:style-name="ce11">
            <text:p>92.260,15</text:p>
          </table:table-cell>
          <table:table-cell office:value-type="string" table:style-name="ce14">
            <text:p>VERDE AMBIENTE S.R.L.</text:p>
          </table:table-cell>
          <table:table-cell office:value-type="string" table:style-name="ce7">
            <text:p>02217300462</text:p>
          </table:table-cell>
          <table:table-cell office:value-type="string" table:style-name="ce17">
            <text:p>14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73.76" table:style-name="ce11">
            <text:p>4.673,76</text:p>
          </table:table-cell>
          <table:table-cell office:value-type="string" table:style-name="ce14">
            <text:p>A2A AMBIENTE S.P.A.</text:p>
          </table:table-cell>
          <table:table-cell office:value-type="string" table:style-name="ce7">
            <text:p>01255650168</text:p>
          </table:table-cell>
          <table:table-cell office:value-type="string" table:style-name="ce17">
            <text:p>CE2600182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69.09" table:style-name="ce11">
            <text:p>10.069,09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3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775.84" table:style-name="ce11">
            <text:p>10.775,84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4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36.04" table:style-name="ce11">
            <text:p>5.136,04</text:p>
          </table:table-cell>
          <table:table-cell office:value-type="string" table:style-name="ce14">
            <text:p>A2A AMBIENTE S.P.A.</text:p>
          </table:table-cell>
          <table:table-cell office:value-type="string" table:style-name="ce7">
            <text:p>01255650168</text:p>
          </table:table-cell>
          <table:table-cell office:value-type="string" table:style-name="ce17">
            <text:p>CE2600295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3538.73" table:style-name="ce11">
            <text:p>103.538,73</text:p>
          </table:table-cell>
          <table:table-cell office:value-type="string" table:style-name="ce14">
            <text:p>VALLOGGIA F.LLI S.R.L.</text:p>
          </table:table-cell>
          <table:table-cell office:value-type="string" table:style-name="ce7">
            <text:p>00112450036</text:p>
          </table:table-cell>
          <table:table-cell office:value-type="string" table:style-name="ce17">
            <text:p>00000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36.02" table:style-name="ce11">
            <text:p>1.136,02</text:p>
          </table:table-cell>
          <table:table-cell office:value-type="string" table:style-name="ce14">
            <text:p>TRAMONTO ANTONIO SRL</text:p>
          </table:table-cell>
          <table:table-cell office:value-type="string" table:style-name="ce7">
            <text:p>02136140122</text:p>
          </table:table-cell>
          <table:table-cell office:value-type="string" table:style-name="ce17">
            <text:p>000034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1" table:style-name="ce11">
            <text:p>5.829,71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953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1" table:style-name="ce11">
            <text:p>5.829,71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956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952.43" table:style-name="ce11">
            <text:p>6.952,43</text:p>
          </table:table-cell>
          <table:table-cell office:value-type="string" table:style-name="ce14">
            <text:p>TRAMONTO ANTONIO SRL</text:p>
          </table:table-cell>
          <table:table-cell office:value-type="string" table:style-name="ce7">
            <text:p>02136140122</text:p>
          </table:table-cell>
          <table:table-cell office:value-type="string" table:style-name="ce17">
            <text:p>63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75.27" table:style-name="ce11">
            <text:p>8.175,27</text:p>
          </table:table-cell>
          <table:table-cell office:value-type="string" table:style-name="ce14">
            <text:p>TRAMONTO ANTONIO SRL</text:p>
          </table:table-cell>
          <table:table-cell office:value-type="string" table:style-name="ce7">
            <text:p>02136140122</text:p>
          </table:table-cell>
          <table:table-cell office:value-type="string" table:style-name="ce17">
            <text:p>000036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1" table:style-name="ce11">
            <text:p>5.829,71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952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14.86" table:style-name="ce11">
            <text:p>2.914,86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954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3.28" table:style-name="ce11">
            <text:p>633,28</text:p>
          </table:table-cell>
          <table:table-cell office:value-type="string" table:style-name="ce14">
            <text:p>TRAMONTO ANTONIO SRL</text:p>
          </table:table-cell>
          <table:table-cell office:value-type="string" table:style-name="ce7">
            <text:p>02136140122</text:p>
          </table:table-cell>
          <table:table-cell office:value-type="string" table:style-name="ce17">
            <text:p>63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1" table:style-name="ce11">
            <text:p>5.829,71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955/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0.79" table:style-name="ce11">
            <text:p>2.070,79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601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342.8" table:style-name="ce11">
            <text:p>19.342,8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182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21.83" table:style-name="ce11">
            <text:p>1.021,83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661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036.54" table:style-name="ce11">
            <text:p>13.036,54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378.69" table:style-name="ce11">
            <text:p>13.378,69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979.34" table:style-name="ce11">
            <text:p>18.979,34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8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39.43" table:style-name="ce11">
            <text:p>4.939,43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91.53" table:style-name="ce11">
            <text:p>1.591,53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8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0912.13" table:style-name="ce11">
            <text:p>20.912,13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8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980.98" table:style-name="ce11">
            <text:p>6.980,98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21.95000000000005" table:style-name="ce11">
            <text:p>521,95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9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720.04" table:style-name="ce11">
            <text:p>5.720,04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8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3.16" table:style-name="ce11">
            <text:p>413,16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14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70.73" table:style-name="ce11">
            <text:p>1.570,73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139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71" table:style-name="ce11">
            <text:p>171,00</text:p>
          </table:table-cell>
          <table:table-cell office:value-type="string" table:style-name="ce14">
            <text:p>COMUNE DI SARONNO</text:p>
          </table:table-cell>
          <table:table-cell office:value-type="string" table:style-name="ce7">
            <text:p>00217130129</text:p>
          </table:table-cell>
          <table:table-cell office:value-type="string" table:style-name="ce17">
            <text:p>VERBALE ZT00009496</text:p>
          </table:table-cell>
          <table:table-cell office:value-type="date" office:date-value="2026-04-08T00:00:00" table:style-name="ce12">
            <text:p>08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591.2" table:style-name="ce11">
            <text:p>14.591,20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ORMA 165/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5.86" table:style-name="ce11">
            <text:p>845,86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ORMA 109/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5.86" table:style-name="ce11">
            <text:p>845,86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ORMA 111/26</text:p>
          </table:table-cell>
          <table:table-cell office:value-type="date" office:date-value="2026-04-01T00:00:00" table:style-name="ce12">
            <text:p>0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32.9" table:style-name="ce11">
            <text:p>132,90</text:p>
          </table:table-cell>
          <table:table-cell office:value-type="string" table:style-name="ce14">
            <text:p>CITTA' METROPOLITANA DI MILANO</text:p>
          </table:table-cell>
          <table:table-cell office:value-type="string" table:style-name="ce7">
            <text:p>08911820960</text:p>
          </table:table-cell>
          <table:table-cell office:value-type="string" table:style-name="ce17">
            <text:p>VERBALE VI01570565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321.36" table:style-name="ce11">
            <text:p>62.321,36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3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186.58" table:style-name="ce11">
            <text:p>32.186,58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3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623.3" table:style-name="ce11">
            <text:p>22.623,30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4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73.4" table:style-name="ce11">
            <text:p>1.873,40</text:p>
          </table:table-cell>
          <table:table-cell office:value-type="string" table:style-name="ce14">
            <text:p>COMUNE DI LAVENA PONTE TRESA</text:p>
          </table:table-cell>
          <table:table-cell office:value-type="string" table:style-name="ce7">
            <text:p>00405070129</text:p>
          </table:table-cell>
          <table:table-cell office:value-type="string" table:style-name="ce17">
            <text:p>24654575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0.77" table:style-name="ce11">
            <text:p>50,77</text:p>
          </table:table-cell>
          <table:table-cell office:value-type="string" table:style-name="ce14">
            <text:p>LCA STUDIO LEGALE</text:p>
          </table:table-cell>
          <table:table-cell office:value-type="string" table:style-name="ce7">
            <text:p>04385250966</text:p>
          </table:table-cell>
          <table:table-cell office:value-type="string" table:style-name="ce17">
            <text:p>ANT PROFORMA 87606</text:p>
          </table:table-cell>
          <table:table-cell office:value-type="date" office:date-value="2026-04-02T00:00:00" table:style-name="ce12">
            <text:p>0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7003.649999999994" table:style-name="ce11">
            <text:p>77.003,65</text:p>
          </table:table-cell>
          <table:table-cell office:value-type="string" table:style-name="ce14">
            <text:p>PROVINCIA DI VARESE</text:p>
          </table:table-cell>
          <table:table-cell office:value-type="string" table:style-name="ce7">
            <text:p>80000710121</text:p>
          </table:table-cell>
          <table:table-cell office:value-type="string" table:style-name="ce17">
            <text:p>CUP 2026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4.6" table:style-name="ce11">
            <text:p>114,60</text:p>
          </table:table-cell>
          <table:table-cell office:value-type="string" table:style-name="ce14">
            <text:p>PROVINCIA DI VARESE</text:p>
          </table:table-cell>
          <table:table-cell office:value-type="string" table:style-name="ce7">
            <text:p>80000710121</text:p>
          </table:table-cell>
          <table:table-cell office:value-type="string" table:style-name="ce17">
            <text:p>2651383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9.709999999999994" table:style-name="ce11">
            <text:p>79,71</text:p>
          </table:table-cell>
          <table:table-cell office:value-type="string" table:style-name="ce14">
            <text:p>UNEP TRIBUNALE DI BUSTO ARSIZIO</text:p>
          </table:table-cell>
          <table:table-cell office:value-type="string" table:style-name="ce7">
            <text:p>90001200121</text:p>
          </table:table-cell>
          <table:table-cell office:value-type="string" table:style-name="ce17">
            <text:p>2651369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71" table:style-name="ce11">
            <text:p>171,00</text:p>
          </table:table-cell>
          <table:table-cell office:value-type="string" table:style-name="ce14">
            <text:p>COMUNE DI SARONNO</text:p>
          </table:table-cell>
          <table:table-cell office:value-type="string" table:style-name="ce7">
            <text:p>00217130129</text:p>
          </table:table-cell>
          <table:table-cell office:value-type="string" table:style-name="ce17">
            <text:p>VERBALE ZT00011638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317.2" table:style-name="ce11">
            <text:p>49.317,20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24-00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756.02" table:style-name="ce11">
            <text:p>6.756,02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25-00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590.79" table:style-name="ce11">
            <text:p>5.590,79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32-00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41.75" table:style-name="ce11">
            <text:p>3.841,75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35-0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5534.73" table:style-name="ce11">
            <text:p>25.534,73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36-001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08.91" table:style-name="ce11">
            <text:p>2.308,91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40-0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27.09" table:style-name="ce11">
            <text:p>8.527,09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41-0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392.56" table:style-name="ce11">
            <text:p>14.392,56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37-0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118.77" table:style-name="ce11">
            <text:p>8.118,77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39-001-2026</text:p>
          </table:table-cell>
          <table:table-cell office:value-type="date" office:date-value="2026-05-15T00:00:00" table:style-name="ce12">
            <text:p>1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6.64" table:style-name="ce11">
            <text:p>436,64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175-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0.56" table:style-name="ce11">
            <text:p>2.070,56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176-0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154.34" table:style-name="ce11">
            <text:p>12.154,34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42-0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192.14" table:style-name="ce11">
            <text:p>39.192,14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156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926.49" table:style-name="ce11">
            <text:p>3.926,49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673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98.7" table:style-name="ce11">
            <text:p>4.998,70</text:p>
          </table:table-cell>
          <table:table-cell office:value-type="string" table:style-name="ce14">
            <text:p>CERGAS SRL</text:p>
          </table:table-cell>
          <table:table-cell office:value-type="string" table:style-name="ce7">
            <text:p>11759760157</text:p>
          </table:table-cell>
          <table:table-cell office:value-type="string" table:style-name="ce17">
            <text:p>2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554.31" table:style-name="ce11">
            <text:p>6.554,31</text:p>
          </table:table-cell>
          <table:table-cell office:value-type="string" table:style-name="ce14">
            <text:p>CERGAS SRL</text:p>
          </table:table-cell>
          <table:table-cell office:value-type="string" table:style-name="ce7">
            <text:p>11759760157</text:p>
          </table:table-cell>
          <table:table-cell office:value-type="string" table:style-name="ce17">
            <text:p>2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920" table:style-name="ce11">
            <text:p>13.920,00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/281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18" table:style-name="ce11">
            <text:p>518,00</text:p>
          </table:table-cell>
          <table:table-cell office:value-type="string" table:style-name="ce14">
            <text:p>MINISTERO DELLA GIUSTIZIA - DIPARTIMENTO AMMIN. PENITENZIARIA</text:p>
          </table:table-cell>
          <table:table-cell office:value-type="string" table:style-name="ce7">
            <text:p>80184430587</text:p>
          </table:table-cell>
          <table:table-cell office:value-type="string" table:style-name="ce17">
            <text:p>ANT CONTRIB UNIFICATO</text:p>
          </table:table-cell>
          <table:table-cell office:value-type="date" office:date-value="2026-04-07T00:00:00" table:style-name="ce12">
            <text:p>07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652" table:style-name="ce11">
            <text:p>1.652,00</text:p>
          </table:table-cell>
          <table:table-cell office:value-type="string" table:style-name="ce14">
            <text:p>UNICHIM ASS. PER L'UNIFICAZIONE NEL SETTORE DELL'IND. CHIMICA</text:p>
          </table:table-cell>
          <table:table-cell office:value-type="string" table:style-name="ce7">
            <text:p>08579360150</text:p>
          </table:table-cell>
          <table:table-cell office:value-type="string" table:style-name="ce17">
            <text:p>2650624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16" table:style-name="ce11">
            <text:p>516,00</text:p>
          </table:table-cell>
          <table:table-cell office:value-type="string" table:style-name="ce14">
            <text:p>COMUNE DI GAVIRATE</text:p>
          </table:table-cell>
          <table:table-cell office:value-type="string" table:style-name="ce7">
            <text:p>00259850121</text:p>
          </table:table-cell>
          <table:table-cell office:value-type="string" table:style-name="ce17">
            <text:p>2651505</text:p>
          </table:table-cell>
          <table:table-cell office:value-type="date" office:date-value="2026-04-10T00:00:00" table:style-name="ce12">
            <text:p>1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4.6" table:style-name="ce11">
            <text:p>114,60</text:p>
          </table:table-cell>
          <table:table-cell office:value-type="string" table:style-name="ce14">
            <text:p>PROVINCIA DI VARESE</text:p>
          </table:table-cell>
          <table:table-cell office:value-type="string" table:style-name="ce7">
            <text:p>80000710121</text:p>
          </table:table-cell>
          <table:table-cell office:value-type="string" table:style-name="ce17">
            <text:p>2651504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4.6" table:style-name="ce11">
            <text:p>114,60</text:p>
          </table:table-cell>
          <table:table-cell office:value-type="string" table:style-name="ce14">
            <text:p>PROVINCIA DI VARESE</text:p>
          </table:table-cell>
          <table:table-cell office:value-type="string" table:style-name="ce7">
            <text:p>80000710121</text:p>
          </table:table-cell>
          <table:table-cell office:value-type="string" table:style-name="ce17">
            <text:p>2651510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30" table:style-name="ce11">
            <text:p>3.530,00</text:p>
          </table:table-cell>
          <table:table-cell office:value-type="string" table:style-name="ce14">
            <text:p>AUTORITA' NAZIONALE ANTICORRUZIONE - TUTTI I DIRITTI RISERVATI</text:p>
          </table:table-cell>
          <table:table-cell office:value-type="string" table:style-name="ce7">
            <text:p>97584460584</text:p>
          </table:table-cell>
          <table:table-cell office:value-type="string" table:style-name="ce17">
            <text:p>2651195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64.33" table:style-name="ce11">
            <text:p>3.664,33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/281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24.1500000000001" table:style-name="ce11">
            <text:p>1.224,15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17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72.5300000000007" table:style-name="ce11">
            <text:p>9.672,53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/281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01.11" table:style-name="ce11">
            <text:p>2.601,11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17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893.75" table:style-name="ce11">
            <text:p>12.893,75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17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634.22" table:style-name="ce11">
            <text:p>11.634,22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/281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45.84" table:style-name="ce11">
            <text:p>4.045,84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177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23.81" table:style-name="ce11">
            <text:p>6.023,81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17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357.7399999999998" table:style-name="ce11">
            <text:p>2.357,74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112/2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20.85" table:style-name="ce11">
            <text:p>6.520,85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122/2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62.07" table:style-name="ce11">
            <text:p>8.162,07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3312151214</text:p>
          </table:table-cell>
          <table:table-cell office:value-type="string" table:style-name="ce17">
            <text:p>00036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18.07" table:style-name="ce11">
            <text:p>1.318,07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3312151214</text:p>
          </table:table-cell>
          <table:table-cell office:value-type="string" table:style-name="ce17">
            <text:p>00036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55.12" table:style-name="ce11">
            <text:p>2.855,12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3312151214</text:p>
          </table:table-cell>
          <table:table-cell office:value-type="string" table:style-name="ce17">
            <text:p>000723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32.49" table:style-name="ce11">
            <text:p>15.532,49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3312151214</text:p>
          </table:table-cell>
          <table:table-cell office:value-type="string" table:style-name="ce17">
            <text:p>000722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38.44" table:style-name="ce11">
            <text:p>2.238,44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4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50.08" table:style-name="ce11">
            <text:p>6.350,08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4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902.56" table:style-name="ce11">
            <text:p>7.902,56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4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61.82" table:style-name="ce11">
            <text:p>7.861,82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5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346.76" table:style-name="ce11">
            <text:p>10.346,76</text:p>
          </table:table-cell>
          <table:table-cell office:value-type="string" table:style-name="ce14">
            <text:p>DECRO SERVICES &amp; SEPARATION SRL</text:p>
          </table:table-cell>
          <table:table-cell office:value-type="string" table:style-name="ce7">
            <text:p>04153080249</text:p>
          </table:table-cell>
          <table:table-cell office:value-type="string" table:style-name="ce17">
            <text:p>49/0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11.52" table:style-name="ce11">
            <text:p>1.211,52</text:p>
          </table:table-cell>
          <table:table-cell office:value-type="string" table:style-name="ce14">
            <text:p>DECRO SERVICES &amp; SEPARATION SRL</text:p>
          </table:table-cell>
          <table:table-cell office:value-type="string" table:style-name="ce7">
            <text:p>04153080249</text:p>
          </table:table-cell>
          <table:table-cell office:value-type="string" table:style-name="ce17">
            <text:p>23/001-2026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65874.48" table:style-name="ce11">
            <text:p>465.874,48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188/00-2026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0.68" table:style-name="ce11">
            <text:p>3.800,68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4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819.56" table:style-name="ce11">
            <text:p>30.819,56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4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837.57" table:style-name="ce11">
            <text:p>13.837,57</text:p>
          </table:table-cell>
          <table:table-cell office:value-type="string" table:style-name="ce14">
            <text:p>ECOLOGICA PIEMONTESE SRL</text:p>
          </table:table-cell>
          <table:table-cell office:value-type="string" table:style-name="ce7">
            <text:p>01032710079</text:p>
          </table:table-cell>
          <table:table-cell office:value-type="string" table:style-name="ce17">
            <text:p>FVS/102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1.16" table:style-name="ce11">
            <text:p>931,16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4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8.83" table:style-name="ce11">
            <text:p>1.188,83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8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41.13" table:style-name="ce11">
            <text:p>1.941,13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8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60.19" table:style-name="ce11">
            <text:p>5.460,19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8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387.18" table:style-name="ce11">
            <text:p>13.387,18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05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45.17" table:style-name="ce11">
            <text:p>4.745,17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18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187.09" table:style-name="ce11">
            <text:p>23.187,09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0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90.09" table:style-name="ce11">
            <text:p>690,09</text:p>
          </table:table-cell>
          <table:table-cell office:value-type="string" table:style-name="ce14">
            <text:p>CONDOMINIO SAN MATTEO<text:s/></text:p>
          </table:table-cell>
          <table:table-cell office:value-type="string" table:style-name="ce7">
            <text:p>92001200150</text:p>
          </table:table-cell>
          <table:table-cell office:value-type="string" table:style-name="ce17">
            <text:p>RESO INCASSO ERRATO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1.1" table:style-name="ce11">
            <text:p>121,10</text:p>
          </table:table-cell>
          <table:table-cell office:value-type="string" table:style-name="ce14">
            <text:p>MINISTERO DELL'INTERNO POLIZIA STRADALE</text:p>
          </table:table-cell>
          <table:table-cell office:value-type="string" table:style-name="ce7">
            <text:p>97149560589</text:p>
          </table:table-cell>
          <table:table-cell office:value-type="string" table:style-name="ce17">
            <text:p>VERBALE SCV 0008175555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" table:style-name="ce11">
            <text:p>2,00</text:p>
          </table:table-cell>
          <table:table-cell office:value-type="string" table:style-name="ce14">
            <text:p>MINISTERO DELL'INTERNO POLIZIA STRADALE</text:p>
          </table:table-cell>
          <table:table-cell office:value-type="string" table:style-name="ce7">
            <text:p>97149560589</text:p>
          </table:table-cell>
          <table:table-cell office:value-type="string" table:style-name="ce17">
            <text:p>VERBALE SCV 0008175555 INTEGRAZ</text:p>
          </table:table-cell>
          <table:table-cell office:value-type="date" office:date-value="2026-04-13T00:00:00" table:style-name="ce12">
            <text:p>1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62.5" table:style-name="ce11">
            <text:p>1.062,5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RICEVUTA DEL 2026/03/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73.15" table:style-name="ce11">
            <text:p>2.573,15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1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0.32" table:style-name="ce11">
            <text:p>740,32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2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41.38" table:style-name="ce11">
            <text:p>3.241,38</text:p>
          </table:table-cell>
          <table:table-cell office:value-type="string" table:style-name="ce14">
            <text:p>E.D.A. TECHNOLOGY SRL</text:p>
          </table:table-cell>
          <table:table-cell office:value-type="string" table:style-name="ce7">
            <text:p>03024660122</text:p>
          </table:table-cell>
          <table:table-cell office:value-type="string" table:style-name="ce17">
            <text:p>2026V100004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49.21" table:style-name="ce11">
            <text:p>1.649,21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4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47.01" table:style-name="ce11">
            <text:p>12.047,01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3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708.61" table:style-name="ce11">
            <text:p>23.708,61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3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132.54" table:style-name="ce11">
            <text:p>7.132,54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3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66.91" table:style-name="ce11">
            <text:p>2.066,91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4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00" table:style-name="ce11">
            <text:p>2.100,00</text:p>
          </table:table-cell>
          <table:table-cell office:value-type="string" table:style-name="ce14">
            <text:p>LOLE TRASPORTI SNC</text:p>
          </table:table-cell>
          <table:table-cell office:value-type="string" table:style-name="ce7">
            <text:p>03730750233</text:p>
          </table:table-cell>
          <table:table-cell office:value-type="string" table:style-name="ce17">
            <text:p>3-03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797.77" table:style-name="ce11">
            <text:p>2.797,77</text:p>
          </table:table-cell>
          <table:table-cell office:value-type="string" table:style-name="ce14">
            <text:p>COMUNE DI ARSAGO SEPRIO</text:p>
          </table:table-cell>
          <table:table-cell office:value-type="string" table:style-name="ce7">
            <text:p>00561120122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45.5" table:style-name="ce11">
            <text:p>2.545,50</text:p>
          </table:table-cell>
          <table:table-cell office:value-type="string" table:style-name="ce14">
            <text:p>COMUNE DI BISUSCHIO</text:p>
          </table:table-cell>
          <table:table-cell office:value-type="string" table:style-name="ce7">
            <text:p>00269810123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380.09" table:style-name="ce11">
            <text:p>1.380,09</text:p>
          </table:table-cell>
          <table:table-cell office:value-type="string" table:style-name="ce14">
            <text:p>COMUNE DI CUVIO</text:p>
          </table:table-cell>
          <table:table-cell office:value-type="string" table:style-name="ce7">
            <text:p>00560000127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50.36" table:style-name="ce11">
            <text:p>950,36</text:p>
          </table:table-cell>
          <table:table-cell office:value-type="string" table:style-name="ce14">
            <text:p>COMUNE DI FERRERA DI VARESE</text:p>
          </table:table-cell>
          <table:table-cell office:value-type="string" table:style-name="ce7">
            <text:p>00561750126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981" table:style-name="ce11">
            <text:p>3.981,00</text:p>
          </table:table-cell>
          <table:table-cell office:value-type="string" table:style-name="ce14">
            <text:p>COMUNE DI GORLA MINORE</text:p>
          </table:table-cell>
          <table:table-cell office:value-type="string" table:style-name="ce7">
            <text:p>00226510121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66" table:style-name="ce11">
            <text:p>1.266,00</text:p>
          </table:table-cell>
          <table:table-cell office:value-type="string" table:style-name="ce14">
            <text:p>COMUNE DI CASALZUIGNO</text:p>
          </table:table-cell>
          <table:table-cell office:value-type="string" table:style-name="ce7">
            <text:p>00559800123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CREMENAGA</text:p>
          </table:table-cell>
          <table:table-cell office:value-type="string" table:style-name="ce7">
            <text:p>00478360126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100.16" table:style-name="ce11">
            <text:p>7.100,16</text:p>
          </table:table-cell>
          <table:table-cell office:value-type="string" table:style-name="ce14">
            <text:p>COMUNE DI GAVIRATE</text:p>
          </table:table-cell>
          <table:table-cell office:value-type="string" table:style-name="ce7">
            <text:p>00259850121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345.6" table:style-name="ce11">
            <text:p>9.345,60</text:p>
          </table:table-cell>
          <table:table-cell office:value-type="string" table:style-name="ce14">
            <text:p>COMUNE DI SAMARATE</text:p>
          </table:table-cell>
          <table:table-cell office:value-type="string" table:style-name="ce7">
            <text:p>00504690124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180" table:style-name="ce11">
            <text:p>2.180,00</text:p>
          </table:table-cell>
          <table:table-cell office:value-type="string" table:style-name="ce14">
            <text:p>COMUNE DI PORTO CERESIO</text:p>
          </table:table-cell>
          <table:table-cell office:value-type="string" table:style-name="ce7">
            <text:p>00462110123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92.3900000000001" table:style-name="ce11">
            <text:p>1.292,39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6016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4.02" table:style-name="ce11">
            <text:p>394,02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660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3.87" table:style-name="ce11">
            <text:p>473,87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660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7.33999999999997" table:style-name="ce11">
            <text:p>307,3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660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81.52" table:style-name="ce11">
            <text:p>1.481,52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977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12.71" table:style-name="ce11">
            <text:p>1.212,71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976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73.09" table:style-name="ce11">
            <text:p>1.773,09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976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94.32" table:style-name="ce11">
            <text:p>1.194,32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42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8.56" table:style-name="ce11">
            <text:p>1.178,56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41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2.38" table:style-name="ce11">
            <text:p>802,38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-2521490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-2521492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9.13" table:style-name="ce11">
            <text:p>379,13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41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-2521492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5.6" table:style-name="ce11">
            <text:p>675,6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1661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26" table:style-name="ce11">
            <text:p>2.526,00</text:p>
          </table:table-cell>
          <table:table-cell office:value-type="string" table:style-name="ce14">
            <text:p>COMUNE DI SOLBIATE OLONA</text:p>
          </table:table-cell>
          <table:table-cell office:value-type="string" table:style-name="ce7">
            <text:p>00223640129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329" table:style-name="ce11">
            <text:p>5.329,00</text:p>
          </table:table-cell>
          <table:table-cell office:value-type="string" table:style-name="ce14">
            <text:p>COMUNE DI UBOLDO</text:p>
          </table:table-cell>
          <table:table-cell office:value-type="string" table:style-name="ce7">
            <text:p>00263530123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415.03" table:style-name="ce11">
            <text:p>4.415,03</text:p>
          </table:table-cell>
          <table:table-cell office:value-type="string" table:style-name="ce14">
            <text:p>COMUNE DI FERNO</text:p>
          </table:table-cell>
          <table:table-cell office:value-type="string" table:style-name="ce7">
            <text:p>00237790126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138" table:style-name="ce11">
            <text:p>3.138,00</text:p>
          </table:table-cell>
          <table:table-cell office:value-type="string" table:style-name="ce14">
            <text:p>COMUNE DI LONATE CEPPINO</text:p>
          </table:table-cell>
          <table:table-cell office:value-type="string" table:style-name="ce7">
            <text:p>00317710127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AZZIO</text:p>
          </table:table-cell>
          <table:table-cell office:value-type="string" table:style-name="ce7">
            <text:p>00605220128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64.57" table:style-name="ce11">
            <text:p>864,57</text:p>
          </table:table-cell>
          <table:table-cell office:value-type="string" table:style-name="ce14">
            <text:p>COMUNE DI BRUNELLO</text:p>
          </table:table-cell>
          <table:table-cell office:value-type="string" table:style-name="ce7">
            <text:p>00290400126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451.69" table:style-name="ce11">
            <text:p>1.451,69</text:p>
          </table:table-cell>
          <table:table-cell office:value-type="string" table:style-name="ce14">
            <text:p>COMUNE DI BRUSIMPIANO</text:p>
          </table:table-cell>
          <table:table-cell office:value-type="string" table:style-name="ce7">
            <text:p>00559790126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832" table:style-name="ce11">
            <text:p>6.832,00</text:p>
          </table:table-cell>
          <table:table-cell office:value-type="string" table:style-name="ce14">
            <text:p>COMUNE DI CARDANO AL CAMPO</text:p>
          </table:table-cell>
          <table:table-cell office:value-type="string" table:style-name="ce7">
            <text:p>00221730120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884" table:style-name="ce11">
            <text:p>2.884,00</text:p>
          </table:table-cell>
          <table:table-cell office:value-type="string" table:style-name="ce14">
            <text:p>COMUNE DI CUASSO AL MONTE</text:p>
          </table:table-cell>
          <table:table-cell office:value-type="string" table:style-name="ce7">
            <text:p>00341300127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20" table:style-name="ce11">
            <text:p>1.520,00</text:p>
          </table:table-cell>
          <table:table-cell office:value-type="string" table:style-name="ce14">
            <text:p>COMUNE DI CLIVIO</text:p>
          </table:table-cell>
          <table:table-cell office:value-type="string" table:style-name="ce7">
            <text:p>00568840128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99" table:style-name="ce11">
            <text:p>3.299,00</text:p>
          </table:table-cell>
          <table:table-cell office:value-type="string" table:style-name="ce14">
            <text:p>COMUNE DI VENEGONO INFERIORE</text:p>
          </table:table-cell>
          <table:table-cell office:value-type="string" table:style-name="ce7">
            <text:p>00309250124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604" table:style-name="ce11">
            <text:p>5.604,00</text:p>
          </table:table-cell>
          <table:table-cell office:value-type="string" table:style-name="ce14">
            <text:p>COMUNE DI GERENZANO</text:p>
          </table:table-cell>
          <table:table-cell office:value-type="string" table:style-name="ce7">
            <text:p>00236840120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643" table:style-name="ce11">
            <text:p>9.643,00</text:p>
          </table:table-cell>
          <table:table-cell office:value-type="string" table:style-name="ce14">
            <text:p>COMUNE DI SARONNO</text:p>
          </table:table-cell>
          <table:table-cell office:value-type="string" table:style-name="ce7">
            <text:p>00217130129</text:p>
          </table:table-cell>
          <table:table-cell office:value-type="string" table:style-name="ce17">
            <text:p>CUP 2026</text:p>
          </table:table-cell>
          <table:table-cell office:value-type="date" office:date-value="2026-04-20T00:00:00" table:style-name="ce12">
            <text:p>2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83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5.09" table:style-name="ce11">
            <text:p>415,09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1104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6.93" table:style-name="ce11">
            <text:p>466,93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1112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2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1130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1130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3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1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81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8.48" table:style-name="ce11">
            <text:p>1.098,48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4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741.2" table:style-name="ce11">
            <text:p>2.741,20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341/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8.48" table:style-name="ce11">
            <text:p>1.098,48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9.24" table:style-name="ce11">
            <text:p>549,2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9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1.47" table:style-name="ce11">
            <text:p>821,47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7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338/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158.31" table:style-name="ce11">
            <text:p>6.158,31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468/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7113.03" table:style-name="ce11">
            <text:p>27.113,03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342/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32.8" table:style-name="ce11">
            <text:p>1.432,8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8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82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104.54" table:style-name="ce11">
            <text:p>19.104,54</text:p>
          </table:table-cell>
          <table:table-cell office:value-type="string" table:style-name="ce14">
            <text:p>GEOCYCLE (Italia) S.R.L.</text:p>
          </table:table-cell>
          <table:table-cell office:value-type="string" table:style-name="ce7">
            <text:p>01676930124</text:p>
          </table:table-cell>
          <table:table-cell office:value-type="string" table:style-name="ce17">
            <text:p>200000011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835.360000000001" table:style-name="ce11">
            <text:p>43.835,36</text:p>
          </table:table-cell>
          <table:table-cell office:value-type="string" table:style-name="ce14">
            <text:p>FRANCHINI S.P.A. SERVIZI ECOLOGICI</text:p>
          </table:table-cell>
          <table:table-cell office:value-type="string" table:style-name="ce7">
            <text:p>00865450167</text:p>
          </table:table-cell>
          <table:table-cell office:value-type="string" table:style-name="ce17">
            <text:p>A000481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84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76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203.75" table:style-name="ce11">
            <text:p>21.203,75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094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158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25" table:style-name="ce11">
            <text:p>2.625,00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099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379.49" table:style-name="ce11">
            <text:p>16.379,49</text:p>
          </table:table-cell>
          <table:table-cell office:value-type="string" table:style-name="ce14">
            <text:p>GINI GIUSEPPE SPA</text:p>
          </table:table-cell>
          <table:table-cell office:value-type="string" table:style-name="ce7">
            <text:p>00224290130</text:p>
          </table:table-cell>
          <table:table-cell office:value-type="string" table:style-name="ce17">
            <text:p>000009/FE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315.28" table:style-name="ce11">
            <text:p>3.315,28</text:p>
          </table:table-cell>
          <table:table-cell office:value-type="string" table:style-name="ce14">
            <text:p>GRUNDFOS POMPE ITALIA S.R.L.</text:p>
          </table:table-cell>
          <table:table-cell office:value-type="string" table:style-name="ce7">
            <text:p>09062370151</text:p>
          </table:table-cell>
          <table:table-cell office:value-type="string" table:style-name="ce17">
            <text:p>170260324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39.66" table:style-name="ce11">
            <text:p>1.639,66</text:p>
          </table:table-cell>
          <table:table-cell office:value-type="string" table:style-name="ce14">
            <text:p>GRUNDFOS POMPE ITALIA S.R.L.</text:p>
          </table:table-cell>
          <table:table-cell office:value-type="string" table:style-name="ce7">
            <text:p>09062370151</text:p>
          </table:table-cell>
          <table:table-cell office:value-type="string" table:style-name="ce17">
            <text:p>1702603249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66.52" table:style-name="ce11">
            <text:p>866,52</text:p>
          </table:table-cell>
          <table:table-cell office:value-type="string" table:style-name="ce14">
            <text:p>GRUNDFOS POMPE ITALIA S.R.L.</text:p>
          </table:table-cell>
          <table:table-cell office:value-type="string" table:style-name="ce7">
            <text:p>09062370151</text:p>
          </table:table-cell>
          <table:table-cell office:value-type="string" table:style-name="ce17">
            <text:p>1702603250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66.52" table:style-name="ce11">
            <text:p>866,52</text:p>
          </table:table-cell>
          <table:table-cell office:value-type="string" table:style-name="ce14">
            <text:p>GRUNDFOS POMPE ITALIA S.R.L.</text:p>
          </table:table-cell>
          <table:table-cell office:value-type="string" table:style-name="ce7">
            <text:p>09062370151</text:p>
          </table:table-cell>
          <table:table-cell office:value-type="string" table:style-name="ce17">
            <text:p>1702603247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14.86" table:style-name="ce11">
            <text:p>2.914,86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085-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0.08000000000004" table:style-name="ce11">
            <text:p>520,08</text:p>
          </table:table-cell>
          <table:table-cell office:value-type="string" table:style-name="ce14">
            <text:p>LA NETTATUTTO SRL</text:p>
          </table:table-cell>
          <table:table-cell office:value-type="string" table:style-name="ce7">
            <text:p>05003020152</text:p>
          </table:table-cell>
          <table:table-cell office:value-type="string" table:style-name="ce17">
            <text:p>106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27.5" table:style-name="ce11">
            <text:p>5.227,50</text:p>
          </table:table-cell>
          <table:table-cell office:value-type="string" table:style-name="ce14">
            <text:p>COMUNE DI VERGIATE</text:p>
          </table:table-cell>
          <table:table-cell office:value-type="string" table:style-name="ce7">
            <text:p>00309430122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689.8" table:style-name="ce11">
            <text:p>4.689,80</text:p>
          </table:table-cell>
          <table:table-cell office:value-type="string" table:style-name="ce14">
            <text:p>COMUNE DI VEDANO OLONA</text:p>
          </table:table-cell>
          <table:table-cell office:value-type="string" table:style-name="ce7">
            <text:p>00317720126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50.17" table:style-name="ce11">
            <text:p>2.650,17</text:p>
          </table:table-cell>
          <table:table-cell office:value-type="string" table:style-name="ce14">
            <text:p>LA NETTATUTTO SRL</text:p>
          </table:table-cell>
          <table:table-cell office:value-type="string" table:style-name="ce7">
            <text:p>05003020152</text:p>
          </table:table-cell>
          <table:table-cell office:value-type="string" table:style-name="ce17">
            <text:p>518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94.5" table:style-name="ce11">
            <text:p>994,5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1509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0" table:style-name="ce11">
            <text:p>390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338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226.6" table:style-name="ce11">
            <text:p>3.226,6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236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0" table:style-name="ce11">
            <text:p>390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338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50" table:style-name="ce11">
            <text:p>1.950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338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387" table:style-name="ce11">
            <text:p>7.387,00</text:p>
          </table:table-cell>
          <table:table-cell office:value-type="string" table:style-name="ce14">
            <text:p>COMUNE DI LONATE POZZOLO</text:p>
          </table:table-cell>
          <table:table-cell office:value-type="string" table:style-name="ce7">
            <text:p>00392890125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887" table:style-name="ce11">
            <text:p>1.887,00</text:p>
          </table:table-cell>
          <table:table-cell office:value-type="string" table:style-name="ce14">
            <text:p>COMUNE DI CUGLIATE FABIASCO</text:p>
          </table:table-cell>
          <table:table-cell office:value-type="string" table:style-name="ce7">
            <text:p>84003010125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674" table:style-name="ce11">
            <text:p>10.674,00</text:p>
          </table:table-cell>
          <table:table-cell office:value-type="string" table:style-name="ce14">
            <text:p>COMUNE DI GALLARATE</text:p>
          </table:table-cell>
          <table:table-cell office:value-type="string" table:style-name="ce7">
            <text:p>00560180127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CAMERA DI COMMERCIO MILANO MONZA BRIANZA LODI</text:p>
          </table:table-cell>
          <table:table-cell office:value-type="string" table:style-name="ce7">
            <text:p>09920840965</text:p>
          </table:table-cell>
          <table:table-cell office:value-type="string" table:style-name="ce17">
            <text:p>2651557</text:p>
          </table:table-cell>
          <table:table-cell office:value-type="date" office:date-value="2026-04-17T00:00:00" table:style-name="ce12">
            <text:p>1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05.47" table:style-name="ce11">
            <text:p>405,47</text:p>
          </table:table-cell>
          <table:table-cell office:value-type="string" table:style-name="ce14">
            <text:p>ANAS SPA</text:p>
          </table:table-cell>
          <table:table-cell office:value-type="string" table:style-name="ce7">
            <text:p>80208450587</text:p>
          </table:table-cell>
          <table:table-cell office:value-type="string" table:style-name="ce17">
            <text:p>ANT FT 23003441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89" table:style-name="ce11">
            <text:p>1.289,00</text:p>
          </table:table-cell>
          <table:table-cell office:value-type="string" table:style-name="ce14">
            <text:p>COMUNE DI MERCALLO</text:p>
          </table:table-cell>
          <table:table-cell office:value-type="string" table:style-name="ce7">
            <text:p>83003790124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05.47" table:style-name="ce11">
            <text:p>405,47</text:p>
          </table:table-cell>
          <table:table-cell office:value-type="string" table:style-name="ce14">
            <text:p>ANAS SPA</text:p>
          </table:table-cell>
          <table:table-cell office:value-type="string" table:style-name="ce7">
            <text:p>80208450587</text:p>
          </table:table-cell>
          <table:table-cell office:value-type="string" table:style-name="ce17">
            <text:p>ANT FT 23003442 ANAS</text:p>
          </table:table-cell>
          <table:table-cell office:value-type="date" office:date-value="2026-04-14T00:00:00" table:style-name="ce12">
            <text:p>1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211" table:style-name="ce11">
            <text:p>2.211,00</text:p>
          </table:table-cell>
          <table:table-cell office:value-type="string" table:style-name="ce14">
            <text:p>COMUNE DI SALTRIO</text:p>
          </table:table-cell>
          <table:table-cell office:value-type="string" table:style-name="ce7">
            <text:p>00560460123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62" table:style-name="ce11">
            <text:p>2.062,00</text:p>
          </table:table-cell>
          <table:table-cell office:value-type="string" table:style-name="ce14">
            <text:p>COMUNE DI TERNATE</text:p>
          </table:table-cell>
          <table:table-cell office:value-type="string" table:style-name="ce7">
            <text:p>00261810121</text:p>
          </table:table-cell>
          <table:table-cell office:value-type="string" table:style-name="ce17">
            <text:p>CUP 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9342" table:style-name="ce11">
            <text:p>19.342,00</text:p>
          </table:table-cell>
          <table:table-cell office:value-type="string" table:style-name="ce14">
            <text:p>COMUNE DI BUSTO ARSIZIO</text:p>
          </table:table-cell>
          <table:table-cell office:value-type="string" table:style-name="ce7">
            <text:p>00224000125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0.20000000000005" table:style-name="ce11">
            <text:p>520,20</text:p>
          </table:table-cell>
          <table:table-cell office:value-type="string" table:style-name="ce14">
            <text:p>HUBER TECHNOLOGY SRL</text:p>
          </table:table-cell>
          <table:table-cell office:value-type="string" table:style-name="ce7">
            <text:p>01689490215</text:p>
          </table:table-cell>
          <table:table-cell office:value-type="string" table:style-name="ce17">
            <text:p>CD1000307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36.4" table:style-name="ce11">
            <text:p>2.736,40</text:p>
          </table:table-cell>
          <table:table-cell office:value-type="string" table:style-name="ce14">
            <text:p>HUBER TECHNOLOGY SRL</text:p>
          </table:table-cell>
          <table:table-cell office:value-type="string" table:style-name="ce7">
            <text:p>01689490215</text:p>
          </table:table-cell>
          <table:table-cell office:value-type="string" table:style-name="ce17">
            <text:p>CD1000307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0.5" table:style-name="ce11">
            <text:p>1.440,50</text:p>
          </table:table-cell>
          <table:table-cell office:value-type="string" table:style-name="ce14">
            <text:p>HUBER TECHNOLOGY SRL</text:p>
          </table:table-cell>
          <table:table-cell office:value-type="string" table:style-name="ce7">
            <text:p>01689490215</text:p>
          </table:table-cell>
          <table:table-cell office:value-type="string" table:style-name="ce17">
            <text:p>CD10003072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475.219999999999" table:style-name="ce11">
            <text:p>10.475,22</text:p>
          </table:table-cell>
          <table:table-cell office:value-type="string" table:style-name="ce14">
            <text:p>IDROGEO S.R.L.</text:p>
          </table:table-cell>
          <table:table-cell office:value-type="string" table:style-name="ce7">
            <text:p>00577640345</text:p>
          </table:table-cell>
          <table:table-cell office:value-type="string" table:style-name="ce17">
            <text:p>46/00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473.56" table:style-name="ce11">
            <text:p>73.473,56</text:p>
          </table:table-cell>
          <table:table-cell office:value-type="string" table:style-name="ce14">
            <text:p>IMPRESA DIONISIO SRL</text:p>
          </table:table-cell>
          <table:table-cell office:value-type="string" table:style-name="ce7">
            <text:p>09723510963</text:p>
          </table:table-cell>
          <table:table-cell office:value-type="string" table:style-name="ce17">
            <text:p>4/A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791.05" table:style-name="ce11">
            <text:p>6.791,05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17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71.6999999999998" table:style-name="ce11">
            <text:p>2.471,70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178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6009.3" table:style-name="ce11">
            <text:p>206.009,30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02/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6.25" table:style-name="ce11">
            <text:p>966,25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94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454.09" table:style-name="ce11">
            <text:p>18.454,09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03/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1329.68" table:style-name="ce11">
            <text:p>261.329,68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1701910157</text:p>
          </table:table-cell>
          <table:table-cell office:value-type="string" table:style-name="ce17">
            <text:p>M_26/007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7.12" table:style-name="ce11">
            <text:p>637,12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35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94.74" table:style-name="ce11">
            <text:p>1.694,74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507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41.81" table:style-name="ce11">
            <text:p>1.941,81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58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76.25" table:style-name="ce11">
            <text:p>776,25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585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92.5600000000004" table:style-name="ce11">
            <text:p>4.992,56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71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37.12" table:style-name="ce11">
            <text:p>637,12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506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9.6" table:style-name="ce11">
            <text:p>669,60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52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99.68" table:style-name="ce11">
            <text:p>3.199,68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520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611.67" table:style-name="ce11">
            <text:p>38.611,67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05/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6.51" table:style-name="ce11">
            <text:p>376,51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41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26.04" table:style-name="ce11">
            <text:p>926,04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04/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4.82" table:style-name="ce11">
            <text:p>824,82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87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19.04999999999995" table:style-name="ce11">
            <text:p>619,05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87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72.1" table:style-name="ce11">
            <text:p>872,1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86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601/00/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77.54" table:style-name="ce11">
            <text:p>2.977,54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777/00/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61.59" table:style-name="ce11">
            <text:p>861,59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87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600/00/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96.4" table:style-name="ce11">
            <text:p>1.496,4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87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775/00/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77.54" table:style-name="ce11">
            <text:p>2.977,54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776/00/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0.83999999999997" table:style-name="ce11">
            <text:p>310,8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87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18.4" table:style-name="ce11">
            <text:p>6.518,40</text:p>
          </table:table-cell>
          <table:table-cell office:value-type="string" table:style-name="ce14">
            <text:p>ORION SRL</text:p>
          </table:table-cell>
          <table:table-cell office:value-type="string" table:style-name="ce7">
            <text:p>02149470284</text:p>
          </table:table-cell>
          <table:table-cell office:value-type="string" table:style-name="ce17">
            <text:p>26220065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944.580000000002" table:style-name="ce11">
            <text:p>20.944,58</text:p>
          </table:table-cell>
          <table:table-cell office:value-type="string" table:style-name="ce14">
            <text:p>ELSAC ENGINEERING S.r.l.</text:p>
          </table:table-cell>
          <table:table-cell office:value-type="string" table:style-name="ce7">
            <text:p>02229450735</text:p>
          </table:table-cell>
          <table:table-cell office:value-type="string" table:style-name="ce17">
            <text:p>49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14.39" table:style-name="ce11">
            <text:p>5.514,39</text:p>
          </table:table-cell>
          <table:table-cell office:value-type="string" table:style-name="ce14">
            <text:p>ROSA FASHION SRL</text:p>
          </table:table-cell>
          <table:table-cell office:value-type="string" table:style-name="ce7">
            <text:p>01492380124</text:p>
          </table:table-cell>
          <table:table-cell office:value-type="string" table:style-name="ce17">
            <text:p>ANT FT 11 03-04-2026</text:p>
          </table:table-cell>
          <table:table-cell office:value-type="date" office:date-value="2026-04-15T00:00:00" table:style-name="ce12">
            <text:p>15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97.54" table:style-name="ce11">
            <text:p>2.097,54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11/00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05.47" table:style-name="ce11">
            <text:p>405,47</text:p>
          </table:table-cell>
          <table:table-cell office:value-type="string" table:style-name="ce14">
            <text:p>ANAS SPA</text:p>
          </table:table-cell>
          <table:table-cell office:value-type="string" table:style-name="ce7">
            <text:p>80208450587</text:p>
          </table:table-cell>
          <table:table-cell office:value-type="string" table:style-name="ce17">
            <text:p>ANT FT 23003604</text:p>
          </table:table-cell>
          <table:table-cell office:value-type="date" office:date-value="2026-04-16T00:00:00" table:style-name="ce12">
            <text:p>16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39" table:style-name="ce11">
            <text:p>139,00</text:p>
          </table:table-cell>
          <table:table-cell office:value-type="string" table:style-name="ce14">
            <text:p>VARESE SERVICE SRL - DELEG. ACI BUSTO A.</text:p>
          </table:table-cell>
          <table:table-cell office:value-type="string" table:style-name="ce7">
            <text:p>01801820125</text:p>
          </table:table-cell>
          <table:table-cell office:value-type="string" table:style-name="ce17">
            <text:p>2651560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516.74" table:style-name="ce11">
            <text:p>15.516,74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54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213.24" table:style-name="ce11">
            <text:p>7.213,24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55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321.83" table:style-name="ce11">
            <text:p>6.321,83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56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0" table:style-name="ce11">
            <text:p>80,00</text:p>
          </table:table-cell>
          <table:table-cell office:value-type="string" table:style-name="ce14">
            <text:p>COMUNE DI BESNATE</text:p>
          </table:table-cell>
          <table:table-cell office:value-type="string" table:style-name="ce7">
            <text:p>00249600123</text:p>
          </table:table-cell>
          <table:table-cell office:value-type="string" table:style-name="ce17">
            <text:p>265148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0" table:style-name="ce11">
            <text:p>20,00</text:p>
          </table:table-cell>
          <table:table-cell office:value-type="string" table:style-name="ce14">
            <text:p>COMUNE DI BIANDRONNO</text:p>
          </table:table-cell>
          <table:table-cell office:value-type="string" table:style-name="ce7">
            <text:p>00308160126</text:p>
          </table:table-cell>
          <table:table-cell office:value-type="string" table:style-name="ce17">
            <text:p>2651528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0" table:style-name="ce11">
            <text:p>20,00</text:p>
          </table:table-cell>
          <table:table-cell office:value-type="string" table:style-name="ce14">
            <text:p>COMUNE DI BIANDRONNO</text:p>
          </table:table-cell>
          <table:table-cell office:value-type="string" table:style-name="ce7">
            <text:p>00308160126</text:p>
          </table:table-cell>
          <table:table-cell office:value-type="string" table:style-name="ce17">
            <text:p>2651529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66.17" table:style-name="ce11">
            <text:p>8.966,17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39-0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10.46" table:style-name="ce11">
            <text:p>3.910,46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36-0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39.04" table:style-name="ce11">
            <text:p>2.339,04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37-0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14.43" table:style-name="ce11">
            <text:p>4.514,43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38-0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71.78" table:style-name="ce11">
            <text:p>771,78</text:p>
          </table:table-cell>
          <table:table-cell office:value-type="string" table:style-name="ce14">
            <text:p>ECOTRANSPORT DEI F.LLI SIRAGUSA S.R.L.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41-0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429" table:style-name="ce11">
            <text:p>5.429,00</text:p>
          </table:table-cell>
          <table:table-cell office:value-type="string" table:style-name="ce14">
            <text:p>COMUNE DI ANGERA</text:p>
          </table:table-cell>
          <table:table-cell office:value-type="string" table:style-name="ce7">
            <text:p>00338310121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CASTELLO CABIAGLIO</text:p>
          </table:table-cell>
          <table:table-cell office:value-type="string" table:style-name="ce7">
            <text:p>00441540127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847" table:style-name="ce11">
            <text:p>2.847,00</text:p>
          </table:table-cell>
          <table:table-cell office:value-type="string" table:style-name="ce14">
            <text:p>COMUNE DI PORTO VALTRAVAGLIA</text:p>
          </table:table-cell>
          <table:table-cell office:value-type="string" table:style-name="ce7">
            <text:p>00309350122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0" table:style-name="ce11">
            <text:p>800,00</text:p>
          </table:table-cell>
          <table:table-cell office:value-type="string" table:style-name="ce14">
            <text:p>COMUNE DI CASSANO VALCUVIA</text:p>
          </table:table-cell>
          <table:table-cell office:value-type="string" table:style-name="ce7">
            <text:p>00561110123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30.48" table:style-name="ce11">
            <text:p>1.130,48</text:p>
          </table:table-cell>
          <table:table-cell office:value-type="string" table:style-name="ce14">
            <text:p>ECOTRANSPORT DEI F.LLI SIRAGUSA S.R.L.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40-0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266" table:style-name="ce11">
            <text:p>4.266,00</text:p>
          </table:table-cell>
          <table:table-cell office:value-type="string" table:style-name="ce14">
            <text:p>COMUNE DI ISPRA</text:p>
          </table:table-cell>
          <table:table-cell office:value-type="string" table:style-name="ce7">
            <text:p>00309310126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55" table:style-name="ce11">
            <text:p>5.255,00</text:p>
          </table:table-cell>
          <table:table-cell office:value-type="string" table:style-name="ce14">
            <text:p>COMUNE DI SESTO CALENDE</text:p>
          </table:table-cell>
          <table:table-cell office:value-type="string" table:style-name="ce7">
            <text:p>00283240125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763" table:style-name="ce11">
            <text:p>3.763,00</text:p>
          </table:table-cell>
          <table:table-cell office:value-type="string" table:style-name="ce14">
            <text:p>COMUNE DI VIGGIU'</text:p>
          </table:table-cell>
          <table:table-cell office:value-type="string" table:style-name="ce7">
            <text:p>00560200123</text:p>
          </table:table-cell>
          <table:table-cell office:value-type="string" table:style-name="ce17">
            <text:p>CUP 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241.45" table:style-name="ce11">
            <text:p>46.241,45</text:p>
          </table:table-cell>
          <table:table-cell office:value-type="string" table:style-name="ce14">
            <text:p>CTL ECOLOGY SRL</text:p>
          </table:table-cell>
          <table:table-cell office:value-type="string" table:style-name="ce7">
            <text:p>02977080809</text:p>
          </table:table-cell>
          <table:table-cell office:value-type="string" table:style-name="ce17">
            <text:p>000121-2026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0" table:style-name="ce11">
            <text:p>100,00</text:p>
          </table:table-cell>
          <table:table-cell office:value-type="string" table:style-name="ce14">
            <text:p>COMUNE DI GEMONIO</text:p>
          </table:table-cell>
          <table:table-cell office:value-type="string" table:style-name="ce7">
            <text:p>00273580126</text:p>
          </table:table-cell>
          <table:table-cell office:value-type="string" table:style-name="ce17">
            <text:p>2651613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74.7" table:style-name="ce11">
            <text:p>974,70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30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29.6" table:style-name="ce11">
            <text:p>3.529,60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34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49.71" table:style-name="ce11">
            <text:p>1.849,71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29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52.78" table:style-name="ce11">
            <text:p>2.652,78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171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328.15" table:style-name="ce11">
            <text:p>5.328,15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172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3.8900000000003" table:style-name="ce11">
            <text:p>4.773,8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32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739.22" table:style-name="ce11">
            <text:p>13.739,22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35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158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73.43" table:style-name="ce11">
            <text:p>4.573,43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12-00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880.99" table:style-name="ce11">
            <text:p>15.880,99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18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8.3" table:style-name="ce11">
            <text:p>488,30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43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97.59" table:style-name="ce11">
            <text:p>1.997,59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18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45.25" table:style-name="ce11">
            <text:p>945,25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44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110.96" table:style-name="ce11">
            <text:p>16.110,96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18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7.19" table:style-name="ce11">
            <text:p>727,19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2819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1" table:style-name="ce11">
            <text:p>5.829,71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218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1" table:style-name="ce11">
            <text:p>5.829,71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139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1" table:style-name="ce11">
            <text:p>5.829,71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429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1324.17" table:style-name="ce11">
            <text:p>111.324,17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153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3" table:style-name="ce11">
            <text:p>33,00</text:p>
          </table:table-cell>
          <table:table-cell office:value-type="string" table:style-name="ce14">
            <text:p>COMUNE DI GORLA MAGGIORE</text:p>
          </table:table-cell>
          <table:table-cell office:value-type="string" table:style-name="ce7">
            <text:p>00341490126</text:p>
          </table:table-cell>
          <table:table-cell office:value-type="string" table:style-name="ce17">
            <text:p>2651687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2" table:style-name="ce11">
            <text:p>22,00</text:p>
          </table:table-cell>
          <table:table-cell office:value-type="string" table:style-name="ce14">
            <text:p>COMUNE DI GORLA MAGGIORE</text:p>
          </table:table-cell>
          <table:table-cell office:value-type="string" table:style-name="ce7">
            <text:p>00341490126</text:p>
          </table:table-cell>
          <table:table-cell office:value-type="string" table:style-name="ce17">
            <text:p>2651675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COMUNE DI VEDANO OLONA</text:p>
          </table:table-cell>
          <table:table-cell office:value-type="string" table:style-name="ce7">
            <text:p>00317720126</text:p>
          </table:table-cell>
          <table:table-cell office:value-type="string" table:style-name="ce17">
            <text:p>2651674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4">
            <text:p>Unipol Assicurazioni S.p.A</text:p>
          </table:table-cell>
          <table:table-cell office:value-type="string" table:style-name="ce7">
            <text:p>00284160371</text:p>
          </table:table-cell>
          <table:table-cell office:value-type="string" table:style-name="ce17">
            <text:p>2651580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7.6" table:style-name="ce11">
            <text:p>97,6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637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8516.95" table:style-name="ce11">
            <text:p>128.516,95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15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4087.09" table:style-name="ce11">
            <text:p>44.087,0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152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204.2999999999993" table:style-name="ce11">
            <text:p>8.204,30</text:p>
          </table:table-cell>
          <table:table-cell office:value-type="string" table:style-name="ce14">
            <text:p>AXESS SRL</text:p>
          </table:table-cell>
          <table:table-cell office:value-type="string" table:style-name="ce7">
            <text:p>02574400962</text:p>
          </table:table-cell>
          <table:table-cell office:value-type="string" table:style-name="ce17">
            <text:p>ANT. FT 000211-000212-000213 31/03/2026</text:p>
          </table:table-cell>
          <table:table-cell office:value-type="date" office:date-value="2026-04-21T00:00:00" table:style-name="ce12">
            <text:p>2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65.92" table:style-name="ce11">
            <text:p>3.165,92</text:p>
          </table:table-cell>
          <table:table-cell office:value-type="string" table:style-name="ce14">
            <text:p>SOL SPA</text:p>
          </table:table-cell>
          <table:table-cell office:value-type="string" table:style-name="ce7">
            <text:p>04127270157</text:p>
          </table:table-cell>
          <table:table-cell office:value-type="string" table:style-name="ce17">
            <text:p>1026112453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70" table:style-name="ce11">
            <text:p>1.770,00</text:p>
          </table:table-cell>
          <table:table-cell office:value-type="string" table:style-name="ce14">
            <text:p>SOL SPA</text:p>
          </table:table-cell>
          <table:table-cell office:value-type="string" table:style-name="ce7">
            <text:p>04127270157</text:p>
          </table:table-cell>
          <table:table-cell office:value-type="string" table:style-name="ce17">
            <text:p>1026112454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335.179999999993" table:style-name="ce11">
            <text:p>74.335,18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305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9831.97" table:style-name="ce11">
            <text:p>149.831,97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429/00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526.33" table:style-name="ce11">
            <text:p>112.526,33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303/0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073.26" table:style-name="ce11">
            <text:p>22.073,26</text:p>
          </table:table-cell>
          <table:table-cell office:value-type="string" table:style-name="ce14">
            <text:p>CTL ECOLOGY SRL</text:p>
          </table:table-cell>
          <table:table-cell office:value-type="string" table:style-name="ce7">
            <text:p>02977080809</text:p>
          </table:table-cell>
          <table:table-cell office:value-type="string" table:style-name="ce17">
            <text:p>000124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00" table:style-name="ce11">
            <text:p>1.6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cquisto n.100 marche da 16 euro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0" table:style-name="ce11">
            <text:p>200,00</text:p>
          </table:table-cell>
          <table:table-cell office:value-type="string" table:style-name="ce14">
            <text:p>ITALY BUREAU OF CERTIFICATION S.R.L.</text:p>
          </table:table-cell>
          <table:table-cell office:value-type="string" table:style-name="ce7">
            <text:p>10632530969</text:p>
          </table:table-cell>
          <table:table-cell office:value-type="string" table:style-name="ce17">
            <text:p>2651624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5" table:style-name="ce11">
            <text:p>1.525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FT 21</text:p>
          </table:table-cell>
          <table:table-cell office:value-type="date" office:date-value="2026-04-21T00:00:00" table:style-name="ce12">
            <text:p>21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38.56" table:style-name="ce11">
            <text:p>11.538,56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-020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09.61" table:style-name="ce11">
            <text:p>11.809,61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44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7115.14" table:style-name="ce11">
            <text:p>27.115,14</text:p>
          </table:table-cell>
          <table:table-cell office:value-type="string" table:style-name="ce14">
            <text:p>GIOTTO SERVICE SRL</text:p>
          </table:table-cell>
          <table:table-cell office:value-type="string" table:style-name="ce7">
            <text:p>02515520183</text:p>
          </table:table-cell>
          <table:table-cell office:value-type="string" table:style-name="ce17">
            <text:p>70/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16.59" table:style-name="ce11">
            <text:p>5.816,5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36-FE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721.67" table:style-name="ce11">
            <text:p>9.721,67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45-FE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COMUNE DI CADREZZATE CON OSMATE</text:p>
          </table:table-cell>
          <table:table-cell office:value-type="string" table:style-name="ce7">
            <text:p>03700710126</text:p>
          </table:table-cell>
          <table:table-cell office:value-type="string" table:style-name="ce17">
            <text:p>2651722</text:p>
          </table:table-cell>
          <table:table-cell office:value-type="date" office:date-value="2026-04-22T00:00:00" table:style-name="ce12">
            <text:p>22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PROVINCIA DI VARESE - ONERI AUTORIZZATIVI</text:p>
          </table:table-cell>
          <table:table-cell table:style-name="ce7"/>
          <table:table-cell office:value-type="string" table:style-name="ce17">
            <text:p>2651723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7.8" table:style-name="ce11">
            <text:p>117,80</text:p>
          </table:table-cell>
          <table:table-cell office:value-type="string" table:style-name="ce14">
            <text:p>PROVINCIA DI VARESE</text:p>
          </table:table-cell>
          <table:table-cell office:value-type="string" table:style-name="ce7">
            <text:p>80000710121</text:p>
          </table:table-cell>
          <table:table-cell office:value-type="string" table:style-name="ce17">
            <text:p>2651732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0" table:style-name="ce11">
            <text:p>310,00</text:p>
          </table:table-cell>
          <table:table-cell office:value-type="string" table:style-name="ce14">
            <text:p>PROVINCIA DI VARESE</text:p>
          </table:table-cell>
          <table:table-cell office:value-type="string" table:style-name="ce7">
            <text:p>80000710121</text:p>
          </table:table-cell>
          <table:table-cell office:value-type="string" table:style-name="ce17">
            <text:p>2651732 CAUZIONE</text:p>
          </table:table-cell>
          <table:table-cell office:value-type="date" office:date-value="2026-04-27T00:00:00" table:style-name="ce12">
            <text:p>27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58" table:style-name="ce11">
            <text:p>2.858,00</text:p>
          </table:table-cell>
          <table:table-cell office:value-type="string" table:style-name="ce14">
            <text:p>PREVIASS II</text:p>
          </table:table-cell>
          <table:table-cell office:value-type="string" table:style-name="ce7">
            <text:p>97552610012</text:p>
          </table:table-cell>
          <table:table-cell office:value-type="string" table:style-name="ce17">
            <text:p>2651704</text:p>
          </table:table-cell>
          <table:table-cell office:value-type="date" office:date-value="2026-05-04T00:00:00" table:style-name="ce12">
            <text:p>0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03.76" table:style-name="ce11">
            <text:p>1.903,76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933030120</text:p>
          </table:table-cell>
          <table:table-cell office:value-type="string" table:style-name="ce17">
            <text:p>24-E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360" table:style-name="ce11">
            <text:p>9.360,00</text:p>
          </table:table-cell>
          <table:table-cell office:value-type="string" table:style-name="ce14">
            <text:p>LA TENDA CHE ARREDA S.N.C. DI PAOLO RAMPON &amp; LUCIA BERNARDONI</text:p>
          </table:table-cell>
          <table:table-cell office:value-type="string" table:style-name="ce7">
            <text:p>02080950021</text:p>
          </table:table-cell>
          <table:table-cell office:value-type="string" table:style-name="ce17">
            <text:p>ANT. FT 55/E del 22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402.76" table:style-name="ce11">
            <text:p>6.402,76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13/001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74.5" table:style-name="ce11">
            <text:p>5.974,50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240-00-20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29797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29809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29798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2.38" table:style-name="ce11">
            <text:p>482,38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29753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68.38" table:style-name="ce11">
            <text:p>568,38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67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02836.12" table:style-name="ce11">
            <text:p>202.836,12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66 A-20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62.08" table:style-name="ce11">
            <text:p>4.162,08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FT 12/001 02/04/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04586.79" table:style-name="ce11">
            <text:p>204.586,79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15 A-2026</text:p>
          </table:table-cell>
          <table:table-cell office:value-type="date" office:date-value="2026-05-12T00:00:00" table:style-name="ce12">
            <text:p>12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2.5" table:style-name="ce11">
            <text:p>812,5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RICEVUTA DEL 07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2.08" table:style-name="ce11">
            <text:p>1.302,08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FT 9/001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1.26" table:style-name="ce11">
            <text:p>601,26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ORMA RISTORANTE AL PONTE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62.08" table:style-name="ce11">
            <text:p>1.562,08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FT 15 07/04/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636.38" table:style-name="ce11">
            <text:p>1.636,38</text:p>
          </table:table-cell>
          <table:table-cell office:value-type="string" table:style-name="ce14">
            <text:p>STARHOTELS S.p.A.</text:p>
          </table:table-cell>
          <table:table-cell office:value-type="string" table:style-name="ce7">
            <text:p>03360930154</text:p>
          </table:table-cell>
          <table:table-cell office:value-type="string" table:style-name="ce17">
            <text:p>ANT. ORDINE 2651776 24/04/2026</text:p>
          </table:table-cell>
          <table:table-cell office:value-type="date" office:date-value="2026-04-24T00:00:00" table:style-name="ce12">
            <text:p>24/04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" table:style-name="ce11">
            <text:p>10,00</text:p>
          </table:table-cell>
          <table:table-cell office:value-type="string" table:style-name="ce14">
            <text:p>MINISTERO DELL'AMBIENTE E DELLA SICUREZZA ENERGETICA</text:p>
          </table:table-cell>
          <table:table-cell office:value-type="string" table:style-name="ce7">
            <text:p>97327160582</text:p>
          </table:table-cell>
          <table:table-cell office:value-type="string" table:style-name="ce17">
            <text:p>2651773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" table:style-name="ce11">
            <text:p>100,00</text:p>
          </table:table-cell>
          <table:table-cell office:value-type="string" table:style-name="ce14">
            <text:p>MINISTERO DELL'AMBIENTE E DELLA SICUREZZA ENERGETICA</text:p>
          </table:table-cell>
          <table:table-cell office:value-type="string" table:style-name="ce7">
            <text:p>97327160582</text:p>
          </table:table-cell>
          <table:table-cell office:value-type="string" table:style-name="ce17">
            <text:p>2651773-2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0" table:style-name="ce11">
            <text:p>6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47</text:p>
          </table:table-cell>
          <table:table-cell office:value-type="date" office:date-value="2026-05-04T00:00:00" table:style-name="ce12">
            <text:p>0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0" table:style-name="ce11">
            <text:p>3.8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06</text:p>
          </table:table-cell>
          <table:table-cell office:value-type="date" office:date-value="2026-05-04T00:00:00" table:style-name="ce12">
            <text:p>0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0" table:style-name="ce11">
            <text:p>4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48</text:p>
          </table:table-cell>
          <table:table-cell office:value-type="date" office:date-value="2026-05-04T00:00:00" table:style-name="ce12">
            <text:p>0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00" table:style-name="ce11">
            <text:p>9.5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67</text:p>
          </table:table-cell>
          <table:table-cell office:value-type="date" office:date-value="2026-05-04T00:00:00" table:style-name="ce12">
            <text:p>0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12.9" table:style-name="ce11">
            <text:p>612,90</text:p>
          </table:table-cell>
          <table:table-cell office:value-type="string" table:style-name="ce14">
            <text:p>COMUNE DI TRAVEDONA MONATE</text:p>
          </table:table-cell>
          <table:table-cell office:value-type="string" table:style-name="ce7">
            <text:p>00308240126</text:p>
          </table:table-cell>
          <table:table-cell office:value-type="string" table:style-name="ce17">
            <text:p>2651799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46" table:style-name="ce11">
            <text:p>1.046,00</text:p>
          </table:table-cell>
          <table:table-cell office:value-type="string" table:style-name="ce14">
            <text:p>COMUNE DI BUSTO ARSIZIO</text:p>
          </table:table-cell>
          <table:table-cell office:value-type="string" table:style-name="ce7">
            <text:p>00224000125</text:p>
          </table:table-cell>
          <table:table-cell office:value-type="string" table:style-name="ce17">
            <text:p>2651814</text:p>
          </table:table-cell>
          <table:table-cell office:value-type="date" office:date-value="2026-05-06T00:00:00" table:style-name="ce12">
            <text:p>0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955.43" table:style-name="ce11">
            <text:p>2.955,43</text:p>
          </table:table-cell>
          <table:table-cell office:value-type="string" table:style-name="ce14">
            <text:p>AREA S.R.L.</text:p>
          </table:table-cell>
          <table:table-cell office:value-type="string" table:style-name="ce7">
            <text:p>02971560046</text:p>
          </table:table-cell>
          <table:table-cell office:value-type="string" table:style-name="ce17">
            <text:p>2651808</text:p>
          </table:table-cell>
          <table:table-cell office:value-type="date" office:date-value="2026-05-06T00:00:00" table:style-name="ce12">
            <text:p>0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0" table:style-name="ce11">
            <text:p>500,00</text:p>
          </table:table-cell>
          <table:table-cell office:value-type="string" table:style-name="ce14">
            <text:p>COMUNE DI GALLARATE</text:p>
          </table:table-cell>
          <table:table-cell office:value-type="string" table:style-name="ce7">
            <text:p>00560180127</text:p>
          </table:table-cell>
          <table:table-cell office:value-type="string" table:style-name="ce17">
            <text:p>ANT FT 19/57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0" table:style-name="ce11">
            <text:p>1.000,00</text:p>
          </table:table-cell>
          <table:table-cell office:value-type="string" table:style-name="ce14">
            <text:p>BPER BANCA S.P.A.</text:p>
          </table:table-cell>
          <table:table-cell office:value-type="string" table:style-name="ce7">
            <text:p>01153230360</text:p>
          </table:table-cell>
          <table:table-cell office:value-type="string" table:style-name="ce17">
            <text:p>Ricarica prepagata +ma Lolaico del 29.04.26</text:p>
          </table:table-cell>
          <table:table-cell office:value-type="date" office:date-value="2026-04-29T00:00:00" table:style-name="ce12">
            <text:p>29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2.58999999999997" table:style-name="ce11">
            <text:p>312,59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86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7.06" table:style-name="ce11">
            <text:p>267,06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186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2.74" table:style-name="ce11">
            <text:p>282,74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2820-2026</text:p>
          </table:table-cell>
          <table:table-cell office:value-type="date" office:date-value="2026-05-05T00:00:00" table:style-name="ce12">
            <text:p>0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00" table:style-name="ce11">
            <text:p>300,00</text:p>
          </table:table-cell>
          <table:table-cell office:value-type="string" table:style-name="ce14">
            <text:p>PREVIASS II</text:p>
          </table:table-cell>
          <table:table-cell office:value-type="string" table:style-name="ce7">
            <text:p>97552610012</text:p>
          </table:table-cell>
          <table:table-cell office:value-type="string" table:style-name="ce17">
            <text:p>2651792</text:p>
          </table:table-cell>
          <table:table-cell office:value-type="date" office:date-value="2026-05-06T00:00:00" table:style-name="ce12">
            <text:p>06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0" table:style-name="ce11">
            <text:p>1.500,00</text:p>
          </table:table-cell>
          <table:table-cell office:value-type="string" table:style-name="ce14">
            <text:p>BPER BANCA S.P.A.</text:p>
          </table:table-cell>
          <table:table-cell office:value-type="string" table:style-name="ce7">
            <text:p>01153230360</text:p>
          </table:table-cell>
          <table:table-cell office:value-type="string" table:style-name="ce17">
            <text:p>Ricarica prepagata +MA5424 Mazzucchelli del 5.5.26</text:p>
          </table:table-cell>
          <table:table-cell office:value-type="date" office:date-value="2026-05-05T00:00:00" table:style-name="ce12">
            <text:p>0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00" table:style-name="ce11">
            <text:p>1.000,00</text:p>
          </table:table-cell>
          <table:table-cell office:value-type="string" table:style-name="ce14">
            <text:p>STUDIO SEQUEL S.R.L.</text:p>
          </table:table-cell>
          <table:table-cell office:value-type="string" table:style-name="ce7">
            <text:p>13989260966</text:p>
          </table:table-cell>
          <table:table-cell office:value-type="string" table:style-name="ce17">
            <text:p>10/001-2026 SALDO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.35" table:style-name="ce11">
            <text:p>250,35</text:p>
          </table:table-cell>
          <table:table-cell office:value-type="string" table:style-name="ce14">
            <text:p>TRIBUNALE DI BUSTO ARSIZIO</text:p>
          </table:table-cell>
          <table:table-cell office:value-type="string" table:style-name="ce7">
            <text:p>81010050128</text:p>
          </table:table-cell>
          <table:table-cell office:value-type="string" table:style-name="ce17">
            <text:p>261904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1794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345" table:style-name="ce11">
            <text:p>5.345,00</text:p>
          </table:table-cell>
          <table:table-cell office:value-type="string" table:style-name="ce14">
            <text:p>GUMIERO AMBIENTE &amp; SERVIZI S.R.L.</text:p>
          </table:table-cell>
          <table:table-cell office:value-type="string" table:style-name="ce7">
            <text:p>03691320125</text:p>
          </table:table-cell>
          <table:table-cell office:value-type="string" table:style-name="ce17">
            <text:p>0019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01" table:style-name="ce11">
            <text:p>901,00</text:p>
          </table:table-cell>
          <table:table-cell office:value-type="string" table:style-name="ce14">
            <text:p>NANOSYSTEMS SRL</text:p>
          </table:table-cell>
          <table:table-cell office:value-type="string" table:style-name="ce7">
            <text:p>01085650446</text:p>
          </table:table-cell>
          <table:table-cell office:value-type="string" table:style-name="ce17">
            <text:p>ANT. ORD. 2651871 04/05/2026</text:p>
          </table:table-cell>
          <table:table-cell office:value-type="date" office:date-value="2026-05-04T00:00:00" table:style-name="ce12">
            <text:p>04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121.2" table:style-name="ce11">
            <text:p>17.121,20</text:p>
          </table:table-cell>
          <table:table-cell office:value-type="string" table:style-name="ce14">
            <text:p>ACQUA &amp; SOLE S.R.L.</text:p>
          </table:table-cell>
          <table:table-cell office:value-type="string" table:style-name="ce7">
            <text:p>05795600963</text:p>
          </table:table-cell>
          <table:table-cell office:value-type="string" table:style-name="ce17">
            <text:p>VS260012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62.26" table:style-name="ce11">
            <text:p>15.562,26</text:p>
          </table:table-cell>
          <table:table-cell office:value-type="string" table:style-name="ce14">
            <text:p>ACQUA &amp; SOLE S.R.L.</text:p>
          </table:table-cell>
          <table:table-cell office:value-type="string" table:style-name="ce7">
            <text:p>05795600963</text:p>
          </table:table-cell>
          <table:table-cell office:value-type="string" table:style-name="ce17">
            <text:p>VS260012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859.38" table:style-name="ce11">
            <text:p>43.859,38</text:p>
          </table:table-cell>
          <table:table-cell office:value-type="string" table:style-name="ce14">
            <text:p>ALAN SRL</text:p>
          </table:table-cell>
          <table:table-cell office:value-type="string" table:style-name="ce7">
            <text:p>01554180180</text:p>
          </table:table-cell>
          <table:table-cell office:value-type="string" table:style-name="ce17">
            <text:p>SP-000004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71.52" table:style-name="ce11">
            <text:p>2.171,52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933030120</text:p>
          </table:table-cell>
          <table:table-cell office:value-type="string" table:style-name="ce17">
            <text:p>28-E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976.69" table:style-name="ce11">
            <text:p>6.976,69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47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61.87" table:style-name="ce11">
            <text:p>1.861,87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48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7.9" table:style-name="ce11">
            <text:p>1.367,90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49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9.24" table:style-name="ce11">
            <text:p>549,2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5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9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4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7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226.45" table:style-name="ce11">
            <text:p>15.226,45</text:p>
          </table:table-cell>
          <table:table-cell office:value-type="string" table:style-name="ce14">
            <text:p>CERGAS SRL</text:p>
          </table:table-cell>
          <table:table-cell office:value-type="string" table:style-name="ce7">
            <text:p>11759760157</text:p>
          </table:table-cell>
          <table:table-cell office:value-type="string" table:style-name="ce17">
            <text:p>3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6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188.08" table:style-name="ce11">
            <text:p>3.188,08</text:p>
          </table:table-cell>
          <table:table-cell office:value-type="string" table:style-name="ce14">
            <text:p>CERGAS SRL</text:p>
          </table:table-cell>
          <table:table-cell office:value-type="string" table:style-name="ce7">
            <text:p>11759760157</text:p>
          </table:table-cell>
          <table:table-cell office:value-type="string" table:style-name="ce17">
            <text:p>3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1.47" table:style-name="ce11">
            <text:p>821,47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43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31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8.64" table:style-name="ce11">
            <text:p>668,6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4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49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1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46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0" table:style-name="ce11">
            <text:p>810,00</text:p>
          </table:table-cell>
          <table:table-cell office:value-type="string" table:style-name="ce14">
            <text:p>HUBER TECHNOLOGY SRL</text:p>
          </table:table-cell>
          <table:table-cell office:value-type="string" table:style-name="ce7">
            <text:p>01689490215</text:p>
          </table:table-cell>
          <table:table-cell office:value-type="string" table:style-name="ce17">
            <text:p>CD10003227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0" table:style-name="ce11">
            <text:p>1.540,00</text:p>
          </table:table-cell>
          <table:table-cell office:value-type="string" table:style-name="ce14">
            <text:p>HYDROCONSULTING SRL</text:p>
          </table:table-cell>
          <table:table-cell office:value-type="string" table:style-name="ce7">
            <text:p>04108550965</text:p>
          </table:table-cell>
          <table:table-cell office:value-type="string" table:style-name="ce17">
            <text:p>43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76.53" table:style-name="ce11">
            <text:p>1.076,53</text:p>
          </table:table-cell>
          <table:table-cell office:value-type="string" table:style-name="ce14">
            <text:p>E-DISTRIBUZIONE SPA</text:p>
          </table:table-cell>
          <table:table-cell office:value-type="string" table:style-name="ce7">
            <text:p>05779711000</text:p>
          </table:table-cell>
          <table:table-cell office:value-type="string" table:style-name="ce17">
            <text:p>2651895</text:p>
          </table:table-cell>
          <table:table-cell office:value-type="date" office:date-value="2026-05-07T00:00:00" table:style-name="ce12">
            <text:p>07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80" table:style-name="ce11">
            <text:p>680,00</text:p>
          </table:table-cell>
          <table:table-cell office:value-type="string" table:style-name="ce14">
            <text:p>CORPO NAZIONALE DEI VIGILI DEL FUOCO</text:p>
          </table:table-cell>
          <table:table-cell office:value-type="string" table:style-name="ce7">
            <text:p>80219290584</text:p>
          </table:table-cell>
          <table:table-cell office:value-type="string" table:style-name="ce17">
            <text:p>2651905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04" table:style-name="ce11">
            <text:p>1.104,00</text:p>
          </table:table-cell>
          <table:table-cell office:value-type="string" table:style-name="ce14">
            <text:p>COMUNE DI LUINO</text:p>
          </table:table-cell>
          <table:table-cell office:value-type="string" table:style-name="ce7">
            <text:p>84000310122</text:p>
          </table:table-cell>
          <table:table-cell office:value-type="string" table:style-name="ce17">
            <text:p>2651872 2021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07" table:style-name="ce11">
            <text:p>1.107,00</text:p>
          </table:table-cell>
          <table:table-cell office:value-type="string" table:style-name="ce14">
            <text:p>COMUNE DI LUINO</text:p>
          </table:table-cell>
          <table:table-cell office:value-type="string" table:style-name="ce7">
            <text:p>84000310122</text:p>
          </table:table-cell>
          <table:table-cell office:value-type="string" table:style-name="ce17">
            <text:p>2651872 2022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56" table:style-name="ce11">
            <text:p>856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89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40" table:style-name="ce11">
            <text:p>2.14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78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40" table:style-name="ce11">
            <text:p>2.14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79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240" table:style-name="ce11">
            <text:p>3.24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80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20" table:style-name="ce11">
            <text:p>2.62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87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5.58" table:style-name="ce11">
            <text:p>305,58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527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2.2" table:style-name="ce11">
            <text:p>1.202,2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526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2.72" table:style-name="ce11">
            <text:p>662,72</text:p>
          </table:table-cell>
          <table:table-cell office:value-type="string" table:style-name="ce14">
            <text:p>E.D.A. TECHNOLOGY SRL</text:p>
          </table:table-cell>
          <table:table-cell office:value-type="string" table:style-name="ce7">
            <text:p>03024660122</text:p>
          </table:table-cell>
          <table:table-cell office:value-type="string" table:style-name="ce17">
            <text:p>2026V100007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64.75" table:style-name="ce11">
            <text:p>3.064,75</text:p>
          </table:table-cell>
          <table:table-cell office:value-type="string" table:style-name="ce14">
            <text:p>E.D.A. TECHNOLOGY SRL</text:p>
          </table:table-cell>
          <table:table-cell office:value-type="string" table:style-name="ce7">
            <text:p>03024660122</text:p>
          </table:table-cell>
          <table:table-cell office:value-type="string" table:style-name="ce17">
            <text:p>2026V100008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4.33999999999997" table:style-name="ce11">
            <text:p>314,3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526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88.5700000000002" table:style-name="ce11">
            <text:p>2.188,57</text:p>
          </table:table-cell>
          <table:table-cell office:value-type="string" table:style-name="ce14">
            <text:p>E.D.A. TECHNOLOGY SRL</text:p>
          </table:table-cell>
          <table:table-cell office:value-type="string" table:style-name="ce7">
            <text:p>03024660122</text:p>
          </table:table-cell>
          <table:table-cell office:value-type="string" table:style-name="ce17">
            <text:p>2026V100007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9.09" table:style-name="ce11">
            <text:p>379,09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526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8.03" table:style-name="ce11">
            <text:p>598,03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526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742.68" table:style-name="ce11">
            <text:p>10.742,68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13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787.1" table:style-name="ce11">
            <text:p>37.787,10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59-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410.720000000001" table:style-name="ce11">
            <text:p>21.410,72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60-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3.97000000000003" table:style-name="ce11">
            <text:p>323,97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526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41.88" table:style-name="ce11">
            <text:p>3.141,88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13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68.17" table:style-name="ce11">
            <text:p>2.668,17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13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400.91" table:style-name="ce11">
            <text:p>65.400,91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61-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61.91" table:style-name="ce11">
            <text:p>5.261,91</text:p>
          </table:table-cell>
          <table:table-cell office:value-type="string" table:style-name="ce14">
            <text:p>M.P.M. AMBIENTE SRL</text:p>
          </table:table-cell>
          <table:table-cell office:value-type="string" table:style-name="ce13">
            <text:p>04552200968</text:p>
          </table:table-cell>
          <table:table-cell office:value-type="string" table:style-name="ce17">
            <text:p>13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59.72" table:style-name="ce11">
            <text:p>1.359,72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13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02.69" table:style-name="ce11">
            <text:p>2.402,69</text:p>
          </table:table-cell>
          <table:table-cell office:value-type="string" table:style-name="ce14">
            <text:p>M.P.M. AMBIENTE SRL</text:p>
          </table:table-cell>
          <table:table-cell office:value-type="string" table:style-name="ce13">
            <text:p>04552200968</text:p>
          </table:table-cell>
          <table:table-cell office:value-type="string" table:style-name="ce17">
            <text:p>14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80.9599999999991" table:style-name="ce11">
            <text:p>8.380,96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13">
            <text:p>00468910070</text:p>
          </table:table-cell>
          <table:table-cell office:value-type="string" table:style-name="ce17">
            <text:p>FSP600249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5.04" table:style-name="ce11">
            <text:p>35,04</text:p>
          </table:table-cell>
          <table:table-cell office:value-type="string" table:style-name="ce14">
            <text:p>PROVINCIA DI ALESSANDRIA SERVIZIO POLIZIA PROVINCIALE<text:s/></text:p>
          </table:table-cell>
          <table:table-cell office:value-type="string" table:style-name="ce13">
            <text:p>80003870062<text:s/></text:p>
          </table:table-cell>
          <table:table-cell office:value-type="string" table:style-name="ce17">
            <text:p>VERB A17150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304.6" table:style-name="ce11">
            <text:p>21.304,60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13">
            <text:p>00468910070</text:p>
          </table:table-cell>
          <table:table-cell office:value-type="string" table:style-name="ce17">
            <text:p>FSP600248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153.25" table:style-name="ce11">
            <text:p>9.153,25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47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32.6099999999997" table:style-name="ce11">
            <text:p>4.732,61</text:p>
          </table:table-cell>
          <table:table-cell office:value-type="string" table:style-name="ce14">
            <text:p>COMUNE DI LONATE POZZOLO</text:p>
          </table:table-cell>
          <table:table-cell office:value-type="string" table:style-name="ce7">
            <text:p>00392890125</text:p>
          </table:table-cell>
          <table:table-cell office:value-type="string" table:style-name="ce17">
            <text:p>2651928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2" table:style-name="ce11">
            <text:p>42,00</text:p>
          </table:table-cell>
          <table:table-cell office:value-type="string" table:style-name="ce14">
            <text:p>COMUNE DI BESOZZO</text:p>
          </table:table-cell>
          <table:table-cell office:value-type="string" table:style-name="ce7">
            <text:p>00338010127</text:p>
          </table:table-cell>
          <table:table-cell office:value-type="string" table:style-name="ce17">
            <text:p>2651907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2" table:style-name="ce11">
            <text:p>42,00</text:p>
          </table:table-cell>
          <table:table-cell office:value-type="string" table:style-name="ce14">
            <text:p>COMUNE DI BESOZZO</text:p>
          </table:table-cell>
          <table:table-cell office:value-type="string" table:style-name="ce7">
            <text:p>00338010127</text:p>
          </table:table-cell>
          <table:table-cell office:value-type="string" table:style-name="ce17">
            <text:p>2651906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PROVINCIA DI VARESE - ONERI AUTORIZZATIVI</text:p>
          </table:table-cell>
          <table:table-cell table:style-name="ce7"/>
          <table:table-cell office:value-type="string" table:style-name="ce17">
            <text:p>2651957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4" table:style-name="ce11">
            <text:p>44,00</text:p>
          </table:table-cell>
          <table:table-cell office:value-type="string" table:style-name="ce14">
            <text:p>COMUNE DI GORLA MAGGIORE</text:p>
          </table:table-cell>
          <table:table-cell office:value-type="string" table:style-name="ce7">
            <text:p>00341490126</text:p>
          </table:table-cell>
          <table:table-cell office:value-type="string" table:style-name="ce17">
            <text:p>2651956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COMUNE DI VEDANO OLONA</text:p>
          </table:table-cell>
          <table:table-cell office:value-type="string" table:style-name="ce7">
            <text:p>00317720126</text:p>
          </table:table-cell>
          <table:table-cell office:value-type="string" table:style-name="ce17">
            <text:p>2651911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00" table:style-name="ce11">
            <text:p>2.4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77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60" table:style-name="ce11">
            <text:p>1.66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788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82.42" table:style-name="ce11">
            <text:p>782,42</text:p>
          </table:table-cell>
          <table:table-cell office:value-type="string" table:style-name="ce14">
            <text:p>VARESE SERVICE SRL - DELEG. ACI BUSTO A.</text:p>
          </table:table-cell>
          <table:table-cell office:value-type="string" table:style-name="ce7">
            <text:p>01801820125</text:p>
          </table:table-cell>
          <table:table-cell office:value-type="string" table:style-name="ce17">
            <text:p>2651984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71.2" table:style-name="ce11">
            <text:p>12.571,20</text:p>
          </table:table-cell>
          <table:table-cell office:value-type="string" table:style-name="ce14">
            <text:p>GEOCYCLE (Italia) S.R.L.</text:p>
          </table:table-cell>
          <table:table-cell office:value-type="string" table:style-name="ce7">
            <text:p>01676930124</text:p>
          </table:table-cell>
          <table:table-cell office:value-type="string" table:style-name="ce17">
            <text:p>200000023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86.5" table:style-name="ce11">
            <text:p>4.986,50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46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39.29" table:style-name="ce11">
            <text:p>7.239,2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47-FE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78.54" table:style-name="ce11">
            <text:p>5.078,54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48-FE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22.8" table:style-name="ce11">
            <text:p>4.922,80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194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89.98" table:style-name="ce11">
            <text:p>10.589,98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48/00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709.6400000000003" table:style-name="ce11">
            <text:p>4.709,64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205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28" table:style-name="ce11">
            <text:p>2.028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513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152.5" table:style-name="ce11">
            <text:p>16.152,5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514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76.51" table:style-name="ce11">
            <text:p>1.976,51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24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7.28" table:style-name="ce11">
            <text:p>527,28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1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3.08" table:style-name="ce11">
            <text:p>283,08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1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764.38" table:style-name="ce11">
            <text:p>7.764,38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24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7.37" table:style-name="ce11">
            <text:p>937,37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1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62.8" table:style-name="ce11">
            <text:p>6.262,80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504-E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224.05" table:style-name="ce11">
            <text:p>13.224,05</text:p>
          </table:table-cell>
          <table:table-cell office:value-type="string" table:style-name="ce14">
            <text:p>IDROGEO S.R.L.</text:p>
          </table:table-cell>
          <table:table-cell office:value-type="string" table:style-name="ce7">
            <text:p>10431500155</text:p>
          </table:table-cell>
          <table:table-cell office:value-type="string" table:style-name="ce17">
            <text:p>32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031-0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77.54" table:style-name="ce11">
            <text:p>2.977,54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029-0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77.54" table:style-name="ce11">
            <text:p>2.977,54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030-0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128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841.43" table:style-name="ce11">
            <text:p>24.841,43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23-001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399.59" table:style-name="ce11">
            <text:p>9.399,5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22-001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6.91" table:style-name="ce11">
            <text:p>746,91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21-001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517.48" table:style-name="ce11">
            <text:p>14.517,48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FT 17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0" table:style-name="ce11">
            <text:p>500,00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0744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3086.53" table:style-name="ce11">
            <text:p>23.086,53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7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854.599999999999" table:style-name="ce11">
            <text:p>19.854,60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7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346.79" table:style-name="ce11">
            <text:p>3.346,79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7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2.42" table:style-name="ce11">
            <text:p>202,42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7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249.57" table:style-name="ce11">
            <text:p>15.249,57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7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70" table:style-name="ce11">
            <text:p>1.770,00</text:p>
          </table:table-cell>
          <table:table-cell office:value-type="string" table:style-name="ce14">
            <text:p>SOL SPA</text:p>
          </table:table-cell>
          <table:table-cell office:value-type="string" table:style-name="ce7">
            <text:p>04127270157</text:p>
          </table:table-cell>
          <table:table-cell office:value-type="string" table:style-name="ce17">
            <text:p>102612275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58.06" table:style-name="ce11">
            <text:p>1.958,06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268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103.76" table:style-name="ce11">
            <text:p>7.103,76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ORMA 1191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37.89" table:style-name="ce11">
            <text:p>537,89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ORMA SEPRIO RESIDENCE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90.8" table:style-name="ce11">
            <text:p>3.590,80</text:p>
          </table:table-cell>
          <table:table-cell office:value-type="string" table:style-name="ce14">
            <text:p>SOL SPA</text:p>
          </table:table-cell>
          <table:table-cell office:value-type="string" table:style-name="ce7">
            <text:p>04127270157</text:p>
          </table:table-cell>
          <table:table-cell office:value-type="string" table:style-name="ce17">
            <text:p>102612275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84.97" table:style-name="ce11">
            <text:p>3.684,97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80-04-2026</text:p>
          </table:table-cell>
          <table:table-cell office:value-type="date" office:date-value="2026-05-20T00:00:00" table:style-name="ce12">
            <text:p>20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409.66" table:style-name="ce11">
            <text:p>7.409,66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269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98.82" table:style-name="ce11">
            <text:p>4.698,82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81-04-2026</text:p>
          </table:table-cell>
          <table:table-cell office:value-type="date" office:date-value="2026-05-20T00:00:00" table:style-name="ce12">
            <text:p>20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015.39" table:style-name="ce11">
            <text:p>6.015,3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271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83.3799999999992" table:style-name="ce11">
            <text:p>8.283,38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79-04-2026</text:p>
          </table:table-cell>
          <table:table-cell office:value-type="date" office:date-value="2026-05-20T00:00:00" table:style-name="ce12">
            <text:p>20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788.3" table:style-name="ce11">
            <text:p>16.788,30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82-04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219.05" table:style-name="ce11">
            <text:p>21.219,05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272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151.49" table:style-name="ce11">
            <text:p>11.151,4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273/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88.1" table:style-name="ce11">
            <text:p>15.288,10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270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34.38" table:style-name="ce11">
            <text:p>3.334,38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 923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36.71" table:style-name="ce11">
            <text:p>5.636,71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 106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69.71" table:style-name="ce11">
            <text:p>12.669,71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 1401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95.6" table:style-name="ce11">
            <text:p>7.295,60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 38/26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757.8700000000008" table:style-name="ce11">
            <text:p>8.757,87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 1575</text:p>
          </table:table-cell>
          <table:table-cell office:value-type="date" office:date-value="2026-05-11T00:00:00" table:style-name="ce12">
            <text:p>1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65.5" table:style-name="ce11">
            <text:p>7.465,50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87-04-2026</text:p>
          </table:table-cell>
          <table:table-cell office:value-type="date" office:date-value="2026-05-20T00:00:00" table:style-name="ce12">
            <text:p>20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11.95" table:style-name="ce11">
            <text:p>6.011,95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6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000.36" table:style-name="ce11">
            <text:p>4.000,36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204.4500000000007" table:style-name="ce11">
            <text:p>8.204,45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75.65" table:style-name="ce11">
            <text:p>2.175,65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5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11604.33" table:style-name="ce11">
            <text:p>11.604,33</text:p>
          </table:table-cell>
          <table:table-cell office:value-type="string" table:style-name="ce14">
            <text:p>BANCO BPM SPA</text:p>
          </table:table-cell>
          <table:table-cell office:value-type="string" table:style-name="ce7">
            <text:p>09722490969</text:p>
          </table:table-cell>
          <table:table-cell office:value-type="string" table:style-name="ce17">
            <text:p>Rimborso interessi Standby del 09.04.26</text:p>
          </table:table-cell>
          <table:table-cell office:value-type="date" office:date-value="2026-04-09T00:00:00" table:style-name="ce12">
            <text:p>09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48" table:style-name="ce11">
            <text:p>1.848,00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 1575 ANTICIPAZIONI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298.61" table:style-name="ce11">
            <text:p>6.298,61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5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863.7800000000007" table:style-name="ce11">
            <text:p>8.863,78</text:p>
          </table:table-cell>
          <table:table-cell office:value-type="string" table:style-name="ce14">
            <text:p>STUDIO LEGALE SZA</text:p>
          </table:table-cell>
          <table:table-cell office:value-type="string" table:style-name="ce7">
            <text:p>10421290155</text:p>
          </table:table-cell>
          <table:table-cell office:value-type="string" table:style-name="ce17">
            <text:p>ANT PROFORMA 1326/25</text:p>
          </table:table-cell>
          <table:table-cell office:value-type="date" office:date-value="2026-05-12T00:00:00" table:style-name="ce12">
            <text:p>1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84.27" table:style-name="ce11">
            <text:p>984,27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27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351.36" table:style-name="ce11">
            <text:p>8.351,36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281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9.9" table:style-name="ce11">
            <text:p>849,90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6104.82" table:style-name="ce11">
            <text:p>16.104,82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28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34.56" table:style-name="ce11">
            <text:p>1.734,56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785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97.82" table:style-name="ce11">
            <text:p>1.197,82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785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86.0100000000002" table:style-name="ce11">
            <text:p>2.386,01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78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99.57" table:style-name="ce11">
            <text:p>1.199,57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785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7.33" table:style-name="ce11">
            <text:p>1.757,33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785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997.92" table:style-name="ce11">
            <text:p>8.997,92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5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023.45" table:style-name="ce11">
            <text:p>3.023,45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859.61" table:style-name="ce11">
            <text:p>6.859,61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4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818.99" table:style-name="ce11">
            <text:p>15.818,99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5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41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8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9.24" table:style-name="ce11">
            <text:p>549,2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33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64.88" table:style-name="ce11">
            <text:p>6.564,88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7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363.42" table:style-name="ce11">
            <text:p>16.363,42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7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14.47" table:style-name="ce11">
            <text:p>4.614,47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7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186.62" table:style-name="ce11">
            <text:p>14.186,62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7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999.04" table:style-name="ce11">
            <text:p>11.999,04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62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37.6" table:style-name="ce11">
            <text:p>8.537,60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65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26.21" table:style-name="ce11">
            <text:p>5.126,21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7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30.13" table:style-name="ce11">
            <text:p>4.030,13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7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04.17" table:style-name="ce11">
            <text:p>5.904,17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6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36.92" table:style-name="ce11">
            <text:p>3.936,92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69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01.79" table:style-name="ce11">
            <text:p>4.201,79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66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587.199999999997" table:style-name="ce11">
            <text:p>42.587,20</text:p>
          </table:table-cell>
          <table:table-cell office:value-type="string" table:style-name="ce14">
            <text:p>ECOLOGICA PIEMONTESE SRL</text:p>
          </table:table-cell>
          <table:table-cell office:value-type="string" table:style-name="ce7">
            <text:p>01032710079</text:p>
          </table:table-cell>
          <table:table-cell office:value-type="string" table:style-name="ce17">
            <text:p>FVS/160-2026</text:p>
          </table:table-cell>
          <table:table-cell office:value-type="date" office:date-value="2026-05-20T00:00:00" table:style-name="ce12">
            <text:p>20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1.13" table:style-name="ce11">
            <text:p>621,13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7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00.44" table:style-name="ce11">
            <text:p>2.800,44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59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7.52" table:style-name="ce11">
            <text:p>377,52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61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379.52" table:style-name="ce11">
            <text:p>15.379,52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64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910.15" table:style-name="ce11">
            <text:p>11.910,15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127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77.54" table:style-name="ce11">
            <text:p>2.977,54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260-0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623.48" table:style-name="ce11">
            <text:p>7.623,48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562-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010.61" table:style-name="ce11">
            <text:p>7.010,61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66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99.57" table:style-name="ce11">
            <text:p>1.799,57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68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77.5" table:style-name="ce11">
            <text:p>4.977,50</text:p>
          </table:table-cell>
          <table:table-cell office:value-type="string" table:style-name="ce14">
            <text:p>HYDROCONSULTING SRL</text:p>
          </table:table-cell>
          <table:table-cell office:value-type="string" table:style-name="ce7">
            <text:p>04108550965</text:p>
          </table:table-cell>
          <table:table-cell office:value-type="string" table:style-name="ce17">
            <text:p>506/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786" table:style-name="ce11">
            <text:p>8.786,00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295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13.29" table:style-name="ce11">
            <text:p>14.413,29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3312151214</text:p>
          </table:table-cell>
          <table:table-cell office:value-type="string" table:style-name="ce17">
            <text:p>001019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25.97" table:style-name="ce11">
            <text:p>7.625,97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3312151214</text:p>
          </table:table-cell>
          <table:table-cell office:value-type="string" table:style-name="ce17">
            <text:p>001020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.88" table:style-name="ce11">
            <text:p>4,88</text:p>
          </table:table-cell>
          <table:table-cell office:value-type="string" table:style-name="ce14">
            <text:p>ATS INSUBRIA</text:p>
          </table:table-cell>
          <table:table-cell office:value-type="string" table:style-name="ce7">
            <text:p>03510140126</text:p>
          </table:table-cell>
          <table:table-cell office:value-type="string" table:style-name="ce17">
            <text:p>2652004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05.47" table:style-name="ce11">
            <text:p>405,47</text:p>
          </table:table-cell>
          <table:table-cell office:value-type="string" table:style-name="ce14">
            <text:p>ANAS SPA</text:p>
          </table:table-cell>
          <table:table-cell office:value-type="string" table:style-name="ce7">
            <text:p>80208450587</text:p>
          </table:table-cell>
          <table:table-cell office:value-type="string" table:style-name="ce17">
            <text:p>ANT FT 0023004801</text:p>
          </table:table-cell>
          <table:table-cell office:value-type="date" office:date-value="2026-05-13T00:00:00" table:style-name="ce12">
            <text:p>13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36" table:style-name="ce11">
            <text:p>436,00</text:p>
          </table:table-cell>
          <table:table-cell office:value-type="string" table:style-name="ce14">
            <text:p>MESSE MUNCHEN GMBH</text:p>
          </table:table-cell>
          <table:table-cell table:style-name="ce7"/>
          <table:table-cell office:value-type="string" table:style-name="ce17">
            <text:p>2300877378-2026</text:p>
          </table:table-cell>
          <table:table-cell office:value-type="date" office:date-value="2026-03-14T00:00:00" table:style-name="ce12">
            <text:p>14/03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54.81" table:style-name="ce11">
            <text:p>11.854,81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65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761.7" table:style-name="ce11">
            <text:p>24.761,70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63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52.9" table:style-name="ce11">
            <text:p>8.052,90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67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70.52" table:style-name="ce11">
            <text:p>6.070,52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64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75" table:style-name="ce11">
            <text:p>1.575,00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1506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212.54" table:style-name="ce11">
            <text:p>13.212,54</text:p>
          </table:table-cell>
          <table:table-cell office:value-type="string" table:style-name="ce14">
            <text:p>S.E.I.C.A. SRL</text:p>
          </table:table-cell>
          <table:table-cell office:value-type="string" table:style-name="ce7">
            <text:p>03724850486</text:p>
          </table:table-cell>
          <table:table-cell office:value-type="string" table:style-name="ce17">
            <text:p>V1000011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5" table:style-name="ce11">
            <text:p>7.611,50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1505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934.25" table:style-name="ce11">
            <text:p>30.934,25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1504-2026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8956.94" table:style-name="ce11">
            <text:p>108.956,94</text:p>
          </table:table-cell>
          <table:table-cell office:value-type="string" table:style-name="ce14">
            <text:p>VERDE AMBIENTE S.R.L.</text:p>
          </table:table-cell>
          <table:table-cell office:value-type="string" table:style-name="ce7">
            <text:p>02217300462</text:p>
          </table:table-cell>
          <table:table-cell office:value-type="string" table:style-name="ce17">
            <text:p>21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8.48" table:style-name="ce11">
            <text:p>1.098,48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42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8.48" table:style-name="ce11">
            <text:p>1.098,48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37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8407.95" table:style-name="ce11">
            <text:p>78.407,95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40 A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62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60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5152.429999999993" table:style-name="ce11">
            <text:p>75.152,43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552/00 - 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2.5" table:style-name="ce11">
            <text:p>3.802,50</text:p>
          </table:table-cell>
          <table:table-cell office:value-type="string" table:style-name="ce14">
            <text:p>GARDNER DENVER S.R.L.<text:s/></text:p>
          </table:table-cell>
          <table:table-cell office:value-type="string" table:style-name="ce7">
            <text:p>01220020125</text:p>
          </table:table-cell>
          <table:table-cell office:value-type="string" table:style-name="ce17">
            <text:p>094111829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48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74.53" table:style-name="ce11">
            <text:p>5.074,53</text:p>
          </table:table-cell>
          <table:table-cell office:value-type="string" table:style-name="ce14">
            <text:p>GARDNER DENVER S.R.L.<text:s/></text:p>
          </table:table-cell>
          <table:table-cell office:value-type="string" table:style-name="ce7">
            <text:p>01220020125</text:p>
          </table:table-cell>
          <table:table-cell office:value-type="string" table:style-name="ce17">
            <text:p>094111829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38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44.66" table:style-name="ce11">
            <text:p>6.044,66</text:p>
          </table:table-cell>
          <table:table-cell office:value-type="string" table:style-name="ce14">
            <text:p>GARDNER DENVER S.R.L.<text:s/></text:p>
          </table:table-cell>
          <table:table-cell office:value-type="string" table:style-name="ce7">
            <text:p>01220020125</text:p>
          </table:table-cell>
          <table:table-cell office:value-type="string" table:style-name="ce17">
            <text:p>094111869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81.91" table:style-name="ce11">
            <text:p>8.581,91</text:p>
          </table:table-cell>
          <table:table-cell office:value-type="string" table:style-name="ce14">
            <text:p>GARDNER DENVER S.R.L.<text:s/></text:p>
          </table:table-cell>
          <table:table-cell office:value-type="string" table:style-name="ce7">
            <text:p>01220020125</text:p>
          </table:table-cell>
          <table:table-cell office:value-type="string" table:style-name="ce17">
            <text:p>094111869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2.02" table:style-name="ce11">
            <text:p>9.552,02</text:p>
          </table:table-cell>
          <table:table-cell office:value-type="string" table:style-name="ce14">
            <text:p>GARDNER DENVER S.R.L.<text:s/></text:p>
          </table:table-cell>
          <table:table-cell office:value-type="string" table:style-name="ce7">
            <text:p>01220020125</text:p>
          </table:table-cell>
          <table:table-cell office:value-type="string" table:style-name="ce17">
            <text:p>094111907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8.64" table:style-name="ce11">
            <text:p>668,6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2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48.16" table:style-name="ce11">
            <text:p>4.548,16</text:p>
          </table:table-cell>
          <table:table-cell office:value-type="string" table:style-name="ce14">
            <text:p>GARDNER DENVER S.R.L.<text:s/></text:p>
          </table:table-cell>
          <table:table-cell office:value-type="string" table:style-name="ce7">
            <text:p>01220020125</text:p>
          </table:table-cell>
          <table:table-cell office:value-type="string" table:style-name="ce17">
            <text:p>094111930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61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253.73" table:style-name="ce11">
            <text:p>10.253,73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6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453.07" table:style-name="ce11">
            <text:p>6.453,07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6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04.09" table:style-name="ce11">
            <text:p>7.404,09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6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33.02" table:style-name="ce11">
            <text:p>3.233,02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6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16.16" table:style-name="ce11">
            <text:p>11.216,16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50" table:style-name="ce11">
            <text:p>350,00</text:p>
          </table:table-cell>
          <table:table-cell office:value-type="string" table:style-name="ce14">
            <text:p>CITTA' METROPOLITANA DI MILANO</text:p>
          </table:table-cell>
          <table:table-cell office:value-type="string" table:style-name="ce7">
            <text:p>08911820960</text:p>
          </table:table-cell>
          <table:table-cell office:value-type="string" table:style-name="ce17">
            <text:p>2652060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46.4399999999996" table:style-name="ce11">
            <text:p>4.946,44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1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54.55" table:style-name="ce11">
            <text:p>3.154,55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1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3.31" table:style-name="ce11">
            <text:p>823,31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1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565.87" table:style-name="ce11">
            <text:p>13.565,87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0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" table:style-name="ce11">
            <text:p>5.829,70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617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456.14" table:style-name="ce11">
            <text:p>13.456,14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1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" table:style-name="ce11">
            <text:p>5.829,70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840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14.85" table:style-name="ce11">
            <text:p>2.914,85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841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829.7" table:style-name="ce11">
            <text:p>5.829,70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618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148.52" table:style-name="ce11">
            <text:p>29.148,52</text:p>
          </table:table-cell>
          <table:table-cell office:value-type="string" table:style-name="ce14">
            <text:p>BORMAN ITALIANA SRL</text:p>
          </table:table-cell>
          <table:table-cell office:value-type="string" table:style-name="ce7">
            <text:p>07996060153</text:p>
          </table:table-cell>
          <table:table-cell office:value-type="string" table:style-name="ce17">
            <text:p>1629/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70" table:style-name="ce11">
            <text:p>87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1975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95" table:style-name="ce11">
            <text:p>4.295,00</text:p>
          </table:table-cell>
          <table:table-cell office:value-type="string" table:style-name="ce14">
            <text:p>CONDOMINIO SAN GIOVANNI</text:p>
          </table:table-cell>
          <table:table-cell office:value-type="string" table:style-name="ce7">
            <text:p>94001310120</text:p>
          </table:table-cell>
          <table:table-cell office:value-type="string" table:style-name="ce17">
            <text:p>2651979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5.91" table:style-name="ce11">
            <text:p>145,91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RICAM LORY</text:p>
          </table:table-cell>
          <table:table-cell office:value-type="date" office:date-value="2026-05-19T00:00:00" table:style-name="ce12">
            <text:p>19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37.6" table:style-name="ce11">
            <text:p>2.537,6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FT 21/001</text:p>
          </table:table-cell>
          <table:table-cell office:value-type="date" office:date-value="2026-05-19T00:00:00" table:style-name="ce12">
            <text:p>19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1147.8900000000001" table:style-name="ce11">
            <text:p>1.147,89</text:p>
          </table:table-cell>
          <table:table-cell office:value-type="string" table:style-name="ce14">
            <text:p>BPER BANCA S.P.A.</text:p>
          </table:table-cell>
          <table:table-cell office:value-type="string" table:style-name="ce7">
            <text:p>01153230360</text:p>
          </table:table-cell>
          <table:table-cell office:value-type="string" table:style-name="ce17">
            <text:p>Interessi mutuo Bper del mese di Aprile</text:p>
          </table:table-cell>
          <table:table-cell office:value-type="date" office:date-value="2026-04-03T00:00:00" table:style-name="ce12">
            <text:p>0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1892.41" table:style-name="ce11">
            <text:p>1.892,41</text:p>
          </table:table-cell>
          <table:table-cell office:value-type="string" table:style-name="ce14">
            <text:p>BANCA DI CREDITO COOPERATIVO DI BUSTO GAROLFO</text:p>
          </table:table-cell>
          <table:table-cell office:value-type="string" table:style-name="ce7">
            <text:p>00772010153</text:p>
          </table:table-cell>
          <table:table-cell office:value-type="string" table:style-name="ce17">
            <text:p>interessi mutuo BCC mese di Aprile 2026</text:p>
          </table:table-cell>
          <table:table-cell office:value-type="date" office:date-value="2026-04-21T00:00:00" table:style-name="ce12">
            <text:p>21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1496.25" table:style-name="ce11">
            <text:p>1.496,25</text:p>
          </table:table-cell>
          <table:table-cell office:value-type="string" table:style-name="ce14">
            <text:p>UNICREDIT SPA</text:p>
          </table:table-cell>
          <table:table-cell office:value-type="string" table:style-name="ce7">
            <text:p>00348170101</text:p>
          </table:table-cell>
          <table:table-cell office:value-type="string" table:style-name="ce17">
            <text:p>Interessi mutuo Unicredit n. 4063720 del 04-26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1279.8900000000001" table:style-name="ce11">
            <text:p>1.279,89</text:p>
          </table:table-cell>
          <table:table-cell office:value-type="string" table:style-name="ce14">
            <text:p>UNICREDIT SPA</text:p>
          </table:table-cell>
          <table:table-cell office:value-type="string" table:style-name="ce7">
            <text:p>00348170101</text:p>
          </table:table-cell>
          <table:table-cell office:value-type="string" table:style-name="ce17">
            <text:p>Interessi mutuo Unicredit n. 4063721</text:p>
          </table:table-cell>
          <table:table-cell office:value-type="date" office:date-value="2026-04-30T00:00:00" table:style-name="ce12">
            <text:p>30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1028.53" table:style-name="ce11">
            <text:p>1.028,53</text:p>
          </table:table-cell>
          <table:table-cell office:value-type="string" table:style-name="ce14">
            <text:p>BPER BANCA S.P.A.</text:p>
          </table:table-cell>
          <table:table-cell office:value-type="string" table:style-name="ce7">
            <text:p>01153230360</text:p>
          </table:table-cell>
          <table:table-cell office:value-type="string" table:style-name="ce17">
            <text:p>Interessi mutuo Bper del mese di Maggio</text:p>
          </table:table-cell>
          <table:table-cell office:value-type="date" office:date-value="2026-05-05T00:00:00" table:style-name="ce12">
            <text:p>05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2.87" table:style-name="ce11">
            <text:p>502,87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L'ISOLA CONFEZ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46.24" table:style-name="ce11">
            <text:p>746,24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ORMA PASQUALON SILVANO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2.18" table:style-name="ce11">
            <text:p>172,18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ORMA STARK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2.83" table:style-name="ce11">
            <text:p>322,83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VERDERAME CALOGERO</text:p>
          </table:table-cell>
          <table:table-cell office:value-type="date" office:date-value="2026-05-19T00:00:00" table:style-name="ce12">
            <text:p>19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9.47000000000003" table:style-name="ce11">
            <text:p>259,47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ORMA LAGHI E STRADE</text:p>
          </table:table-cell>
          <table:table-cell office:value-type="date" office:date-value="2026-05-19T00:00:00" table:style-name="ce12">
            <text:p>19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477" table:style-name="ce11">
            <text:p>3.477,00</text:p>
          </table:table-cell>
          <table:table-cell office:value-type="string" table:style-name="ce14">
            <text:p>MASHFROG GROUP S.R.L.</text:p>
          </table:table-cell>
          <table:table-cell office:value-type="string" table:style-name="ce7">
            <text:p>02534640905</text:p>
          </table:table-cell>
          <table:table-cell office:value-type="string" table:style-name="ce17">
            <text:p>ANT. FT <text:s/>0400000088 DEL 14-05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673.91" table:style-name="ce11">
            <text:p>10.673,91</text:p>
          </table:table-cell>
          <table:table-cell office:value-type="string" table:style-name="ce14">
            <text:p>SPA GROUP S.R.L</text:p>
          </table:table-cell>
          <table:table-cell office:value-type="string" table:style-name="ce7">
            <text:p>11097071002</text:p>
          </table:table-cell>
          <table:table-cell office:value-type="string" table:style-name="ce17">
            <text:p>ANT. FT <text:s/>1128 01-05-2026</text:p>
          </table:table-cell>
          <table:table-cell office:value-type="date" office:date-value="2026-05-18T00:00:00" table:style-name="ce12">
            <text:p>1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1.91" table:style-name="ce11">
            <text:p>591,91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957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2.78" table:style-name="ce11">
            <text:p>402,78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957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9.81" table:style-name="ce11">
            <text:p>1.549,81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957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7.45" table:style-name="ce11">
            <text:p>1.207,45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957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3.45999999999998" table:style-name="ce11">
            <text:p>313,46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2957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299.34" table:style-name="ce11">
            <text:p>125.299,34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21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68.58" table:style-name="ce11">
            <text:p>1.868,58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21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314.75" table:style-name="ce11">
            <text:p>136.314,75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218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960.63" table:style-name="ce11">
            <text:p>13.960,63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21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9.08" table:style-name="ce11">
            <text:p>1.759,08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01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14.13" table:style-name="ce11">
            <text:p>914,13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015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85.3800000000001" table:style-name="ce11">
            <text:p>1.285,38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238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7.33999999999997" table:style-name="ce11">
            <text:p>307,3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015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92.9" table:style-name="ce11">
            <text:p>1.492,90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238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5.45" table:style-name="ce11">
            <text:p>985,45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5232600964</text:p>
          </table:table-cell>
          <table:table-cell office:value-type="string" table:style-name="ce17">
            <text:p>2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073.85" table:style-name="ce11">
            <text:p>12.073,85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5232600964</text:p>
          </table:table-cell>
          <table:table-cell office:value-type="string" table:style-name="ce17">
            <text:p>2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1.74" table:style-name="ce11">
            <text:p>1.261,74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238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9738.49" table:style-name="ce11">
            <text:p>29.738,49</text:p>
          </table:table-cell>
          <table:table-cell office:value-type="string" table:style-name="ce14">
            <text:p>DEFLA IMPIANTI SRL</text:p>
          </table:table-cell>
          <table:table-cell office:value-type="string" table:style-name="ce7">
            <text:p>05232600964</text:p>
          </table:table-cell>
          <table:table-cell office:value-type="string" table:style-name="ce17">
            <text:p>2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7.8699999999999" table:style-name="ce11">
            <text:p>1.267,87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238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7.12" table:style-name="ce11">
            <text:p>907,12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015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250.69" table:style-name="ce11">
            <text:p>13.250,69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229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4.16" table:style-name="ce11">
            <text:p>604,16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015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68.96" table:style-name="ce11">
            <text:p>668,96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015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115.7" table:style-name="ce11">
            <text:p>26.115,70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241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13.91" table:style-name="ce11">
            <text:p>5.913,91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243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6.64" table:style-name="ce11">
            <text:p>366,64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244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70.35" table:style-name="ce11">
            <text:p>870,35</text:p>
          </table:table-cell>
          <table:table-cell office:value-type="string" table:style-name="ce14">
            <text:p>BRENNTAG SPA</text:p>
          </table:table-cell>
          <table:table-cell office:value-type="string" table:style-name="ce7">
            <text:p>00835510157</text:p>
          </table:table-cell>
          <table:table-cell office:value-type="string" table:style-name="ce17">
            <text:p>3015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21.71" table:style-name="ce11">
            <text:p>13.621,71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FS242/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39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44-2026<text:s/>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153-2026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77.57" table:style-name="ce11">
            <text:p>777,57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52-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51.09" table:style-name="ce11">
            <text:p>8.951,09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53-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175.22" table:style-name="ce11">
            <text:p>6.175,22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55-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64.6199999999999" table:style-name="ce11">
            <text:p>1.064,62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24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667.27" table:style-name="ce11">
            <text:p>5.667,27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24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452.5" table:style-name="ce11">
            <text:p>10.452,50</text:p>
          </table:table-cell>
          <table:table-cell office:value-type="string" table:style-name="ce14">
            <text:p>GUMIERO AMBIENTE &amp; SERVIZI S.R.L.</text:p>
          </table:table-cell>
          <table:table-cell office:value-type="string" table:style-name="ce7">
            <text:p>03691320125</text:p>
          </table:table-cell>
          <table:table-cell office:value-type="string" table:style-name="ce17">
            <text:p>0032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05" table:style-name="ce11">
            <text:p>7.205,00</text:p>
          </table:table-cell>
          <table:table-cell office:value-type="string" table:style-name="ce14">
            <text:p>GUMIERO AMBIENTE &amp; SERVIZI S.R.L.</text:p>
          </table:table-cell>
          <table:table-cell office:value-type="string" table:style-name="ce7">
            <text:p>03691320125</text:p>
          </table:table-cell>
          <table:table-cell office:value-type="string" table:style-name="ce17">
            <text:p>0033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33.5" table:style-name="ce11">
            <text:p>1.033,5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648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1" table:style-name="ce11">
            <text:p>351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648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0" table:style-name="ce11">
            <text:p>390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647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314.76" table:style-name="ce11">
            <text:p>14.314,76</text:p>
          </table:table-cell>
          <table:table-cell office:value-type="string" table:style-name="ce14">
            <text:p>FRANCHINI S.P.A. SERVIZI ECOLOGICI</text:p>
          </table:table-cell>
          <table:table-cell office:value-type="string" table:style-name="ce7">
            <text:p>00865450167</text:p>
          </table:table-cell>
          <table:table-cell office:value-type="string" table:style-name="ce17">
            <text:p>A000764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9" table:style-name="ce11">
            <text:p>1.209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655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0" table:style-name="ce11">
            <text:p>390,0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655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10.5" table:style-name="ce11">
            <text:p>2.710,50</text:p>
          </table:table-cell>
          <table:table-cell office:value-type="string" table:style-name="ce14">
            <text:p>HACH LANGE S.R.L.</text:p>
          </table:table-cell>
          <table:table-cell office:value-type="string" table:style-name="ce7">
            <text:p>11277000151</text:p>
          </table:table-cell>
          <table:table-cell office:value-type="string" table:style-name="ce17">
            <text:p>F05260655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7566.419999999998" table:style-name="ce11">
            <text:p>17.566,42</text:p>
          </table:table-cell>
          <table:table-cell office:value-type="string" table:style-name="ce14">
            <text:p>GIOTTO SERVICE SRL</text:p>
          </table:table-cell>
          <table:table-cell office:value-type="string" table:style-name="ce7">
            <text:p>02515520183</text:p>
          </table:table-cell>
          <table:table-cell office:value-type="string" table:style-name="ce17">
            <text:p>86/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90.15" table:style-name="ce11">
            <text:p>2.290,15</text:p>
          </table:table-cell>
          <table:table-cell office:value-type="string" table:style-name="ce14">
            <text:p>GIOTTO SERVICE SRL</text:p>
          </table:table-cell>
          <table:table-cell office:value-type="string" table:style-name="ce7">
            <text:p>02515520183</text:p>
          </table:table-cell>
          <table:table-cell office:value-type="string" table:style-name="ce17">
            <text:p>87/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96.89" table:style-name="ce11">
            <text:p>996,89</text:p>
          </table:table-cell>
          <table:table-cell office:value-type="string" table:style-name="ce14">
            <text:p>GIOTTO SERVICE SRL</text:p>
          </table:table-cell>
          <table:table-cell office:value-type="string" table:style-name="ce7">
            <text:p>02515520183</text:p>
          </table:table-cell>
          <table:table-cell office:value-type="string" table:style-name="ce17">
            <text:p>103/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36.01" table:style-name="ce11">
            <text:p>1.136,01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6.59" table:style-name="ce11">
            <text:p>516,59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6.36" table:style-name="ce11">
            <text:p>936,36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8.37" table:style-name="ce11">
            <text:p>1.368,37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8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47.06" table:style-name="ce11">
            <text:p>2.747,06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8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3296.75" table:style-name="ce11">
            <text:p>23.296,75</text:p>
          </table:table-cell>
          <table:table-cell office:value-type="string" table:style-name="ce14">
            <text:p>IDROGEO S.R.L.</text:p>
          </table:table-cell>
          <table:table-cell office:value-type="string" table:style-name="ce7">
            <text:p>00577640345</text:p>
          </table:table-cell>
          <table:table-cell office:value-type="string" table:style-name="ce17">
            <text:p>75/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7864.52" table:style-name="ce11">
            <text:p>17.864,52</text:p>
          </table:table-cell>
          <table:table-cell office:value-type="string" table:style-name="ce14">
            <text:p>IDROGEO S.R.L.</text:p>
          </table:table-cell>
          <table:table-cell office:value-type="string" table:style-name="ce7">
            <text:p>00577640345</text:p>
          </table:table-cell>
          <table:table-cell office:value-type="string" table:style-name="ce17">
            <text:p>82/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519.56" table:style-name="ce11">
            <text:p>21.519,56</text:p>
          </table:table-cell>
          <table:table-cell office:value-type="string" table:style-name="ce14">
            <text:p>IDROGEO S.R.L.</text:p>
          </table:table-cell>
          <table:table-cell office:value-type="string" table:style-name="ce7">
            <text:p>00577640345</text:p>
          </table:table-cell>
          <table:table-cell office:value-type="string" table:style-name="ce17">
            <text:p>81/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4.66" table:style-name="ce11">
            <text:p>834,66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21.67" table:style-name="ce11">
            <text:p>4.621,67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8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COMUNE DI VEDANO OLONA</text:p>
          </table:table-cell>
          <table:table-cell office:value-type="string" table:style-name="ce7">
            <text:p>00317720126</text:p>
          </table:table-cell>
          <table:table-cell office:value-type="string" table:style-name="ce17">
            <text:p>2652049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4.19000000000005" table:style-name="ce11">
            <text:p>524,19</text:p>
          </table:table-cell>
          <table:table-cell office:value-type="string" table:style-name="ce14">
            <text:p>UNEP TRIBUNALE DI BUSTO ARSIZIO</text:p>
          </table:table-cell>
          <table:table-cell office:value-type="string" table:style-name="ce7">
            <text:p>90001200121</text:p>
          </table:table-cell>
          <table:table-cell office:value-type="string" table:style-name="ce17">
            <text:p>2652052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0" table:style-name="ce11">
            <text:p>1.800,00</text:p>
          </table:table-cell>
          <table:table-cell office:value-type="string" table:style-name="ce14">
            <text:p>I.C.A. SPA</text:p>
          </table:table-cell>
          <table:table-cell office:value-type="string" table:style-name="ce7">
            <text:p>02478610583</text:p>
          </table:table-cell>
          <table:table-cell office:value-type="string" table:style-name="ce17">
            <text:p>2652063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.27" table:style-name="ce11">
            <text:p>59,27</text:p>
          </table:table-cell>
          <table:table-cell office:value-type="string" table:style-name="ce14">
            <text:p>CONSORZIO DI BONIFICA - EST TICINO VILLORESI</text:p>
          </table:table-cell>
          <table:table-cell office:value-type="string" table:style-name="ce7">
            <text:p>97057290153</text:p>
          </table:table-cell>
          <table:table-cell office:value-type="string" table:style-name="ce17">
            <text:p>2652058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50" table:style-name="ce11">
            <text:p>450,00</text:p>
          </table:table-cell>
          <table:table-cell office:value-type="string" table:style-name="ce14">
            <text:p>CONDOMINIO PIEMONTE</text:p>
          </table:table-cell>
          <table:table-cell office:value-type="string" table:style-name="ce7">
            <text:p>95000670125</text:p>
          </table:table-cell>
          <table:table-cell office:value-type="string" table:style-name="ce17">
            <text:p>2651978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5" table:style-name="ce11">
            <text:p>1.265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2050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5" table:style-name="ce11">
            <text:p>1.225,00</text:p>
          </table:table-cell>
          <table:table-cell office:value-type="string" table:style-name="ce14">
            <text:p>MACELLERIA PELLEGRINI SNC</text:p>
          </table:table-cell>
          <table:table-cell office:value-type="string" table:style-name="ce7">
            <text:p>03531830127</text:p>
          </table:table-cell>
          <table:table-cell office:value-type="string" table:style-name="ce17">
            <text:p>2652051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0" table:style-name="ce11">
            <text:p>1.150,00</text:p>
          </table:table-cell>
          <table:table-cell office:value-type="string" table:style-name="ce14">
            <text:p>SIPA SRL<text:s/></text:p>
          </table:table-cell>
          <table:table-cell office:value-type="string" table:style-name="ce7">
            <text:p>03612770127</text:p>
          </table:table-cell>
          <table:table-cell office:value-type="string" table:style-name="ce17">
            <text:p>2652066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867.71" table:style-name="ce11">
            <text:p>155.867,71</text:p>
          </table:table-cell>
          <table:table-cell office:value-type="string" table:style-name="ce14">
            <text:p>COMUNE DI CASSANO MAGNAGO</text:p>
          </table:table-cell>
          <table:table-cell office:value-type="string" table:style-name="ce7">
            <text:p>82007050121</text:p>
          </table:table-cell>
          <table:table-cell office:value-type="string" table:style-name="ce17">
            <text:p>ANT FT 1/C 08/05/2026</text:p>
          </table:table-cell>
          <table:table-cell office:value-type="date" office:date-value="2026-05-20T00:00:00" table:style-name="ce12">
            <text:p>20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7549.78" table:style-name="ce11">
            <text:p>157.549,78</text:p>
          </table:table-cell>
          <table:table-cell office:value-type="string" table:style-name="ce14">
            <text:p>COMUNE DI VARESE</text:p>
          </table:table-cell>
          <table:table-cell office:value-type="string" table:style-name="ce7">
            <text:p>00441340122</text:p>
          </table:table-cell>
          <table:table-cell office:value-type="string" table:style-name="ce17">
            <text:p>ANT FT 1/49 15/05/2026</text:p>
          </table:table-cell>
          <table:table-cell office:value-type="date" office:date-value="2026-05-20T00:00:00" table:style-name="ce12">
            <text:p>20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PROVINCIA DI VARESE - ONERI AUTORIZZATIVI</text:p>
          </table:table-cell>
          <table:table-cell table:style-name="ce7"/>
          <table:table-cell office:value-type="string" table:style-name="ce17">
            <text:p>2652098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2.08" table:style-name="ce11">
            <text:p>722,08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45.79" table:style-name="ce11">
            <text:p>1.945,79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6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6.6" table:style-name="ce11">
            <text:p>656,60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41.6400000000003" table:style-name="ce11">
            <text:p>4.141,64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4.02" table:style-name="ce11">
            <text:p>204,02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644.29" table:style-name="ce11">
            <text:p>3.644,29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8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96.57" table:style-name="ce11">
            <text:p>696,57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9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42.65" table:style-name="ce11">
            <text:p>3.442,65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9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5.52" table:style-name="ce11">
            <text:p>195,52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ECOLOGIA E LAVORO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00" table:style-name="ce11">
            <text:p>4.90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RICEVUTA DEL 15/05/2026</text:p>
          </table:table-cell>
          <table:table-cell office:value-type="date" office:date-value="2026-05-20T00:00:00" table:style-name="ce12">
            <text:p>20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8.28" table:style-name="ce11">
            <text:p>1.548,28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9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41.2" table:style-name="ce11">
            <text:p>3.941,20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4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209.63" table:style-name="ce11">
            <text:p>47.209,63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4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3.56" table:style-name="ce11">
            <text:p>3.803,56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4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14.41" table:style-name="ce11">
            <text:p>2.914,41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4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0836.56" table:style-name="ce11">
            <text:p>290.836,56</text:p>
          </table:table-cell>
          <table:table-cell office:value-type="string" table:style-name="ce14">
            <text:p>MONACO SPA</text:p>
          </table:table-cell>
          <table:table-cell office:value-type="string" table:style-name="ce7">
            <text:p>06497400587</text:p>
          </table:table-cell>
          <table:table-cell office:value-type="string" table:style-name="ce17">
            <text:p>FPR 14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3.34" table:style-name="ce11">
            <text:p>163,34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4263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554.86" table:style-name="ce11">
            <text:p>11.554,86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119/F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1.23" table:style-name="ce11">
            <text:p>371,23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5-6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971.29" table:style-name="ce11">
            <text:p>3.971,29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120/F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346.97" table:style-name="ce11">
            <text:p>6.346,97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121/F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77.54" table:style-name="ce11">
            <text:p>2.977,54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510-0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00.79" table:style-name="ce11">
            <text:p>7.600,79</text:p>
          </table:table-cell>
          <table:table-cell office:value-type="string" table:style-name="ce14">
            <text:p>RDR S.P.A. SOCIETA' BENEFIT</text:p>
          </table:table-cell>
          <table:table-cell office:value-type="string" table:style-name="ce7">
            <text:p>01518260631</text:p>
          </table:table-cell>
          <table:table-cell office:value-type="string" table:style-name="ce17">
            <text:p>6000237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" table:style-name="ce11">
            <text:p>75,00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157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5.1" table:style-name="ce11">
            <text:p>125,10</text:p>
          </table:table-cell>
          <table:table-cell office:value-type="string" table:style-name="ce14">
            <text:p>MINISTERO DELL'INTERNO POLIZIA STRADALE</text:p>
          </table:table-cell>
          <table:table-cell office:value-type="string" table:style-name="ce7">
            <text:p>97149560589</text:p>
          </table:table-cell>
          <table:table-cell office:value-type="string" table:style-name="ce17">
            <text:p>VERB ATX 0001019140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75" table:style-name="ce11">
            <text:p>175,00</text:p>
          </table:table-cell>
          <table:table-cell office:value-type="string" table:style-name="ce14">
            <text:p>MINISTERO DELL'INTERNO POLIZIA STRADALE</text:p>
          </table:table-cell>
          <table:table-cell office:value-type="string" table:style-name="ce7">
            <text:p>97149560589</text:p>
          </table:table-cell>
          <table:table-cell office:value-type="string" table:style-name="ce17">
            <text:p>VERB 0008188733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06.55" table:style-name="ce11">
            <text:p>1.006,55</text:p>
          </table:table-cell>
          <table:table-cell office:value-type="string" table:style-name="ce14">
            <text:p>COMUNE DI OLGIATE OLONA</text:p>
          </table:table-cell>
          <table:table-cell office:value-type="string" table:style-name="ce7">
            <text:p>00322700121</text:p>
          </table:table-cell>
          <table:table-cell office:value-type="string" table:style-name="ce17">
            <text:p>2652118</text:p>
          </table:table-cell>
          <table:table-cell office:value-type="date" office:date-value="2026-05-26T00:00:00" table:style-name="ce12">
            <text:p>26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06.20000000000005" table:style-name="ce11">
            <text:p>606,20</text:p>
          </table:table-cell>
          <table:table-cell office:value-type="string" table:style-name="ce14">
            <text:p>COMUNE DI GAVIRATE</text:p>
          </table:table-cell>
          <table:table-cell office:value-type="string" table:style-name="ce7">
            <text:p>00259850121</text:p>
          </table:table-cell>
          <table:table-cell office:value-type="string" table:style-name="ce17">
            <text:p>2652140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.19" table:style-name="ce11">
            <text:p>207,19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ALGEBRIS (COND GEMELLI)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.19" table:style-name="ce11">
            <text:p>207,19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VALLINI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4.72" table:style-name="ce11">
            <text:p>1.364,72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07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28.16" table:style-name="ce11">
            <text:p>1.628,16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05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39.64" table:style-name="ce11">
            <text:p>3.639,64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05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31.73" table:style-name="ce11">
            <text:p>2.131,73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07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8.2" table:style-name="ce11">
            <text:p>398,20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07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3.6600000000001" table:style-name="ce11">
            <text:p>1.223,66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07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64.35" table:style-name="ce11">
            <text:p>3.864,35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07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7.88" table:style-name="ce11">
            <text:p>1.707,88</text:p>
          </table:table-cell>
          <table:table-cell office:value-type="string" table:style-name="ce14">
            <text:p>TRAMONTO ANTONIO SRL</text:p>
          </table:table-cell>
          <table:table-cell office:value-type="string" table:style-name="ce7">
            <text:p>02136140122</text:p>
          </table:table-cell>
          <table:table-cell office:value-type="string" table:style-name="ce17">
            <text:p>92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6.77" table:style-name="ce11">
            <text:p>1.156,77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HTL DAVID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.19" table:style-name="ce11">
            <text:p>207,19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LE ACACIE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.19" table:style-name="ce11">
            <text:p>207,19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O-I ITALY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.19" table:style-name="ce11">
            <text:p>207,19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SACIM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.19" table:style-name="ce11">
            <text:p>207,19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SCAMBIO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.19" table:style-name="ce11">
            <text:p>207,19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IMM SIMONETTA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8.28" table:style-name="ce11">
            <text:p>1.258,28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ANT PROF BOI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50" table:style-name="ce11">
            <text:p>550,00</text:p>
          </table:table-cell>
          <table:table-cell office:value-type="string" table:style-name="ce14">
            <text:p>ACQUA &amp; SOLE S.R.L.</text:p>
          </table:table-cell>
          <table:table-cell office:value-type="string" table:style-name="ce7">
            <text:p>05795600963</text:p>
          </table:table-cell>
          <table:table-cell office:value-type="string" table:style-name="ce17">
            <text:p>VS260017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68" table:style-name="ce11">
            <text:p>7.268,00</text:p>
          </table:table-cell>
          <table:table-cell office:value-type="string" table:style-name="ce14">
            <text:p>ACQUA &amp; SOLE S.R.L.</text:p>
          </table:table-cell>
          <table:table-cell office:value-type="string" table:style-name="ce7">
            <text:p>05795600963</text:p>
          </table:table-cell>
          <table:table-cell office:value-type="string" table:style-name="ce17">
            <text:p>VS260017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17.54" table:style-name="ce11">
            <text:p>12.517,54</text:p>
          </table:table-cell>
          <table:table-cell office:value-type="string" table:style-name="ce14">
            <text:p>ACQUA &amp; SOLE S.R.L.</text:p>
          </table:table-cell>
          <table:table-cell office:value-type="string" table:style-name="ce7">
            <text:p>05795600963</text:p>
          </table:table-cell>
          <table:table-cell office:value-type="string" table:style-name="ce17">
            <text:p>VS260017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863.27" table:style-name="ce11">
            <text:p>16.863,27</text:p>
          </table:table-cell>
          <table:table-cell office:value-type="string" table:style-name="ce14">
            <text:p>ALAN SRL</text:p>
          </table:table-cell>
          <table:table-cell office:value-type="string" table:style-name="ce7">
            <text:p>01554180180</text:p>
          </table:table-cell>
          <table:table-cell office:value-type="string" table:style-name="ce17">
            <text:p>SP-000006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88.7999999999993" table:style-name="ce11">
            <text:p>9.288,80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7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24.3100000000004" table:style-name="ce11">
            <text:p>5.024,31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8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92.86" table:style-name="ce11">
            <text:p>3.692,86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7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11.29" table:style-name="ce11">
            <text:p>2.411,29</text:p>
          </table:table-cell>
          <table:table-cell office:value-type="string" table:style-name="ce14">
            <text:p>RDR S.P.A. SOCIETA' BENEFIT</text:p>
          </table:table-cell>
          <table:table-cell office:value-type="string" table:style-name="ce7">
            <text:p>01518260631</text:p>
          </table:table-cell>
          <table:table-cell office:value-type="string" table:style-name="ce17">
            <text:p>600030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975.38" table:style-name="ce11">
            <text:p>2.975,38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7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19.32" table:style-name="ce11">
            <text:p>8.419,32</text:p>
          </table:table-cell>
          <table:table-cell office:value-type="string" table:style-name="ce14">
            <text:p>A2A AMBIENTE S.P.A.</text:p>
          </table:table-cell>
          <table:table-cell office:value-type="string" table:style-name="ce7">
            <text:p>01255650168</text:p>
          </table:table-cell>
          <table:table-cell office:value-type="string" table:style-name="ce17">
            <text:p>CE2600576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711.23" table:style-name="ce11">
            <text:p>2.711,23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7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401.19" table:style-name="ce11">
            <text:p>24.401,19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7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323.31" table:style-name="ce11">
            <text:p>3.323,31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933030120</text:p>
          </table:table-cell>
          <table:table-cell office:value-type="string" table:style-name="ce17">
            <text:p>31/E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33.56" table:style-name="ce11">
            <text:p>1.133,56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933030120</text:p>
          </table:table-cell>
          <table:table-cell office:value-type="string" table:style-name="ce17">
            <text:p>32/EP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9117.100000000006" table:style-name="ce11">
            <text:p>79.117,10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8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2.96" table:style-name="ce11">
            <text:p>1.412,96</text:p>
          </table:table-cell>
          <table:table-cell office:value-type="string" table:style-name="ce14">
            <text:p>COMUNE DI GAVIRATE</text:p>
          </table:table-cell>
          <table:table-cell office:value-type="string" table:style-name="ce7">
            <text:p>00259850121</text:p>
          </table:table-cell>
          <table:table-cell office:value-type="string" table:style-name="ce17">
            <text:p>2652132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162.34" table:style-name="ce11">
            <text:p>42.162,34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8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430.3" table:style-name="ce11">
            <text:p>12.430,30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59-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230.52" table:style-name="ce11">
            <text:p>7.230,52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60-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4170.31" table:style-name="ce11">
            <text:p>44.170,31</text:p>
          </table:table-cell>
          <table:table-cell office:value-type="string" table:style-name="ce14">
            <text:p>GS IMPIANTI TECNOLOGICI SRL</text:p>
          </table:table-cell>
          <table:table-cell office:value-type="string" table:style-name="ce7">
            <text:p>07108690962</text:p>
          </table:table-cell>
          <table:table-cell office:value-type="string" table:style-name="ce17">
            <text:p>58-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790.3" table:style-name="ce11">
            <text:p>2.790,30</text:p>
          </table:table-cell>
          <table:table-cell office:value-type="string" table:style-name="ce14">
            <text:p>CERGAS SRL</text:p>
          </table:table-cell>
          <table:table-cell office:value-type="string" table:style-name="ce7">
            <text:p>11759760157</text:p>
          </table:table-cell>
          <table:table-cell office:value-type="string" table:style-name="ce17">
            <text:p>39-2026</text:p>
          </table:table-cell>
          <table:table-cell office:value-type="date" office:date-value="2026-06-15T00:00:00" table:style-name="ce12">
            <text:p>1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010.18" table:style-name="ce11">
            <text:p>13.010,18</text:p>
          </table:table-cell>
          <table:table-cell office:value-type="string" table:style-name="ce14">
            <text:p>CERGAS SRL</text:p>
          </table:table-cell>
          <table:table-cell office:value-type="string" table:style-name="ce7">
            <text:p>11759760157</text:p>
          </table:table-cell>
          <table:table-cell office:value-type="string" table:style-name="ce17">
            <text:p>40-2026</text:p>
          </table:table-cell>
          <table:table-cell office:value-type="date" office:date-value="2026-06-15T00:00:00" table:style-name="ce12">
            <text:p>1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2" table:style-name="ce11">
            <text:p>42,00</text:p>
          </table:table-cell>
          <table:table-cell office:value-type="string" table:style-name="ce14">
            <text:p>COMUNE DI BESOZZO</text:p>
          </table:table-cell>
          <table:table-cell office:value-type="string" table:style-name="ce7">
            <text:p>00338010127</text:p>
          </table:table-cell>
          <table:table-cell office:value-type="string" table:style-name="ce17">
            <text:p>26521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COMUNE DI CAZZAGO BRABBIA</text:p>
          </table:table-cell>
          <table:table-cell office:value-type="string" table:style-name="ce7">
            <text:p>00259700128</text:p>
          </table:table-cell>
          <table:table-cell office:value-type="string" table:style-name="ce17">
            <text:p>265211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600" table:style-name="ce11">
            <text:p>3.600,00</text:p>
          </table:table-cell>
          <table:table-cell office:value-type="string" table:style-name="ce14">
            <text:p>ENEL SOLE SRL</text:p>
          </table:table-cell>
          <table:table-cell office:value-type="string" table:style-name="ce7">
            <text:p>02322600541</text:p>
          </table:table-cell>
          <table:table-cell office:value-type="string" table:style-name="ce17">
            <text:p>2652117</text:p>
          </table:table-cell>
          <table:table-cell office:value-type="date" office:date-value="2026-05-22T00:00:00" table:style-name="ce12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45.51" table:style-name="ce11">
            <text:p>845,51</text:p>
          </table:table-cell>
          <table:table-cell office:value-type="string" table:style-name="ce14">
            <text:p>EMIAMBIENTE SRL</text:p>
          </table:table-cell>
          <table:table-cell office:value-type="string" table:style-name="ce7">
            <text:p>10258460012</text:p>
          </table:table-cell>
          <table:table-cell office:value-type="string" table:style-name="ce17">
            <text:p>82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0.71" table:style-name="ce11">
            <text:p>430,71</text:p>
          </table:table-cell>
          <table:table-cell office:value-type="string" table:style-name="ce14">
            <text:p>EMIAMBIENTE SRL</text:p>
          </table:table-cell>
          <table:table-cell office:value-type="string" table:style-name="ce7">
            <text:p>10258460012</text:p>
          </table:table-cell>
          <table:table-cell office:value-type="string" table:style-name="ce17">
            <text:p>114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554.13" table:style-name="ce11">
            <text:p>5.554,13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95.28" table:style-name="ce11">
            <text:p>1.495,28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65.99" table:style-name="ce11">
            <text:p>2.665,99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170/F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665.81" table:style-name="ce11">
            <text:p>7.665,81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132.89" table:style-name="ce11">
            <text:p>11.132,89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20.7" table:style-name="ce11">
            <text:p>3.420,70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27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17.71" table:style-name="ce11">
            <text:p>3.117,71</text:p>
          </table:table-cell>
          <table:table-cell office:value-type="string" table:style-name="ce14">
            <text:p>GPG s.r.l</text:p>
          </table:table-cell>
          <table:table-cell office:value-type="string" table:style-name="ce7">
            <text:p>04112240272</text:p>
          </table:table-cell>
          <table:table-cell office:value-type="string" table:style-name="ce17">
            <text:p>28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0625.07" table:style-name="ce11">
            <text:p>10.625,07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168/F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0" table:style-name="ce11">
            <text:p>1.540,00</text:p>
          </table:table-cell>
          <table:table-cell office:value-type="string" table:style-name="ce14">
            <text:p>HYDROCONSULTING SRL</text:p>
          </table:table-cell>
          <table:table-cell office:value-type="string" table:style-name="ce7">
            <text:p>04108550965</text:p>
          </table:table-cell>
          <table:table-cell office:value-type="string" table:style-name="ce17">
            <text:p>70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0241.87" table:style-name="ce11">
            <text:p>20.241,87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3733.87" table:style-name="ce11">
            <text:p>13.733,87</text:p>
          </table:table-cell>
          <table:table-cell office:value-type="string" table:style-name="ce14">
            <text:p>ALETTI IMPIANTI SRL</text:p>
          </table:table-cell>
          <table:table-cell office:value-type="string" table:style-name="ce7">
            <text:p>02665250128</text:p>
          </table:table-cell>
          <table:table-cell office:value-type="string" table:style-name="ce17">
            <text:p>000169/FE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13.1999999999998" table:style-name="ce11">
            <text:p>2.113,20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T_26-031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5183.67" table:style-name="ce11">
            <text:p>15.183,67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19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485.64" table:style-name="ce11">
            <text:p>11.485,64</text:p>
          </table:table-cell>
          <table:table-cell office:value-type="string" table:style-name="ce14">
            <text:p>BIANCHI COSTRUZIONI SRL</text:p>
          </table:table-cell>
          <table:table-cell office:value-type="string" table:style-name="ce7">
            <text:p>02134460134</text:p>
          </table:table-cell>
          <table:table-cell office:value-type="string" table:style-name="ce17">
            <text:p>2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6.61" table:style-name="ce11">
            <text:p>2.506,61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19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35.49" table:style-name="ce11">
            <text:p>1.935,49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582/00 - 2026<text:s/>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90.18" table:style-name="ce11">
            <text:p>1.490,18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19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9065.47" table:style-name="ce11">
            <text:p>69.065,47</text:p>
          </table:table-cell>
          <table:table-cell office:value-type="string" table:style-name="ce14">
            <text:p>ECOLOGICA PIEMONTESE SRL</text:p>
          </table:table-cell>
          <table:table-cell office:value-type="string" table:style-name="ce7">
            <text:p>01032710079</text:p>
          </table:table-cell>
          <table:table-cell office:value-type="string" table:style-name="ce17">
            <text:p>FVS/26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743.759999999998" table:style-name="ce11">
            <text:p>16.743,76</text:p>
          </table:table-cell>
          <table:table-cell office:value-type="string" table:style-name="ce14">
            <text:p>M.P.M. AMBIENTE SRL</text:p>
          </table:table-cell>
          <table:table-cell office:value-type="string" table:style-name="ce7">
            <text:p>04552200968</text:p>
          </table:table-cell>
          <table:table-cell office:value-type="string" table:style-name="ce17">
            <text:p>19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628.23" table:style-name="ce11">
            <text:p>32.628,23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5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158.23" table:style-name="ce11">
            <text:p>15.158,23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3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126.56" table:style-name="ce11">
            <text:p>13.126,56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3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12.86" table:style-name="ce11">
            <text:p>2.212,86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4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777.52" table:style-name="ce11">
            <text:p>7.777,52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4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09.8100000000004" table:style-name="ce11">
            <text:p>5.209,81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734.4" table:style-name="ce11">
            <text:p>15.734,40</text:p>
          </table:table-cell>
          <table:table-cell office:value-type="string" table:style-name="ce14">
            <text:p>GEOCYCLE (Italia) S.R.L.</text:p>
          </table:table-cell>
          <table:table-cell office:value-type="string" table:style-name="ce7">
            <text:p>01676930124</text:p>
          </table:table-cell>
          <table:table-cell office:value-type="string" table:style-name="ce17">
            <text:p>200000029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64.8999999999996" table:style-name="ce11">
            <text:p>4.264,90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10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467.57" table:style-name="ce11">
            <text:p>13.467,57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67-F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104.560000000001" table:style-name="ce11">
            <text:p>21.104,56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68-FE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3.35" table:style-name="ce11">
            <text:p>733,35</text:p>
          </table:table-cell>
          <table:table-cell office:value-type="string" table:style-name="ce14">
            <text:p>TRAMONTO ANTONIO SRL</text:p>
          </table:table-cell>
          <table:table-cell office:value-type="string" table:style-name="ce7">
            <text:p>02136140122</text:p>
          </table:table-cell>
          <table:table-cell office:value-type="string" table:style-name="ce17">
            <text:p>96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4">
            <text:p>TRAMONTO ANTONIO SRL</text:p>
          </table:table-cell>
          <table:table-cell office:value-type="string" table:style-name="ce7">
            <text:p>02136140122</text:p>
          </table:table-cell>
          <table:table-cell office:value-type="string" table:style-name="ce17">
            <text:p>122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4">
            <text:p>TRAMONTO ANTONIO SRL</text:p>
          </table:table-cell>
          <table:table-cell office:value-type="string" table:style-name="ce7">
            <text:p>02136140122</text:p>
          </table:table-cell>
          <table:table-cell office:value-type="string" table:style-name="ce17">
            <text:p>000122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734.01" table:style-name="ce11">
            <text:p>8.734,01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1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43.55" table:style-name="ce11">
            <text:p>943,55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2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29.59" table:style-name="ce11">
            <text:p>329,59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2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62.62" table:style-name="ce11">
            <text:p>12.262,62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2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87.3" table:style-name="ce11">
            <text:p>1.487,30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26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318.56" table:style-name="ce11">
            <text:p>175.318,56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1701910157</text:p>
          </table:table-cell>
          <table:table-cell office:value-type="string" table:style-name="ce17">
            <text:p>M_26/010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0" table:style-name="ce11">
            <text:p>500,00</text:p>
          </table:table-cell>
          <table:table-cell office:value-type="string" table:style-name="ce14">
            <text:p>PROVINCIA DI VARESE</text:p>
          </table:table-cell>
          <table:table-cell office:value-type="string" table:style-name="ce7">
            <text:p>80000710121</text:p>
          </table:table-cell>
          <table:table-cell office:value-type="string" table:style-name="ce17">
            <text:p>2652174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96.08" table:style-name="ce11">
            <text:p>1.796,08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PROFORMA AUTOSERVICE SARONNO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92" table:style-name="ce11">
            <text:p>6.092,00</text:p>
          </table:table-cell>
          <table:table-cell office:value-type="string" table:style-name="ce14">
            <text:p>HYDROCONSULTING SRL</text:p>
          </table:table-cell>
          <table:table-cell office:value-type="string" table:style-name="ce7">
            <text:p>04108550965</text:p>
          </table:table-cell>
          <table:table-cell office:value-type="string" table:style-name="ce17">
            <text:p>64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138.799999999999" table:style-name="ce11">
            <text:p>10.138,80</text:p>
          </table:table-cell>
          <table:table-cell office:value-type="string" table:style-name="ce14">
            <text:p>OEM SERVICE SRL</text:p>
          </table:table-cell>
          <table:table-cell office:value-type="string" table:style-name="ce7">
            <text:p>13209780157</text:p>
          </table:table-cell>
          <table:table-cell office:value-type="string" table:style-name="ce17">
            <text:p>675/E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78.58" table:style-name="ce11">
            <text:p>978,58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37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967.1" table:style-name="ce11">
            <text:p>2.967,10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42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2.07" table:style-name="ce11">
            <text:p>432,07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42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004.15" table:style-name="ce11">
            <text:p>26.004,15</text:p>
          </table:table-cell>
          <table:table-cell office:value-type="string" table:style-name="ce14">
            <text:p>IDRAULICA F.LLI SALA SRL</text:p>
          </table:table-cell>
          <table:table-cell office:value-type="string" table:style-name="ce7">
            <text:p>00192240364</text:p>
          </table:table-cell>
          <table:table-cell office:value-type="string" table:style-name="ce17">
            <text:p>44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402.41" table:style-name="ce11">
            <text:p>5.402,41</text:p>
          </table:table-cell>
          <table:table-cell office:value-type="string" table:style-name="ce14">
            <text:p>AUTOSTRADE PER L'ITALIA S.P.A</text:p>
          </table:table-cell>
          <table:table-cell office:value-type="string" table:style-name="ce7">
            <text:p>07516911000</text:p>
          </table:table-cell>
          <table:table-cell office:value-type="string" table:style-name="ce17">
            <text:p>ANT. FT 000000900009287D-2026 23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6.24" table:style-name="ce11">
            <text:p>56,24</text:p>
          </table:table-cell>
          <table:table-cell office:value-type="string" table:style-name="ce14">
            <text:p>APCOA PARKING ITALIA SPA</text:p>
          </table:table-cell>
          <table:table-cell office:value-type="string" table:style-name="ce7">
            <text:p>01176050217</text:p>
          </table:table-cell>
          <table:table-cell office:value-type="string" table:style-name="ce17">
            <text:p>ANT. APCOA PARKING ITALIA SPAADDEBITO 23.04.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6.569999999999993" table:style-name="ce11">
            <text:p>76,57</text:p>
          </table:table-cell>
          <table:table-cell office:value-type="string" table:style-name="ce14">
            <text:p>SARONNO SERVIZI SPA</text:p>
          </table:table-cell>
          <table:table-cell office:value-type="string" table:style-name="ce7">
            <text:p>02213180124</text:p>
          </table:table-cell>
          <table:table-cell office:value-type="string" table:style-name="ce17">
            <text:p>ANT. FT SARONNO SERVIZI SPA ADDEBITO 23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.7" table:style-name="ce11">
            <text:p>15,70</text:p>
          </table:table-cell>
          <table:table-cell office:value-type="string" table:style-name="ce14">
            <text:p>AGESP SPA</text:p>
          </table:table-cell>
          <table:table-cell office:value-type="string" table:style-name="ce7">
            <text:p>02212870121</text:p>
          </table:table-cell>
          <table:table-cell office:value-type="string" table:style-name="ce17">
            <text:p>ANT. FT 000000654000659P-2026 23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.63" table:style-name="ce11">
            <text:p>23,63</text:p>
          </table:table-cell>
          <table:table-cell office:value-type="string" table:style-name="ce14">
            <text:p>A.V.T. PARCHEGGIO SEMPIONE</text:p>
          </table:table-cell>
          <table:table-cell office:value-type="string" table:style-name="ce7">
            <text:p>02244850125</text:p>
          </table:table-cell>
          <table:table-cell office:value-type="string" table:style-name="ce17">
            <text:p>ANT. FT 000000064000977P ADDEB. 23.4.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.46" table:style-name="ce11">
            <text:p>2,46</text:p>
          </table:table-cell>
          <table:table-cell office:value-type="string" table:style-name="ce14">
            <text:p>PARCHEGGI ITALIA S.P.A</text:p>
          </table:table-cell>
          <table:table-cell office:value-type="string" table:style-name="ce7">
            <text:p>01301350219</text:p>
          </table:table-cell>
          <table:table-cell office:value-type="string" table:style-name="ce17">
            <text:p>ANT. FT 000000231800037P-202623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8.03" table:style-name="ce11">
            <text:p>18,03</text:p>
          </table:table-cell>
          <table:table-cell office:value-type="string" table:style-name="ce14">
            <text:p>SABA ITALIA SPA</text:p>
          </table:table-cell>
          <table:table-cell office:value-type="string" table:style-name="ce7">
            <text:p>08593300588<text:s/></text:p>
          </table:table-cell>
          <table:table-cell office:value-type="string" table:style-name="ce17">
            <text:p>ANT. FT 000000087800230P-2026 23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357.57" table:style-name="ce11">
            <text:p>33.357,57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5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420.94" table:style-name="ce11">
            <text:p>9.420,94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5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662.29" table:style-name="ce11">
            <text:p>16.662,29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7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469.759999999998" table:style-name="ce11">
            <text:p>18.469,76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7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2837-2026<text:s/>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36-2026<text:s/>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1.2" table:style-name="ce11">
            <text:p>491,2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546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2.22" table:style-name="ce11">
            <text:p>352,22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54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1.2" table:style-name="ce11">
            <text:p>491,2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62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2.58000000000004" table:style-name="ce11">
            <text:p>622,58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482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2.38" table:style-name="ce11">
            <text:p>482,38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560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665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40-2026<text:s/>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648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649-2026</text:p>
          </table:table-cell>
          <table:table-cell office:value-type="date" office:date-value="2026-05-28T00:00:00" table:style-name="ce12">
            <text:p>28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38-2026<text:s/>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8.32" table:style-name="ce11">
            <text:p>1.528,3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39-2026<text:s/>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848.3999999999996" table:style-name="ce11">
            <text:p>4.848,40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911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593.39" table:style-name="ce11">
            <text:p>7.593,39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0934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946.6" table:style-name="ce11">
            <text:p>5.946,60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1009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234.24" table:style-name="ce11">
            <text:p>6.234,24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-1-2601009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92.84" table:style-name="ce11">
            <text:p>3.992,84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8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6192.23" table:style-name="ce11">
            <text:p>46.192,23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4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80.08" table:style-name="ce11">
            <text:p>8.380,08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8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969.14" table:style-name="ce11">
            <text:p>13.969,14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8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01.89" table:style-name="ce11">
            <text:p>2.601,89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9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79.92" table:style-name="ce11">
            <text:p>4.379,92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38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31.93" table:style-name="ce11">
            <text:p>54.431,93</text:p>
          </table:table-cell>
          <table:table-cell office:value-type="string" table:style-name="ce14">
            <text:p>MARAZZATO SOLUZIONI AMBIENTALI SRL</text:p>
          </table:table-cell>
          <table:table-cell office:value-type="string" table:style-name="ce7">
            <text:p>00468910070</text:p>
          </table:table-cell>
          <table:table-cell office:value-type="string" table:style-name="ce17">
            <text:p>FSP60040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565/00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566/00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567/00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955.07" table:style-name="ce11">
            <text:p>5.955,07</text:p>
          </table:table-cell>
          <table:table-cell office:value-type="string" table:style-name="ce14">
            <text:p>INTESA SANPAOLO S.P.A.</text:p>
          </table:table-cell>
          <table:table-cell office:value-type="string" table:style-name="ce7">
            <text:p>05527520968</text:p>
          </table:table-cell>
          <table:table-cell office:value-type="string" table:style-name="ce17">
            <text:p>1568/00/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720.61" table:style-name="ce11">
            <text:p>27.720,61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37/001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66.65" table:style-name="ce11">
            <text:p>11.266,65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36/0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27.63" table:style-name="ce11">
            <text:p>1.827,63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276751 - 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0.18" table:style-name="ce11">
            <text:p>500,18</text:p>
          </table:table-cell>
          <table:table-cell office:value-type="string" table:style-name="ce14">
            <text:p>UNIPOLRENTAL SPA</text:p>
          </table:table-cell>
          <table:table-cell office:value-type="string" table:style-name="ce7">
            <text:p>01610670356</text:p>
          </table:table-cell>
          <table:table-cell office:value-type="string" table:style-name="ce17">
            <text:p>U7300010297786 - 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1.32" table:style-name="ce11">
            <text:p>411,32</text:p>
          </table:table-cell>
          <table:table-cell office:value-type="string" table:style-name="ce14">
            <text:p>TELEPASS S.P.A.</text:p>
          </table:table-cell>
          <table:table-cell office:value-type="string" table:style-name="ce7">
            <text:p>09771701001</text:p>
          </table:table-cell>
          <table:table-cell office:value-type="string" table:style-name="ce17">
            <text:p>ADDEBITI AL 23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.5" table:style-name="ce11">
            <text:p>7,50</text:p>
          </table:table-cell>
          <table:table-cell office:value-type="string" table:style-name="ce14">
            <text:p>COMUNE DI MILANO</text:p>
          </table:table-cell>
          <table:table-cell office:value-type="string" table:style-name="ce7">
            <text:p>01199250158</text:p>
          </table:table-cell>
          <table:table-cell office:value-type="string" table:style-name="ce17">
            <text:p>ADDEBITO DEL 23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34.0899999999999" table:style-name="ce11">
            <text:p>1.034,09</text:p>
          </table:table-cell>
          <table:table-cell office:value-type="string" table:style-name="ce14">
            <text:p>TELEPASS S.P.A.</text:p>
          </table:table-cell>
          <table:table-cell office:value-type="string" table:style-name="ce7">
            <text:p>09771701001</text:p>
          </table:table-cell>
          <table:table-cell office:value-type="string" table:style-name="ce17">
            <text:p>ANT. FT TELEPASS ADDEBITO 23/04/2026</text:p>
          </table:table-cell>
          <table:table-cell office:value-type="date" office:date-value="2026-04-23T00:00:00" table:style-name="ce12">
            <text:p>23/04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1758.27" table:style-name="ce11">
            <text:p>1.758,27</text:p>
          </table:table-cell>
          <table:table-cell office:value-type="string" table:style-name="ce14">
            <text:p>BANCA DI CREDITO COOPERATIVO DI BUSTO GAROLFO</text:p>
          </table:table-cell>
          <table:table-cell office:value-type="string" table:style-name="ce7">
            <text:p>00772010153</text:p>
          </table:table-cell>
          <table:table-cell office:value-type="string" table:style-name="ce17">
            <text:p>Interessi mutuo BCC mese Maggio 2026A</text:p>
          </table:table-cell>
          <table:table-cell office:value-type="date" office:date-value="2026-05-21T00:00:00" table:style-name="ce12">
            <text:p>21/05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180.9" table:style-name="ce11">
            <text:p>34.180,90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8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522.54" table:style-name="ce11">
            <text:p>14.522,54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8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11.44" table:style-name="ce11">
            <text:p>3.111,44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8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73.37" table:style-name="ce11">
            <text:p>3.573,37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7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17.76" table:style-name="ce11">
            <text:p>5.217,76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8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37.959999999999" table:style-name="ce11">
            <text:p>10.037,96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8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8963.5499999999993" table:style-name="ce11">
            <text:p>8.963,55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36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467.96" table:style-name="ce11">
            <text:p>18.467,96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36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870.72" table:style-name="ce11">
            <text:p>2.870,72</text:p>
          </table:table-cell>
          <table:table-cell office:value-type="string" table:style-name="ce14">
            <text:p>PROTESGAS FERABOLI SRL</text:p>
          </table:table-cell>
          <table:table-cell office:value-type="string" table:style-name="ce7">
            <text:p>02305790129</text:p>
          </table:table-cell>
          <table:table-cell office:value-type="string" table:style-name="ce17">
            <text:p>36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44" table:style-name="ce11">
            <text:p>15.044,00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204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25" table:style-name="ce11">
            <text:p>2.625,00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168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17.5" table:style-name="ce11">
            <text:p>5.617,50</text:p>
          </table:table-cell>
          <table:table-cell office:value-type="string" table:style-name="ce14">
            <text:p>REDAELLI PIERGIORGIO SPA</text:p>
          </table:table-cell>
          <table:table-cell office:value-type="string" table:style-name="ce7">
            <text:p>01833950130</text:p>
          </table:table-cell>
          <table:table-cell office:value-type="string" table:style-name="ce17">
            <text:p>00204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45.22" table:style-name="ce11">
            <text:p>3.945,22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37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46.1600000000001" table:style-name="ce11">
            <text:p>1.246,16</text:p>
          </table:table-cell>
          <table:table-cell office:value-type="string" table:style-name="ce14">
            <text:p>S.EC.AM. SRL</text:p>
          </table:table-cell>
          <table:table-cell office:value-type="string" table:style-name="ce7">
            <text:p>01118170396</text:p>
          </table:table-cell>
          <table:table-cell office:value-type="string" table:style-name="ce17">
            <text:p>00138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21.68" table:style-name="ce11">
            <text:p>10.921,68</text:p>
          </table:table-cell>
          <table:table-cell office:value-type="string" table:style-name="ce14">
            <text:p>S.E.I.C.A. SRL</text:p>
          </table:table-cell>
          <table:table-cell office:value-type="string" table:style-name="ce7">
            <text:p>03724850486</text:p>
          </table:table-cell>
          <table:table-cell office:value-type="string" table:style-name="ce17">
            <text:p>V1000015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70" table:style-name="ce11">
            <text:p>1.770,00</text:p>
          </table:table-cell>
          <table:table-cell office:value-type="string" table:style-name="ce14">
            <text:p>SOL SPA</text:p>
          </table:table-cell>
          <table:table-cell office:value-type="string" table:style-name="ce7">
            <text:p>04127270157</text:p>
          </table:table-cell>
          <table:table-cell office:value-type="string" table:style-name="ce17">
            <text:p>102613222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74.28" table:style-name="ce11">
            <text:p>1.374,28</text:p>
          </table:table-cell>
          <table:table-cell office:value-type="string" table:style-name="ce14">
            <text:p>SOL SPA</text:p>
          </table:table-cell>
          <table:table-cell office:value-type="string" table:style-name="ce7">
            <text:p>04127270157</text:p>
          </table:table-cell>
          <table:table-cell office:value-type="string" table:style-name="ce17">
            <text:p>102613222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9245" table:style-name="ce11">
            <text:p>9.245,00</text:p>
          </table:table-cell>
          <table:table-cell office:value-type="string" table:style-name="ce14">
            <text:p>HARTEEL BV</text:p>
          </table:table-cell>
          <table:table-cell office:value-type="string" table:style-name="ce7">
            <text:p>0428948648</text:p>
          </table:table-cell>
          <table:table-cell office:value-type="string" table:style-name="ce17">
            <text:p>26700052-2026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7490.83" table:style-name="ce11">
            <text:p>37.490,83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2402020015</text:p>
          </table:table-cell>
          <table:table-cell office:value-type="string" table:style-name="ce17">
            <text:p>186 A-2026</text:p>
          </table:table-cell>
          <table:table-cell office:value-type="date" office:date-value="2026-06-04T00:00:00" table:style-name="ce12">
            <text:p>04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3880.54" table:style-name="ce11">
            <text:p>53.880,54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1701910157</text:p>
          </table:table-cell>
          <table:table-cell office:value-type="string" table:style-name="ce17">
            <text:p>M_26/0141 - 2026</text:p>
          </table:table-cell>
          <table:table-cell office:value-type="date" office:date-value="2026-06-04T00:00:00" table:style-name="ce12">
            <text:p>0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37.04" table:style-name="ce11">
            <text:p>2.637,04</text:p>
          </table:table-cell>
          <table:table-cell office:value-type="string" table:style-name="ce14">
            <text:p>COMUNE DI CUVIO</text:p>
          </table:table-cell>
          <table:table-cell office:value-type="string" table:style-name="ce7">
            <text:p>00560000127</text:p>
          </table:table-cell>
          <table:table-cell office:value-type="string" table:style-name="ce17">
            <text:p>CANONI UTENZE 24-25-26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88.6" table:style-name="ce11">
            <text:p>2.288,60</text:p>
          </table:table-cell>
          <table:table-cell office:value-type="string" table:style-name="ce14">
            <text:p>COMUNE DI MARNATE</text:p>
          </table:table-cell>
          <table:table-cell office:value-type="string" table:style-name="ce7">
            <text:p>00263510125</text:p>
          </table:table-cell>
          <table:table-cell office:value-type="string" table:style-name="ce17">
            <text:p>2652268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9.86" table:style-name="ce11">
            <text:p>529,86</text:p>
          </table:table-cell>
          <table:table-cell office:value-type="string" table:style-name="ce14">
            <text:p>COMUNE DI VEDANO OLONA</text:p>
          </table:table-cell>
          <table:table-cell office:value-type="string" table:style-name="ce7">
            <text:p>00317720126</text:p>
          </table:table-cell>
          <table:table-cell office:value-type="string" table:style-name="ce17">
            <text:p>2652299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01.85" table:style-name="ce11">
            <text:p>2.401,85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677/00-2026</text:p>
          </table:table-cell>
          <table:table-cell office:value-type="date" office:date-value="2026-06-04T00:00:00" table:style-name="ce12">
            <text:p>0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7.74" table:style-name="ce11">
            <text:p>807,74</text:p>
          </table:table-cell>
          <table:table-cell office:value-type="string" table:style-name="ce14">
            <text:p>REGIONE LOMBARDIA</text:p>
          </table:table-cell>
          <table:table-cell office:value-type="string" table:style-name="ce7">
            <text:p>80050050154</text:p>
          </table:table-cell>
          <table:table-cell office:value-type="string" table:style-name="ce17">
            <text:p>2652238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4">
            <text:p>PROVINCIA DI VARESE - ONERI AUTORIZZATIVI</text:p>
          </table:table-cell>
          <table:table-cell table:style-name="ce7"/>
          <table:table-cell office:value-type="string" table:style-name="ce17">
            <text:p>2652146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" table:style-name="ce11">
            <text:p>50,00</text:p>
          </table:table-cell>
          <table:table-cell office:value-type="string" table:style-name="ce14">
            <text:p>PROVINCIA DI VARESE - ONERI AUTORIZZATIVI</text:p>
          </table:table-cell>
          <table:table-cell table:style-name="ce7"/>
          <table:table-cell office:value-type="string" table:style-name="ce17">
            <text:p>2652149</text:p>
          </table:table-cell>
          <table:table-cell office:value-type="date" office:date-value="2026-06-10T00:00:00" table:style-name="ce12">
            <text:p>1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6709.43" table:style-name="ce11">
            <text:p>6.709,43</text:p>
          </table:table-cell>
          <table:table-cell office:value-type="string" table:style-name="ce14">
            <text:p>ARNALDO SRL</text:p>
          </table:table-cell>
          <table:table-cell office:value-type="string" table:style-name="ce7">
            <text:p>02485950162</text:p>
          </table:table-cell>
          <table:table-cell office:value-type="string" table:style-name="ce17">
            <text:p>6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32.45" table:style-name="ce11">
            <text:p>3.632,45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3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4999.27" table:style-name="ce11">
            <text:p>14.999,27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2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47.67" table:style-name="ce11">
            <text:p>3.747,67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2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335.950000000001" table:style-name="ce11">
            <text:p>10.335,95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25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826.7" table:style-name="ce11">
            <text:p>93.826,70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623/00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5663.3" table:style-name="ce11">
            <text:p>185.663,30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624/00-2026</text:p>
          </table:table-cell>
          <table:table-cell office:value-type="date" office:date-value="2026-06-11T00:00:00" table:style-name="ce12">
            <text:p>11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8.69" table:style-name="ce11">
            <text:p>818,69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4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8.36" table:style-name="ce11">
            <text:p>108,36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4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4.91000000000003" table:style-name="ce11">
            <text:p>284,91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5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5.25" table:style-name="ce11">
            <text:p>175,25</text:p>
          </table:table-cell>
          <table:table-cell office:value-type="string" table:style-name="ce14">
            <text:p>CHIMITEX S.P.A.</text:p>
          </table:table-cell>
          <table:table-cell office:value-type="string" table:style-name="ce7">
            <text:p>01235350129</text:p>
          </table:table-cell>
          <table:table-cell office:value-type="string" table:style-name="ce17">
            <text:p>V1-58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32.89" table:style-name="ce11">
            <text:p>3.032,89</text:p>
          </table:table-cell>
          <table:table-cell office:value-type="string" table:style-name="ce14">
            <text:p>SMT SERVIZI SRL</text:p>
          </table:table-cell>
          <table:table-cell office:value-type="string" table:style-name="ce7">
            <text:p>09860520965</text:p>
          </table:table-cell>
          <table:table-cell office:value-type="string" table:style-name="ce17">
            <text:p>ANT. FT 1/PA 31-05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32.89" table:style-name="ce11">
            <text:p>3.032,89</text:p>
          </table:table-cell>
          <table:table-cell office:value-type="string" table:style-name="ce14">
            <text:p>SMT SERVIZI SRL</text:p>
          </table:table-cell>
          <table:table-cell office:value-type="string" table:style-name="ce7">
            <text:p>09860520965</text:p>
          </table:table-cell>
          <table:table-cell office:value-type="string" table:style-name="ce17">
            <text:p>ANT. 2/PA 04-06-2026</text:p>
          </table:table-cell>
          <table:table-cell office:value-type="date" office:date-value="2026-06-08T00:00:00" table:style-name="ce1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832.6" table:style-name="ce11">
            <text:p>23.832,60</text:p>
          </table:table-cell>
          <table:table-cell office:value-type="string" table:style-name="ce14">
            <text:p>EVERGREEN ITALIA SRL</text:p>
          </table:table-cell>
          <table:table-cell office:value-type="string" table:style-name="ce7">
            <text:p>02210440182</text:p>
          </table:table-cell>
          <table:table-cell office:value-type="string" table:style-name="ce17">
            <text:p>SP-0000083-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4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4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4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23.84" table:style-name="ce11">
            <text:p>1.623,8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4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4.46" table:style-name="ce11">
            <text:p>544,4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4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9.24" table:style-name="ce11">
            <text:p>549,2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50.72" table:style-name="ce11">
            <text:p>1.050,7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4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9.24" table:style-name="ce11">
            <text:p>549,24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0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21.47" table:style-name="ce11">
            <text:p>821,47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4.16" table:style-name="ce11">
            <text:p>764,16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5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55.2" table:style-name="ce11">
            <text:p>955,2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8.32" table:style-name="ce11">
            <text:p>1.528,32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8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5.84" table:style-name="ce11">
            <text:p>985,84</text:p>
          </table:table-cell>
          <table:table-cell office:value-type="string" table:style-name="ce14">
            <text:p>PLANETARIA SRL</text:p>
          </table:table-cell>
          <table:table-cell office:value-type="string" table:style-name="ce7">
            <text:p>07517220633</text:p>
          </table:table-cell>
          <table:table-cell office:value-type="string" table:style-name="ce17">
            <text:p>A00008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1575.32" table:style-name="ce11">
            <text:p>11.575,32</text:p>
          </table:table-cell>
          <table:table-cell office:value-type="string" table:style-name="ce14">
            <text:p>RDR S.P.A. SOCIETA' BENEFIT</text:p>
          </table:table-cell>
          <table:table-cell office:value-type="string" table:style-name="ce7">
            <text:p>01518260631</text:p>
          </table:table-cell>
          <table:table-cell office:value-type="string" table:style-name="ce17">
            <text:p>600028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1156" table:style-name="ce11">
            <text:p>21.156,00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0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6476.95" table:style-name="ce11">
            <text:p>26.476,95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02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116" table:style-name="ce11">
            <text:p>3.116,00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03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50.4399999999996" table:style-name="ce11">
            <text:p>5.050,44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8767.939999999999" table:style-name="ce11">
            <text:p>18.767,94</text:p>
          </table:table-cell>
          <table:table-cell office:value-type="string" table:style-name="ce14">
            <text:p>SERVICE SRL</text:p>
          </table:table-cell>
          <table:table-cell office:value-type="string" table:style-name="ce7">
            <text:p>02463860987</text:p>
          </table:table-cell>
          <table:table-cell office:value-type="string" table:style-name="ce17">
            <text:p>1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6900" table:style-name="ce11">
            <text:p>186.900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255</text:p>
          </table:table-cell>
          <table:table-cell office:value-type="date" office:date-value="2026-06-12T00:00:00" table:style-name="ce12">
            <text:p>12/06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15012.65" table:style-name="ce11">
            <text:p>15.012,65</text:p>
          </table:table-cell>
          <table:table-cell office:value-type="string" table:style-name="ce14">
            <text:p>COMUNE DI BUSTO ARSIZIO</text:p>
          </table:table-cell>
          <table:table-cell office:value-type="string" table:style-name="ce7">
            <text:p>00224000125</text:p>
          </table:table-cell>
          <table:table-cell office:value-type="string" table:style-name="ce17">
            <text:p>INTERESSI MUTUO CCDP 1^ SEMESTRE 2026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38" table:style-name="ce11">
            <text:p>11.238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256</text:p>
          </table:table-cell>
          <table:table-cell office:value-type="date" office:date-value="2026-06-12T00:00:00" table:style-name="ce12">
            <text:p>12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98.22" table:style-name="ce11">
            <text:p>13.098,22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259</text:p>
          </table:table-cell>
          <table:table-cell office:value-type="date" office:date-value="2026-06-12T00:00:00" table:style-name="ce12">
            <text:p>12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850" table:style-name="ce11">
            <text:p>8.850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257</text:p>
          </table:table-cell>
          <table:table-cell office:value-type="date" office:date-value="2026-06-12T00:00:00" table:style-name="ce12">
            <text:p>12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256.12" table:style-name="ce11">
            <text:p>11.256,12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218</text:p>
          </table:table-cell>
          <table:table-cell office:value-type="date" office:date-value="2026-06-17T00:00:00" table:style-name="ce12">
            <text:p>17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51.32" table:style-name="ce11">
            <text:p>12.551,32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108/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46.38" table:style-name="ce11">
            <text:p>7.646,38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109/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77.9" table:style-name="ce11">
            <text:p>1.677,90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110/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604.68" table:style-name="ce11">
            <text:p>8.604,68</text:p>
          </table:table-cell>
          <table:table-cell office:value-type="string" table:style-name="ce14">
            <text:p>STUCCHI SERVIZI ECOLOGICI SRL</text:p>
          </table:table-cell>
          <table:table-cell office:value-type="string" table:style-name="ce7">
            <text:p>08142100158</text:p>
          </table:table-cell>
          <table:table-cell office:value-type="string" table:style-name="ce17">
            <text:p>103/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2234.76" table:style-name="ce11">
            <text:p>102.234,76</text:p>
          </table:table-cell>
          <table:table-cell office:value-type="string" table:style-name="ce14">
            <text:p>VERDE AMBIENTE S.R.L.</text:p>
          </table:table-cell>
          <table:table-cell office:value-type="string" table:style-name="ce7">
            <text:p>02217300462</text:p>
          </table:table-cell>
          <table:table-cell office:value-type="string" table:style-name="ce17">
            <text:p>29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485.56" table:style-name="ce11">
            <text:p>5.485,56</text:p>
          </table:table-cell>
          <table:table-cell office:value-type="string" table:style-name="ce14">
            <text:p>VRV S.R.L.</text:p>
          </table:table-cell>
          <table:table-cell office:value-type="string" table:style-name="ce7">
            <text:p>10484350961</text:p>
          </table:table-cell>
          <table:table-cell office:value-type="string" table:style-name="ce17">
            <text:p>19260326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817.53" table:style-name="ce11">
            <text:p>6.817,53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107 - 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8.1" table:style-name="ce11">
            <text:p>218,10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108 - 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29.73" table:style-name="ce11">
            <text:p>3.729,73</text:p>
          </table:table-cell>
          <table:table-cell office:value-type="string" table:style-name="ce14">
            <text:p>MULTI MANUTENZIONE S.R.L.</text:p>
          </table:table-cell>
          <table:table-cell office:value-type="string" table:style-name="ce7">
            <text:p>10786530153</text:p>
          </table:table-cell>
          <table:table-cell office:value-type="string" table:style-name="ce17">
            <text:p>109 - 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449.37" table:style-name="ce11">
            <text:p>44.449,37</text:p>
          </table:table-cell>
          <table:table-cell office:value-type="string" table:style-name="ce14">
            <text:p>CTL ECOLOGY SRL</text:p>
          </table:table-cell>
          <table:table-cell office:value-type="string" table:style-name="ce7">
            <text:p>02977080809</text:p>
          </table:table-cell>
          <table:table-cell office:value-type="string" table:style-name="ce17">
            <text:p>00020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143.45" table:style-name="ce11">
            <text:p>42.143,45</text:p>
          </table:table-cell>
          <table:table-cell office:value-type="string" table:style-name="ce14">
            <text:p>CTL ECOLOGY SRL</text:p>
          </table:table-cell>
          <table:table-cell office:value-type="string" table:style-name="ce7">
            <text:p>02977080809</text:p>
          </table:table-cell>
          <table:table-cell office:value-type="string" table:style-name="ce17">
            <text:p>00020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20" table:style-name="ce11">
            <text:p>11.520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258</text:p>
          </table:table-cell>
          <table:table-cell office:value-type="date" office:date-value="2026-06-17T00:00:00" table:style-name="ce12">
            <text:p>17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50" table:style-name="ce11">
            <text:p>2.850,00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2652294</text:p>
          </table:table-cell>
          <table:table-cell office:value-type="date" office:date-value="2026-06-17T00:00:00" table:style-name="ce12">
            <text:p>17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48.5" table:style-name="ce11">
            <text:p>7.348,5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204</text:p>
          </table:table-cell>
          <table:table-cell office:value-type="date" office:date-value="2026-06-17T00:00:00" table:style-name="ce12">
            <text:p>17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8" table:style-name="ce11">
            <text:p>968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191</text:p>
          </table:table-cell>
          <table:table-cell office:value-type="date" office:date-value="2026-06-17T00:00:00" table:style-name="ce12">
            <text:p>17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5" table:style-name="ce11">
            <text:p>115,00</text:p>
          </table:table-cell>
          <table:table-cell office:value-type="string" table:style-name="ce14">
            <text:p>ARUBA BUSINESS SRL</text:p>
          </table:table-cell>
          <table:table-cell office:value-type="string" table:style-name="ce7">
            <text:p>01497070381</text:p>
          </table:table-cell>
          <table:table-cell office:value-type="string" table:style-name="ce17">
            <text:p>ANT. 2652384 11/06/2026</text:p>
          </table:table-cell>
          <table:table-cell office:value-type="date" office:date-value="2026-06-15T00:00:00" table:style-name="ce12">
            <text:p>15/06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636.38" table:style-name="ce11">
            <text:p>1.636,38</text:p>
          </table:table-cell>
          <table:table-cell office:value-type="string" table:style-name="ce14">
            <text:p>STARHOTELS S.p.A.</text:p>
          </table:table-cell>
          <table:table-cell office:value-type="string" table:style-name="ce7">
            <text:p>03360930154</text:p>
          </table:table-cell>
          <table:table-cell office:value-type="string" table:style-name="ce17">
            <text:p>SALDO ORDINE 2651776 24/04/2026</text:p>
          </table:table-cell>
          <table:table-cell office:value-type="date" office:date-value="2026-06-15T00:00:00" table:style-name="ce12">
            <text:p>1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388.400000000001" table:style-name="ce11">
            <text:p>22.388,40</text:p>
          </table:table-cell>
          <table:table-cell office:value-type="string" table:style-name="ce14">
            <text:p>FRANCHINI S.P.A. SERVIZI ECOLOGICI</text:p>
          </table:table-cell>
          <table:table-cell office:value-type="string" table:style-name="ce7">
            <text:p>00865450167</text:p>
          </table:table-cell>
          <table:table-cell office:value-type="string" table:style-name="ce17">
            <text:p>A001068-2026</text:p>
          </table:table-cell>
          <table:table-cell office:value-type="date" office:date-value="2026-06-18T00:00:00" table:style-name="ce12">
            <text:p>1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233.599999999999" table:style-name="ce11">
            <text:p>56.233,60</text:p>
          </table:table-cell>
          <table:table-cell office:value-type="string" table:style-name="ce14">
            <text:p>FRANCHINI S.P.A. SERVIZI ECOLOGICI</text:p>
          </table:table-cell>
          <table:table-cell office:value-type="string" table:style-name="ce7">
            <text:p>00865450167</text:p>
          </table:table-cell>
          <table:table-cell office:value-type="string" table:style-name="ce17">
            <text:p>A001070-2026</text:p>
          </table:table-cell>
          <table:table-cell office:value-type="date" office:date-value="2026-06-18T00:00:00" table:style-name="ce12">
            <text:p>18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441.360000000001" table:style-name="ce11">
            <text:p>38.441,36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193</text:p>
          </table:table-cell>
          <table:table-cell office:value-type="date" office:date-value="2026-06-17T00:00:00" table:style-name="ce12">
            <text:p>17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8.07" table:style-name="ce11">
            <text:p>238,07</text:p>
          </table:table-cell>
          <table:table-cell office:value-type="string" table:style-name="ce14">
            <text:p>N.P.</text:p>
          </table:table-cell>
          <table:table-cell office:value-type="string" table:style-name="ce7">
            <text:p>Soggetti Privati</text:p>
          </table:table-cell>
          <table:table-cell office:value-type="string" table:style-name="ce17">
            <text:p>VOLI</text:p>
          </table:table-cell>
          <table:table-cell office:value-type="date" office:date-value="2026-06-15T00:00:00" table:style-name="ce12">
            <text:p>1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9812.99" table:style-name="ce11">
            <text:p>129.812,9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1518890767</text:p>
          </table:table-cell>
          <table:table-cell office:value-type="string" table:style-name="ce17">
            <text:p>263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38832.63" table:style-name="ce11">
            <text:p>338.832,63</text:p>
          </table:table-cell>
          <table:table-cell office:value-type="string" table:style-name="ce14">
            <text:p>VEOLIA WATER TECHNOLOGIES ITALIA S.P.A.</text:p>
          </table:table-cell>
          <table:table-cell office:value-type="string" table:style-name="ce7">
            <text:p>03129770156</text:p>
          </table:table-cell>
          <table:table-cell office:value-type="string" table:style-name="ce17">
            <text:p>sentenza 3632/2026 RG 964/2022 Tribunale di Milano</text:p>
          </table:table-cell>
          <table:table-cell office:value-type="date" office:date-value="2026-06-16T00:00:00" table:style-name="ce12">
            <text:p>16/06/2026</text:p>
          </table:table-cell>
          <table:table-cell table:number-columns-repeated="16377"/>
        </table:table-row>
        <table:table-row table:style-name="ro6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955500" table:style-name="ce11">
            <text:p>955.500,00</text:p>
          </table:table-cell>
          <table:table-cell office:value-type="string" table:style-name="ce14">
            <text:p>Banca Europea per gli Investimenti</text:p>
          </table:table-cell>
          <table:table-cell office:value-type="string" table:style-name="ce13">
            <text:p>80231030588</text:p>
          </table:table-cell>
          <table:table-cell office:value-type="string" table:style-name="ce17">
            <text:p>INTERESSI BEI I e II TRANCHE DEL 1^ SEMESTRE 2026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" table:style-name="ce11">
            <text:p>150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351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710" table:style-name="ce11">
            <text:p>2.710,00</text:p>
          </table:table-cell>
          <table:table-cell office:value-type="string" table:style-name="ce14">
            <text:p>AUTORITA' NAZIONALE ANTICORRUZIONE - TUTTI I DIRITTI RISERVATI</text:p>
          </table:table-cell>
          <table:table-cell office:value-type="string" table:style-name="ce13">
            <text:p>97584460584</text:p>
          </table:table-cell>
          <table:table-cell office:value-type="string" table:style-name="ce17">
            <text:p>2652088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" table:style-name="ce11">
            <text:p>35,00</text:p>
          </table:table-cell>
          <table:table-cell office:value-type="string" table:style-name="ce14">
            <text:p>AUTORITA' NAZIONALE ANTICORRUZIONE - TUTTI I DIRITTI RISERVATI</text:p>
          </table:table-cell>
          <table:table-cell office:value-type="string" table:style-name="ce7">
            <text:p>97584460584</text:p>
          </table:table-cell>
          <table:table-cell office:value-type="string" table:style-name="ce17">
            <text:p>2652089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934.15" table:style-name="ce11">
            <text:p>1.934,15</text:p>
          </table:table-cell>
          <table:table-cell office:value-type="string" table:style-name="ce14">
            <text:p>VARESE SERVICE SRL - DELEG. ACI BUSTO A.</text:p>
          </table:table-cell>
          <table:table-cell office:value-type="string" table:style-name="ce7">
            <text:p>01801820125</text:p>
          </table:table-cell>
          <table:table-cell office:value-type="string" table:style-name="ce17">
            <text:p>2652357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1.4" table:style-name="ce11">
            <text:p>91,40</text:p>
          </table:table-cell>
          <table:table-cell office:value-type="string" table:style-name="ce14">
            <text:p>AUTOSTRADE PER L'ITALIA S.P.A</text:p>
          </table:table-cell>
          <table:table-cell office:value-type="string" table:style-name="ce7">
            <text:p>07516911000</text:p>
          </table:table-cell>
          <table:table-cell office:value-type="string" table:style-name="ce17">
            <text:p>2652390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Interessi passivi</text:p>
          </table:table-cell>
          <table:table-cell office:value-type="float" office:value="969.98" table:style-name="ce11">
            <text:p>969,98</text:p>
          </table:table-cell>
          <table:table-cell office:value-type="string" table:style-name="ce14">
            <text:p>BPER BANCA S.P.A.</text:p>
          </table:table-cell>
          <table:table-cell office:value-type="string" table:style-name="ce7">
            <text:p>01153230360</text:p>
          </table:table-cell>
          <table:table-cell office:value-type="string" table:style-name="ce17">
            <text:p>Interessi mutuo Bper 421-023221369 06/2026</text:p>
          </table:table-cell>
          <table:table-cell office:value-type="date" office:date-value="2026-06-05T00:00:00" table:style-name="ce12">
            <text:p>0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7.6" table:style-name="ce11">
            <text:p>477,60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61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149.97" table:style-name="ce11">
            <text:p>15.149,97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135830129</text:p>
          </table:table-cell>
          <table:table-cell office:value-type="string" table:style-name="ce17">
            <text:p>83-FE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77.59" table:style-name="ce11">
            <text:p>3.477,59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3080780129</text:p>
          </table:table-cell>
          <table:table-cell office:value-type="string" table:style-name="ce17">
            <text:p>47/001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45.9" table:style-name="ce11">
            <text:p>3.345,90</text:p>
          </table:table-cell>
          <table:table-cell office:value-type="string" table:style-name="ce14">
            <text:p>BRUNO SRL</text:p>
          </table:table-cell>
          <table:table-cell office:value-type="string" table:style-name="ce7">
            <text:p>02844070124</text:p>
          </table:table-cell>
          <table:table-cell office:value-type="string" table:style-name="ce17">
            <text:p>374-2026</text:p>
          </table:table-cell>
          <table:table-cell office:value-type="date" office:date-value="2026-06-19T00:00:00" table:style-name="ce12">
            <text:p>1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" table:style-name="ce11">
            <text:p>120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313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0" table:style-name="ce11">
            <text:p>750,00</text:p>
          </table:table-cell>
          <table:table-cell office:value-type="string" table:style-name="ce14">
            <text:p>WILLIS ITALIA SPA</text:p>
          </table:table-cell>
          <table:table-cell office:value-type="string" table:style-name="ce7">
            <text:p>03902220486</text:p>
          </table:table-cell>
          <table:table-cell office:value-type="string" table:style-name="ce17">
            <text:p>2652431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65" table:style-name="ce11">
            <text:p>365,00</text:p>
          </table:table-cell>
          <table:table-cell office:value-type="string" table:style-name="ce14">
            <text:p>GESEM SRL</text:p>
          </table:table-cell>
          <table:table-cell office:value-type="string" table:style-name="ce7">
            <text:p>03749850966</text:p>
          </table:table-cell>
          <table:table-cell office:value-type="string" table:style-name="ce17">
            <text:p>2652302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64.5" table:style-name="ce11">
            <text:p>664,50</text:p>
          </table:table-cell>
          <table:table-cell office:value-type="string" table:style-name="ce14">
            <text:p>COMUNE DI OLGIATE OLONA</text:p>
          </table:table-cell>
          <table:table-cell office:value-type="string" table:style-name="ce7">
            <text:p>00322700121</text:p>
          </table:table-cell>
          <table:table-cell office:value-type="string" table:style-name="ce17">
            <text:p>2652425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9.38" table:style-name="ce11">
            <text:p>29,38</text:p>
          </table:table-cell>
          <table:table-cell office:value-type="string" table:style-name="ce14">
            <text:p>UNEP VARESE</text:p>
          </table:table-cell>
          <table:table-cell office:value-type="string" table:style-name="ce7">
            <text:p>80011340124</text:p>
          </table:table-cell>
          <table:table-cell office:value-type="string" table:style-name="ce17">
            <text:p>2652423</text:p>
          </table:table-cell>
          <table:table-cell office:value-type="date" office:date-value="2026-06-25T00:00:00" table:style-name="ce12">
            <text:p>25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2729.94" table:style-name="ce11">
            <text:p>12.729,94</text:p>
          </table:table-cell>
          <table:table-cell office:value-type="string" table:style-name="ce14">
            <text:p>XYLEM WATER SOLUTIONS ITALIA S.r.l.</text:p>
          </table:table-cell>
          <table:table-cell office:value-type="string" table:style-name="ce7">
            <text:p>00889400156</text:p>
          </table:table-cell>
          <table:table-cell office:value-type="string" table:style-name="ce17">
            <text:p>CJ/1/26010097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226.61" table:style-name="ce11">
            <text:p>26.226,61</text:p>
          </table:table-cell>
          <table:table-cell office:value-type="string" table:style-name="ce14">
            <text:p>IDROGEO S.R.L.</text:p>
          </table:table-cell>
          <table:table-cell office:value-type="string" table:style-name="ce7">
            <text:p>01564900502</text:p>
          </table:table-cell>
          <table:table-cell office:value-type="string" table:style-name="ce17">
            <text:p>13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235" table:style-name="ce11">
            <text:p>3.235,00</text:p>
          </table:table-cell>
          <table:table-cell office:value-type="string" table:style-name="ce14">
            <text:p>NOVA ROTORS SRL</text:p>
          </table:table-cell>
          <table:table-cell office:value-type="string" table:style-name="ce7">
            <text:p>02149270247</text:p>
          </table:table-cell>
          <table:table-cell office:value-type="string" table:style-name="ce17">
            <text:p>2690030/9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396.84" table:style-name="ce11">
            <text:p>115.396,84</text:p>
          </table:table-cell>
          <table:table-cell office:value-type="string" table:style-name="ce14">
            <text:p>CDAM Consorzio Depurazione Acque Mendrisio e Dintorni</text:p>
          </table:table-cell>
          <table:table-cell table:style-name="ce7"/>
          <table:table-cell office:value-type="string" table:style-name="ce17">
            <text:p>ESERCIZIO 2025 - TASSA DEPUR. - COMUNE DI CLIVIO</text:p>
          </table:table-cell>
          <table:table-cell office:value-type="date" office:date-value="2026-06-24T00:00:00" table:style-name="ce12">
            <text:p>24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0.74" table:style-name="ce11">
            <text:p>1.700,74</text:p>
          </table:table-cell>
          <table:table-cell office:value-type="string" table:style-name="ce14">
            <text:p>COMUNE DI CASTELVECCANA</text:p>
          </table:table-cell>
          <table:table-cell office:value-type="string" table:style-name="ce7">
            <text:p>00289020125</text:p>
          </table:table-cell>
          <table:table-cell office:value-type="string" table:style-name="ce17">
            <text:p>2652422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3" table:style-name="ce11">
            <text:p>893,00</text:p>
          </table:table-cell>
          <table:table-cell office:value-type="string" table:style-name="ce14">
            <text:p>COMUNE DI VALGANNA</text:p>
          </table:table-cell>
          <table:table-cell office:value-type="string" table:style-name="ce7">
            <text:p>00477430128</text:p>
          </table:table-cell>
          <table:table-cell office:value-type="string" table:style-name="ce17">
            <text:p>2652340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0" table:style-name="ce11">
            <text:p>2.500,00</text:p>
          </table:table-cell>
          <table:table-cell office:value-type="string" table:style-name="ce14">
            <text:p>CITTA' METROPOLITANA DI MILANO</text:p>
          </table:table-cell>
          <table:table-cell office:value-type="string" table:style-name="ce7">
            <text:p>08911820960</text:p>
          </table:table-cell>
          <table:table-cell office:value-type="string" table:style-name="ce17">
            <text:p>2652430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0" table:style-name="ce11">
            <text:p>70,00</text:p>
          </table:table-cell>
          <table:table-cell office:value-type="string" table:style-name="ce14">
            <text:p>COMUNE DI GAVIRATE</text:p>
          </table:table-cell>
          <table:table-cell office:value-type="string" table:style-name="ce7">
            <text:p>00259850121</text:p>
          </table:table-cell>
          <table:table-cell office:value-type="string" table:style-name="ce17">
            <text:p>2652448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0" table:style-name="ce11">
            <text:p>150,00</text:p>
          </table:table-cell>
          <table:table-cell office:value-type="string" table:style-name="ce14">
            <text:p>COMUNE DI GAVIRATE</text:p>
          </table:table-cell>
          <table:table-cell office:value-type="string" table:style-name="ce7">
            <text:p>00259850121</text:p>
          </table:table-cell>
          <table:table-cell office:value-type="string" table:style-name="ce17">
            <text:p>2652448-1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11.75" table:style-name="ce11">
            <text:p>7.611,75</text:p>
          </table:table-cell>
          <table:table-cell office:value-type="string" table:style-name="ce14">
            <text:p>HIDRODEPUR SPA</text:p>
          </table:table-cell>
          <table:table-cell office:value-type="string" table:style-name="ce7">
            <text:p>02122450162</text:p>
          </table:table-cell>
          <table:table-cell office:value-type="string" table:style-name="ce17">
            <text:p>002845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0" table:style-name="ce11">
            <text:p>1.500,00</text:p>
          </table:table-cell>
          <table:table-cell office:value-type="string" table:style-name="ce14">
            <text:p>CITTA' METROPOLITANA DI MILANO</text:p>
          </table:table-cell>
          <table:table-cell office:value-type="string" table:style-name="ce7">
            <text:p>08911820960</text:p>
          </table:table-cell>
          <table:table-cell office:value-type="string" table:style-name="ce17">
            <text:p>2652510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0" table:style-name="ce11">
            <text:p>1.500,00</text:p>
          </table:table-cell>
          <table:table-cell office:value-type="string" table:style-name="ce14">
            <text:p>CITTA' METROPOLITANA DI MILANO</text:p>
          </table:table-cell>
          <table:table-cell office:value-type="string" table:style-name="ce7">
            <text:p>08911820960</text:p>
          </table:table-cell>
          <table:table-cell office:value-type="string" table:style-name="ce17">
            <text:p>2652509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0" table:style-name="ce11">
            <text:p>2.500,00</text:p>
          </table:table-cell>
          <table:table-cell office:value-type="string" table:style-name="ce14">
            <text:p>CITTA' METROPOLITANA DI MILANO</text:p>
          </table:table-cell>
          <table:table-cell office:value-type="string" table:style-name="ce7">
            <text:p>08911820960</text:p>
          </table:table-cell>
          <table:table-cell office:value-type="string" table:style-name="ce17">
            <text:p>2652474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2.38" table:style-name="ce11">
            <text:p>482,38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48620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6.78" table:style-name="ce11">
            <text:p>336,78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67404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67421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" table:style-name="ce11">
            <text:p>320,00</text:p>
          </table:table-cell>
          <table:table-cell office:value-type="string" table:style-name="ce14">
            <text:p>SIAD SPA</text:p>
          </table:table-cell>
          <table:table-cell office:value-type="string" table:style-name="ce7">
            <text:p>00209070168</text:p>
          </table:table-cell>
          <table:table-cell office:value-type="string" table:style-name="ce17">
            <text:p>RI26067422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257.53" table:style-name="ce11">
            <text:p>98.257,53</text:p>
          </table:table-cell>
          <table:table-cell office:value-type="string" table:style-name="ce14">
            <text:p>REGIONE LOMBARDIA</text:p>
          </table:table-cell>
          <table:table-cell office:value-type="string" table:style-name="ce7">
            <text:p>80050050154</text:p>
          </table:table-cell>
          <table:table-cell office:value-type="string" table:style-name="ce17">
            <text:p>2651609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72.49" table:style-name="ce11">
            <text:p>1.872,49</text:p>
          </table:table-cell>
          <table:table-cell office:value-type="string" table:style-name="ce14">
            <text:p>LA NETTATUTTO SRL</text:p>
          </table:table-cell>
          <table:table-cell office:value-type="string" table:style-name="ce7">
            <text:p>05003020152</text:p>
          </table:table-cell>
          <table:table-cell office:value-type="string" table:style-name="ce17">
            <text:p>2264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4050.449999999997" table:style-name="ce11">
            <text:p>34.050,45</text:p>
          </table:table-cell>
          <table:table-cell office:value-type="string" table:style-name="ce14">
            <text:p>FRANCHINI S.P.A. SERVIZI ECOLOGICI</text:p>
          </table:table-cell>
          <table:table-cell office:value-type="string" table:style-name="ce7">
            <text:p>00865450167</text:p>
          </table:table-cell>
          <table:table-cell office:value-type="string" table:style-name="ce17">
            <text:p>A000942-2026</text:p>
          </table:table-cell>
          <table:table-cell office:value-type="date" office:date-value="2026-06-30T00:00:00" table:style-name="ce12">
            <text:p>30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1.2" table:style-name="ce11">
            <text:p>41,20</text:p>
          </table:table-cell>
          <table:table-cell office:value-type="string" table:style-name="ce14">
            <text:p>CITTA' METROPOLITANA DI MILANO</text:p>
          </table:table-cell>
          <table:table-cell office:value-type="string" table:style-name="ce7">
            <text:p>08911820960</text:p>
          </table:table-cell>
          <table:table-cell office:value-type="string" table:style-name="ce17">
            <text:p>VERB <text:s/>VI01660921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0922.78" table:style-name="ce11">
            <text:p>70.922,78</text:p>
          </table:table-cell>
          <table:table-cell office:value-type="string" table:style-name="ce14">
            <text:p>DATEK22 S.R.L.</text:p>
          </table:table-cell>
          <table:table-cell office:value-type="string" table:style-name="ce7">
            <text:p>03691010130</text:p>
          </table:table-cell>
          <table:table-cell office:value-type="string" table:style-name="ce17">
            <text:p>ANT FE1207/26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4552.42" table:style-name="ce11">
            <text:p>44.552,42</text:p>
          </table:table-cell>
          <table:table-cell office:value-type="string" table:style-name="ce14">
            <text:p>IA.ING S.R.L.</text:p>
          </table:table-cell>
          <table:table-cell office:value-type="string" table:style-name="ce7">
            <text:p>03632520759</text:p>
          </table:table-cell>
          <table:table-cell office:value-type="string" table:style-name="ce17">
            <text:p>ANT 262200126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4867.8" table:style-name="ce11">
            <text:p>44.867,80</text:p>
          </table:table-cell>
          <table:table-cell office:value-type="string" table:style-name="ce14">
            <text:p>IDEA TELECONTROLLO SRL<text:s/></text:p>
          </table:table-cell>
          <table:table-cell office:value-type="string" table:style-name="ce7">
            <text:p>13429410965</text:p>
          </table:table-cell>
          <table:table-cell office:value-type="string" table:style-name="ce17">
            <text:p>ANT T_26/0504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9073.78" table:style-name="ce11">
            <text:p>49.073,78</text:p>
          </table:table-cell>
          <table:table-cell office:value-type="string" table:style-name="ce14">
            <text:p>IDRAGEST SRL</text:p>
          </table:table-cell>
          <table:table-cell office:value-type="string" table:style-name="ce7">
            <text:p>02159670799</text:p>
          </table:table-cell>
          <table:table-cell office:value-type="string" table:style-name="ce17">
            <text:p>ANT 62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50665.74" table:style-name="ce11">
            <text:p>50.665,74</text:p>
          </table:table-cell>
          <table:table-cell office:value-type="string" table:style-name="ce14">
            <text:p>IDROSTUDI SRL</text:p>
          </table:table-cell>
          <table:table-cell office:value-type="string" table:style-name="ce7">
            <text:p>01039560329</text:p>
          </table:table-cell>
          <table:table-cell office:value-type="string" table:style-name="ce17">
            <text:p>ANT 2610155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4740.57" table:style-name="ce11">
            <text:p>24.740,57</text:p>
          </table:table-cell>
          <table:table-cell office:value-type="string" table:style-name="ce14">
            <text:p>NEPTUNE SRL</text:p>
          </table:table-cell>
          <table:table-cell office:value-type="string" table:style-name="ce7">
            <text:p>02798700593</text:p>
          </table:table-cell>
          <table:table-cell office:value-type="string" table:style-name="ce17">
            <text:p>ANT 27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7337.96" table:style-name="ce11">
            <text:p>47.337,96</text:p>
          </table:table-cell>
          <table:table-cell office:value-type="string" table:style-name="ce14">
            <text:p>PIDE INGEGNERIA SRL CON SOCIO UNICO</text:p>
          </table:table-cell>
          <table:table-cell office:value-type="string" table:style-name="ce7">
            <text:p>02351020165</text:p>
          </table:table-cell>
          <table:table-cell office:value-type="string" table:style-name="ce17">
            <text:p>ANT 262200084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76123.39" table:style-name="ce11">
            <text:p>76.123,39</text:p>
          </table:table-cell>
          <table:table-cell office:value-type="string" table:style-name="ce14">
            <text:p>PIPECARE SRL</text:p>
          </table:table-cell>
          <table:table-cell office:value-type="string" table:style-name="ce7">
            <text:p>09929940964</text:p>
          </table:table-cell>
          <table:table-cell office:value-type="string" table:style-name="ce17">
            <text:p>ANT 32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4827" table:style-name="ce11">
            <text:p>4.827,00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ANT 853/00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1932.1" table:style-name="ce11">
            <text:p>1.932,10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ANT 854/00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276941.56" table:style-name="ce11">
            <text:p>276.941,56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ANT 855/00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2">
          <table:table-cell office:value-type="string" table:style-name="ce7">
            <text:p>uscite in conto capitale</text:p>
          </table:table-cell>
          <table:table-cell office:value-type="string" table:style-name="ce7">
            <text:p>Investimenti in beni materiali</text:p>
          </table:table-cell>
          <table:table-cell office:value-type="float" office:value="332750.05" table:style-name="ce11">
            <text:p>332.750,05</text:p>
          </table:table-cell>
          <table:table-cell office:value-type="string" table:style-name="ce14">
            <text:p>CEBAT SPA</text:p>
          </table:table-cell>
          <table:table-cell office:value-type="string" table:style-name="ce7">
            <text:p>15324221009</text:p>
          </table:table-cell>
          <table:table-cell office:value-type="string" table:style-name="ce17">
            <text:p>ANT 856/00</text:p>
          </table:table-cell>
          <table:table-cell office:value-type="date" office:date-value="2026-06-26T00:00:00" table:style-name="ce12">
            <text:p>26/06/2026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28.08" table:style-name="ce11">
            <text:p>4.728,08</text:p>
          </table:table-cell>
          <table:table-cell office:value-type="string" table:style-name="ce14">
            <text:p>INFORMATION DEVELOPMENT AND AUTOMATION SRL</text:p>
          </table:table-cell>
          <table:table-cell office:value-type="string" table:style-name="ce7">
            <text:p>11701910157</text:p>
          </table:table-cell>
          <table:table-cell office:value-type="string" table:style-name="ce19">
            <text:p>M_26/0214-2026</text:p>
          </table:table-cell>
          <table:table-cell office:value-type="date" office:date-value="2026-06-29T00:00:00" table:style-name="ce12">
            <text:p>29/06/2026</text:p>
          </table:table-cell>
          <table:table-cell table:number-columns-repeated="16377"/>
        </table:table-row>
        <table:table-row table:style-name="ro2">
          <table:table-cell table:number-columns-repeated="2" table:style-name="ce4"/>
          <table:table-cell office:value-type="float" office:value="33669069.07" table:formula="of:=SUM([.C3:.C2490])" table:style-name="ce10">
            <text:p>33.669.069,07</text:p>
          </table:table-cell>
          <table:table-cell table:style-name="ce15"/>
          <table:table-cell table:style-name="ce4"/>
          <table:table-cell table:style-name="ce18"/>
          <table:table-cell table:style-name="ce3"/>
          <table:table-cell table:number-columns-repeated="16377"/>
        </table:table-row>
        <table:table-row table:style-name="ro2">
          <table:table-cell table:number-columns-repeated="2" table:style-name="ce4"/>
          <table:table-cell table:style-name="ce2"/>
          <table:table-cell table:style-name="ce15"/>
          <table:table-cell table:style-name="ce4"/>
          <table:table-cell table:style-name="ce18"/>
          <table:table-cell table:style-name="ce3"/>
          <table:table-cell table:number-columns-repeated="16377"/>
        </table:table-row>
        <table:table-row table:number-rows-repeated="2" table:style-name="ro2">
          <table:table-cell table:number-columns-repeated="16384"/>
        </table:table-row>
        <table:table-row table:number-rows-repeated="2" table:style-name="ro2">
          <table:table-cell table:number-columns-repeated="2" table:style-name="ce1"/>
          <table:table-cell table:style-name="ce5"/>
          <table:table-cell table:style-name="ce16"/>
          <table:table-cell table:style-name="ce1"/>
          <table:table-cell table:style-name="ce16"/>
          <table:table-cell table:number-columns-repeated="16378" table:style-name="ce1"/>
        </table:table-row>
        <table:table-row table:style-name="ro2">
          <table:table-cell table:number-columns-repeated="2"/>
          <table:table-cell table:style-name="ce5"/>
          <table:table-cell table:number-columns-repeated="16381"/>
        </table:table-row>
        <table:table-row table:number-rows-repeated="1046079" table:style-name="ro2">
          <table:table-cell table:number-columns-repeated="16384"/>
        </table:table-row>
      </table:table>
      <table:table table:name="'file:///A:/roberto/BELLINZONI/nuova%20BELLINZONI2002.xls'#Attivo" table:style-name="ta2">
        <table:table-source xlink:href="file:///A:/roberto/BELLINZONI/nuova%20BELLINZONI2002.xls" table:table-name="Attiv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Attivo_Euro" table:style-name="ta2">
        <table:table-source xlink:href="file:///A:/roberto/BELLINZONI/nuova%20BELLINZONI2002.xls" table:table-name="Attivo_Eu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Passivo" table:style-name="ta2">
        <table:table-source xlink:href="file:///A:/roberto/BELLINZONI/nuova%20BELLINZONI2002.xls" table:table-name="Passiv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Passivo_Euro" table:style-name="ta2">
        <table:table-source xlink:href="file:///A:/roberto/BELLINZONI/nuova%20BELLINZONI2002.xls" table:table-name="Passivo_Eu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Evoluzione_PN" table:style-name="ta2">
        <table:table-source xlink:href="file:///A:/roberto/BELLINZONI/nuova%20BELLINZONI2002.xls" table:table-name="Evoluzione_P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margini_di_struttura-tesoreria" table:style-name="ta2">
        <table:table-source xlink:href="file:///A:/roberto/BELLINZONI/nuova%20BELLINZONI2002.xls" table:table-name="margini_di_struttura-tesore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oerenza_finanziaria" table:style-name="ta2">
        <table:table-source xlink:href="file:///A:/roberto/BELLINZONI/nuova%20BELLINZONI2002.xls" table:table-name="Coerenza_finanzia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Mezzi_di_terzi_Mezzi_propri" table:style-name="ta2">
        <table:table-source xlink:href="file:///A:/roberto/BELLINZONI/nuova%20BELLINZONI2002.xls" table:table-name="Mezzi_di_terzi_Mezzi_propr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Leva_finanziaria" table:style-name="ta2">
        <table:table-source xlink:href="file:///A:/roberto/BELLINZONI/nuova%20BELLINZONI2002.xls" table:table-name="Leva_finanzia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onto_Economico" table:style-name="ta2">
        <table:table-source xlink:href="file:///A:/roberto/BELLINZONI/nuova%20BELLINZONI2002.xls" table:table-name="Conto_Economi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onto_economico_euro" table:style-name="ta2">
        <table:table-source xlink:href="file:///A:/roberto/BELLINZONI/nuova%20BELLINZONI2002.xls" table:table-name="Conto_economico_eu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ash_Flow" table:style-name="ta2">
        <table:table-source xlink:href="file:///A:/roberto/BELLINZONI/nuova%20BELLINZONI2002.xls" table:table-name="Cash_Flow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ash_Flow_eur" table:style-name="ta2">
        <table:table-source xlink:href="file:///A:/roberto/BELLINZONI/nuova%20BELLINZONI2002.xls" table:table-name="Cash_Flow_e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Sintesi_di_Bilancio" table:style-name="ta2">
        <table:table-source xlink:href="file:///A:/roberto/BELLINZONI/nuova%20BELLINZONI2002.xls" table:table-name="Sintesi_di_Bilan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Indici" table:style-name="ta2">
        <table:table-source xlink:href="file:///A:/roberto/BELLINZONI/nuova%20BELLINZONI2002.xls" table:table-name="Indi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omponenti_profitto_operativo" table:style-name="ta2">
        <table:table-source xlink:href="file:///A:/roberto/BELLINZONI/nuova%20BELLINZONI2002.xls" table:table-name="Componenti_profitto_operativ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Dinamica_fonti_impieghi" table:style-name="ta2">
        <table:table-source xlink:href="file:///A:/roberto/BELLINZONI/nuova%20BELLINZONI2002.xls" table:table-name="Dinamica_fonti_impiegh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Dati_Previsionali" table:style-name="ta2">
        <table:table-source xlink:href="file:///A:/roberto/BELLINZONI/nuova%20BELLINZONI2002.xls" table:table-name="Dati_Previsional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Dati_Previsionali_eur" table:style-name="ta2">
        <table:table-source xlink:href="file:///A:/roberto/BELLINZONI/nuova%20BELLINZONI2002.xls" table:table-name="Dati_Previsionali_e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Produttività_dei_dipendenti" table:style-name="ta2">
        <table:table-source xlink:href="file:///A:/roberto/BELLINZONI/nuova%20BELLINZONI2002.xls" table:table-name="Produttività_dei_dipenden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Grado_di_autonomia_finanziaria" table:style-name="ta2">
        <table:table-source xlink:href="file:///A:/roberto/BELLINZONI/nuova%20BELLINZONI2002.xls" table:table-name="Grado_di_autonomia_finanzia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fatturato_di_pareggio" table:style-name="ta2">
        <table:table-source xlink:href="file:///A:/roberto/BELLINZONI/nuova%20BELLINZONI2002.xls" table:table-name="fatturato_di_paregg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Fatturato_di_pareggio_eur" table:style-name="ta2">
        <table:table-source xlink:href="file:///A:/roberto/BELLINZONI/nuova%20BELLINZONI2002.xls" table:table-name="Fatturato_di_pareggio_e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documenti_e_domande" table:style-name="ta2">
        <table:table-source xlink:href="file:///A:/roberto/BELLINZONI/nuova%20BELLINZONI2002.xls" table:table-name="documenti_e_domand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apitale_Circolante" table:style-name="ta2">
        <table:table-source xlink:href="file:///A:/roberto/BELLINZONI/nuova%20BELLINZONI2002.xls" table:table-name="Capitale_Circol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piano_ammort_" table:style-name="ta2">
        <table:table-source xlink:href="file:///A:/roberto/BELLINZONI/nuova%20BELLINZONI2002.xls" table:table-name="piano_ammort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Storia" table:style-name="ta2">
        <table:table-source xlink:href="file:///A:/roberto/BELLINZONI/nuova%20BELLINZONI2002.xls" table:table-name="Sto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mezzanino" table:style-name="ta2">
        <table:table-source xlink:href="file:///A:/roberto/BELLINZONI/nuova%20BELLINZONI2002.xls" table:table-name="mezzanin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Mutui_e_leasing" table:style-name="ta2">
        <table:table-source xlink:href="file:///A:/roberto/BELLINZONI/nuova%20BELLINZONI2002.xls" table:table-name="Mutui_e_leas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Sheet1" table:style-name="ta2">
        <table:table-source xlink:href="file:///A:/roberto/BELLINZONI/nuova%20BELLINZONI2002.xls" table:table-name="Sheet1" table:mode="copy-results-only"/>
        <table:table-column/>
        <table:table-row>
          <table:table-cell table:number-columns-repeated="16384"/>
        </table:table-row>
        <table:table-row>
          <table:table-cell office:value-type="string" office:string-value="13-01-2020"/>
          <table:table-cell table:number-columns-repeated="16383"/>
        </table:table-row>
        <table:table-row table:number-rows-repeated="1048574">
          <table:table-cell table:number-columns-repeated="16383"/>
        </table:table-row>
      </table:table>
      <table:table table:name="'file://10.100.12.16/Amministrazione/Users/danesi.letizia/AppData/Local/Temp/Temp1_A_SimulatoreMTT_4.zip/A_SimulatoreMTT_4.xls'#MENU" table:style-name="ta2">
        <table:table-source xlink:href="file://10.100.12.16/Amministrazione/Users/danesi.letizia/AppData/Local/Temp/Temp1_A_SimulatoreMTT_4.zip/A_SimulatoreMTT_4.xls" table:table-name="MENU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Input" table:style-name="ta2">
        <table:table-source xlink:href="file://10.100.12.16/Amministrazione/Users/danesi.letizia/AppData/Local/Temp/Temp1_A_SimulatoreMTT_4.zip/A_SimulatoreMTT_4.xls" table:table-name="Inpu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ATO" table:style-name="ta2">
        <table:table-source xlink:href="file://10.100.12.16/Amministrazione/Users/danesi.letizia/AppData/Local/Temp/Temp1_A_SimulatoreMTT_4.zip/A_SimulatoreMTT_4.xls" table:table-name="ModA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NUOVI_INPUT" table:style-name="ta2">
        <table:table-source xlink:href="file://10.100.12.16/Amministrazione/Users/danesi.letizia/AppData/Local/Temp/Temp1_A_SimulatoreMTT_4.zip/A_SimulatoreMTT_4.xls" table:table-name="NUOVI_INPU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CO" table:style-name="ta2">
        <table:table-source xlink:href="file://10.100.12.16/Amministrazione/Users/danesi.letizia/AppData/Local/Temp/Temp1_A_SimulatoreMTT_4.zip/A_SimulatoreMTT_4.xls" table:table-name="Mod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tratificazione_(1)" table:style-name="ta2">
        <table:table-source xlink:href="file://10.100.12.16/Amministrazione/Users/danesi.letizia/AppData/Local/Temp/Temp1_A_SimulatoreMTT_4.zip/A_SimulatoreMTT_4.xls" table:table-name="ModStratificazione_(1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tratificazione_(2)" table:style-name="ta2">
        <table:table-source xlink:href="file://10.100.12.16/Amministrazione/Users/danesi.letizia/AppData/Local/Temp/Temp1_A_SimulatoreMTT_4.zip/A_SimulatoreMTT_4.xls" table:table-name="ModStratificazione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tratificazione_(3)" table:style-name="ta2">
        <table:table-source xlink:href="file://10.100.12.16/Amministrazione/Users/danesi.letizia/AppData/Local/Temp/Temp1_A_SimulatoreMTT_4.zip/A_SimulatoreMTT_4.xls" table:table-name="ModStratificazione_(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tratificazione_(4)" table:style-name="ta2">
        <table:table-source xlink:href="file://10.100.12.16/Amministrazione/Users/danesi.letizia/AppData/Local/Temp/Temp1_A_SimulatoreMTT_4.zip/A_SimulatoreMTT_4.xls" table:table-name="ModStratificazione_(4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Libro" table:style-name="ta2">
        <table:table-source xlink:href="file://10.100.12.16/Amministrazione/Users/danesi.letizia/AppData/Local/Temp/Temp1_A_SimulatoreMTT_4.zip/A_SimulatoreMTT_4.xls" table:table-name="ModLib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NuoviInvest" table:style-name="ta2">
        <table:table-source xlink:href="file://10.100.12.16/Amministrazione/Users/danesi.letizia/AppData/Local/Temp/Temp1_A_SimulatoreMTT_4.zip/A_SimulatoreMTT_4.xls" table:table-name="NuoviInve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cambiCosti" table:style-name="ta2">
        <table:table-source xlink:href="file://10.100.12.16/Amministrazione/Users/danesi.letizia/AppData/Local/Temp/Temp1_A_SimulatoreMTT_4.zip/A_SimulatoreMTT_4.xls" table:table-name="ModScambiCos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Grad" table:style-name="ta2">
        <table:table-source xlink:href="file://10.100.12.16/Amministrazione/Users/danesi.letizia/AppData/Local/Temp/Temp1_A_SimulatoreMTT_4.zip/A_SimulatoreMTT_4.xls" table:table-name="Grad" table:mode="copy-results-only"/>
        <table:table-column/>
        <table:table-row table:number-rows-repeated="19">
          <table:table-cell table:number-columns-repeated="16384"/>
        </table:table-row>
        <table:table-row>
          <table:table-cell table:number-columns-repeated="4"/>
          <table:table-cell office:value-type="float" office:value="1"/>
          <table:table-cell table:number-columns-repeated="16379"/>
        </table:table-row>
        <table:table-row table:number-rows-repeated="4">
          <table:table-cell table:number-columns-repeated="16384"/>
        </table:table-row>
        <table:table-row>
          <table:table-cell table:number-columns-repeated="4"/>
          <table:table-cell office:value-type="float" office:value="0"/>
          <table:table-cell office:value-type="float" office:value="0"/>
          <table:table-cell table:number-columns-repeated="16378"/>
        </table:table-row>
        <table:table-row>
          <table:table-cell table:number-columns-repeated="4"/>
          <table:table-cell office:value-type="float" office:value="19583701.22546"/>
          <table:table-cell office:value-type="float" office:value="19583701.22546"/>
          <table:table-cell table:number-columns-repeated="16378"/>
        </table:table-row>
        <table:table-row table:number-rows-repeated="4">
          <table:table-cell table:number-columns-repeated="16384"/>
        </table:table-row>
        <table:table-row>
          <table:table-cell table:number-columns-repeated="4"/>
          <table:table-cell office:value-type="float" office:value="0"/>
          <table:table-cell office:value-type="float" office:value="0"/>
          <table:table-cell table:number-columns-repeated="16378"/>
        </table:table-row>
        <table:table-row>
          <table:table-cell table:number-columns-repeated="4"/>
          <table:table-cell office:value-type="float" office:value="20000000"/>
          <table:table-cell office:value-type="float" office:value="20000000"/>
          <table:table-cell table:number-columns-repeated="16378"/>
        </table:table-row>
        <table:table-row table:number-rows-repeated="16">
          <table:table-cell table:number-columns-repeated="16384"/>
        </table:table-row>
        <table:table-row>
          <table:table-cell table:number-columns-repeated="4"/>
          <table:table-cell table:formula="of:=#REF!"/>
          <table:table-cell table:formula="of:=#REF!"/>
          <table:table-cell table:number-columns-repeated="16378"/>
        </table:table-row>
        <table:table-row table:number-rows-repeated="1048527">
          <table:table-cell table:number-columns-repeated="16378"/>
        </table:table-row>
      </table:table>
      <table:table table:name="'file://10.100.12.16/Amministrazione/Users/danesi.letizia/AppData/Local/Temp/Temp1_A_SimulatoreMTT_4.zip/A_SimulatoreMTT_4.xls'#costi_operativi" table:style-name="ta2">
        <table:table-source xlink:href="file://10.100.12.16/Amministrazione/Users/danesi.letizia/AppData/Local/Temp/Temp1_A_SimulatoreMTT_4.zip/A_SimulatoreMTT_4.xls" table:table-name="costi_operativ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totali_modello" table:style-name="ta2">
        <table:table-source xlink:href="file://10.100.12.16/Amministrazione/Users/danesi.letizia/AppData/Local/Temp/Temp1_A_SimulatoreMTT_4.zip/A_SimulatoreMTT_4.xls" table:table-name="totali_model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PianoTariffario_AEEG" table:style-name="ta2">
        <table:table-source xlink:href="file://10.100.12.16/Amministrazione/Users/danesi.letizia/AppData/Local/Temp/Temp1_A_SimulatoreMTT_4.zip/A_SimulatoreMTT_4.xls" table:table-name="PianoTariffario_AEE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Cop" table:style-name="ta2">
        <table:table-source xlink:href="file://10.100.12.16/Amministrazione/Users/danesi.letizia/AppData/Local/Temp/Temp1_A_SimulatoreMTT_4.zip/A_SimulatoreMTT_4.xls" table:table-name="Co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RendicontoFinanziario_AEEG" table:style-name="ta2">
        <table:table-source xlink:href="file://10.100.12.16/Amministrazione/Users/danesi.letizia/AppData/Local/Temp/Temp1_A_SimulatoreMTT_4.zip/A_SimulatoreMTT_4.xls" table:table-name="RendicontoFinanziario_AEE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PEF_Ente_di_Ambito" table:style-name="ta2">
        <table:table-source xlink:href="file://10.100.12.16/Amministrazione/Users/danesi.letizia/AppData/Local/Temp/Temp1_A_SimulatoreMTT_4.zip/A_SimulatoreMTT_4.xls" table:table-name="PEF_Ente_di_Ambi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defla_anni" table:style-name="ta2">
        <table:table-source xlink:href="file://10.100.12.16/Amministrazione/Users/danesi.letizia/AppData/Local/Temp/Temp1_A_SimulatoreMTT_4.zip/A_SimulatoreMTT_4.xls" table:table-name="defla_ann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sintesi_(2)" table:style-name="ta2">
        <table:table-source xlink:href="file://10.100.12.16/Amministrazione/Users/danesi.letizia/AppData/Local/Temp/Temp1_A_SimulatoreMTT_4.zip/A_SimulatoreMTT_4.xls" table:table-name="sintesi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costi_immobilizz" table:style-name="ta2">
        <table:table-source xlink:href="file://10.100.12.16/Amministrazione/Users/danesi.letizia/AppData/Local/Temp/Temp1_A_SimulatoreMTT_4.zip/A_SimulatoreMTT_4.xls" table:table-name="costi_immobiliz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IMN_(1)" table:style-name="ta2">
        <table:table-source xlink:href="file://10.100.12.16/Amministrazione/Users/danesi.letizia/AppData/Local/Temp/Temp1_A_SimulatoreMTT_4.zip/A_SimulatoreMTT_4.xls" table:table-name="IMN_(1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IMN_(2)" table:style-name="ta2">
        <table:table-source xlink:href="file://10.100.12.16/Amministrazione/Users/danesi.letizia/AppData/Local/Temp/Temp1_A_SimulatoreMTT_4.zip/A_SimulatoreMTT_4.xls" table:table-name="IMN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IMN_(3)" table:style-name="ta2">
        <table:table-source xlink:href="file://10.100.12.16/Amministrazione/Users/danesi.letizia/AppData/Local/Temp/Temp1_A_SimulatoreMTT_4.zip/A_SimulatoreMTT_4.xls" table:table-name="IMN_(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CINfp" table:style-name="ta2">
        <table:table-source xlink:href="file://10.100.12.16/Amministrazione/Users/danesi.letizia/AppData/Local/Temp/Temp1_A_SimulatoreMTT_4.zip/A_SimulatoreMTT_4.xls" table:table-name="CINf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Foglio2" table:style-name="ta2">
        <table:table-source xlink:href="file://10.100.12.16/Amministrazione/Users/danesi.letizia/AppData/Local/Temp/Temp1_A_SimulatoreMTT_4.zip/A_SimulatoreMTT_4.xls" table:table-name="Fogli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Foglio2" table:style-name="ta2">
        <table:table-source xlink:href="file://10.100.12.16/Tecnico/05%20Progettazione/Budget%202018%20Bozza/monitoraggio%20investimenti/PDI%202020.xlsx" table:table-name="Fogli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PdI-cronoprogramma_investimenti" table:style-name="ta2">
        <table:table-source xlink:href="file://10.100.12.16/Tecnico/05%20Progettazione/Budget%202018%20Bozza/monitoraggio%20investimenti/PDI%202020.xlsx" table:table-name="PdI-cronoprogramma_investimenti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29.001.01"/>
          <table:table-cell table:number-columns-repeated="16383"/>
        </table:table-row>
        <table:table-row table:number-rows-repeated="1048571">
          <table:table-cell table:number-columns-repeated="16383"/>
        </table:table-row>
      </table:table>
      <table:table table:name="'file://10.100.12.16/Tecnico/05%20Progettazione/Budget%202018%20Bozza/monitoraggio%20investimenti/PDI%202020.xlsx'#ATO" table:style-name="ta2">
        <table:table-source xlink:href="file://10.100.12.16/Tecnico/05%20Progettazione/Budget%202018%20Bozza/monitoraggio%20investimenti/PDI%202020.xlsx" table:table-name="A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2019" table:style-name="ta2">
        <table:table-source xlink:href="file://10.100.12.16/Tecnico/05%20Progettazione/Budget%202018%20Bozza/monitoraggio%20investimenti/PDI%202020.xlsx" table:table-name="20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Alfa" table:style-name="ta2">
        <table:table-source xlink:href="file://10.100.12.16/Tecnico/05%20Progettazione/Budget%202018%20Bozza/monitoraggio%20investimenti/PDI%202020.xlsx" table:table-name="Alf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stima_2020" table:style-name="ta2">
        <table:table-source xlink:href="file://10.100.12.16/Tecnico/05%20Progettazione/Budget%202018%20Bozza/monitoraggio%20investimenti/PDI%202020.xlsx" table:table-name="stima_20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monitoraggio" table:style-name="ta2">
        <table:table-source xlink:href="file://10.100.12.16/Tecnico/05%20Progettazione/Budget%202018%20Bozza/monitoraggio%20investimenti/PDI%202020.xlsx" table:table-name="monitoragg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piano_ato_2018_2023" table:style-name="ta2">
        <table:table-source xlink:href="file://10.100.12.16/Tecnico/05%20Progettazione/Budget%202018%20Bozza/monitoraggio%20investimenti/PDI%202020.xlsx" table:table-name="piano_ato_2018_20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elenchi" table:style-name="ta2">
        <table:table-source xlink:href="file://10.100.12.16/Tecnico/05%20Progettazione/Budget%202018%20Bozza/monitoraggio%20investimenti/PDI%202020.xlsx" table:table-name="elench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2020" table:style-name="ta2">
        <table:table-source xlink:href="file://10.100.12.16/Tecnico/05%20Progettazione/Budget%202018%20Bozza/monitoraggio%20investimenti/PDI%202020.xlsx" table:table-name="20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Interventi_Comuni" table:style-name="ta2">
        <table:table-source xlink:href="file://10.100.12.16/Tecnico/05%20Progettazione/Budget%202018%20Bozza/monitoraggio%20investimenti/PDI%202020.xlsx" table:table-name="Interventi_Comun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alfa_accordi" table:style-name="ta2">
        <table:table-source xlink:href="file://10.100.12.16/Tecnico/05%20Progettazione/Budget%202018%20Bozza/monitoraggio%20investimenti/PDI%202020.xlsx" table:table-name="alfa_accord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ecologiche_reti" table:style-name="ta2">
        <table:table-source xlink:href="file://10.100.12.16/Tecnico/05%20Progettazione/Budget%202018%20Bozza/monitoraggio%20investimenti/PDI%202020.xlsx" table:table-name="ecologiche_re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alfa_ecologiche_Arisi" table:style-name="ta2">
        <table:table-source xlink:href="file://10.100.12.16/Tecnico/05%20Progettazione/Budget%202018%20Bozza/monitoraggio%20investimenti/PDI%202020.xlsx" table:table-name="alfa_ecologiche_Aris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MF" table:style-name="ta2">
        <table:table-source xlink:href="file://10.100.12.16/Tecnico/05%20Progettazione/Budget%202018%20Bozza/monitoraggio%20investimenti/PDI%202020.xlsx" table:table-name="M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Bellini01/docword/Documenti/BILANCI/Bilancio%202001/BILANCI/Bilanci%20Trimestrali/B.M.%20Giugno%2099/Cartel2.xls'#RATEI_PERSONALE" table:style-name="ta2">
        <table:table-source xlink:href="file://10.100.12.16/Amministrazione/Bellini01/docword/Documenti/BILANCI/Bilancio%202001/BILANCI/Bilanci%20Trimestrali/B.M.%20Giugno%2099/Cartel2.xls" table:table-name="RATEI_PERSONA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DAFC/Servizi%20Amministrativi/USFB/ALFA/società%20da%20incorporare%20x%20fusione/BILANCI%20DEFINITIVI%20ECOLOGICHE%202020/Arno/Bilancio%20Verifica%20pdc%202%20Livelli1.xls'#Modello" table:style-name="ta2">
        <table:table-source xlink:href="file://10.100.12.16/Amministrazione/DAFC/Servizi%20Amministrativi/USFB/ALFA/società%20da%20incorporare%20x%20fusione/BILANCI%20DEFINITIVI%20ECOLOGICHE%202020/Arno/Bilancio%20Verifica%20pdc%202%20Livelli1.xls" table:table-name="Model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DAFC/Servizi%20Amministrativi/USFB/ALFA/società%20da%20incorporare%20x%20fusione/BILANCI%20DEFINITIVI%20ECOLOGICHE%202020/Arno/Bilancio%20Verifica%20pdc%202%20Livelli1.xls'#Report" table:style-name="ta2">
        <table:table-source xlink:href="file://10.100.12.16/Amministrazione/DAFC/Servizi%20Amministrativi/USFB/ALFA/società%20da%20incorporare%20x%20fusione/BILANCI%20DEFINITIVI%20ECOLOGICHE%202020/Arno/Bilancio%20Verifica%20pdc%202%20Livelli1.xls" table:table-name="Repo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________att97" table:cell-range-address="'file:///A:/roberto/BELLINZONI/nuova%20BELLINZONI2002.xls'#Attivo.$B$3:Attivo.$G$101" table:base-cell-address="II_TRIMESTRE_2026.$A$1"/>
        <table:named-range table:name="________att99" table:cell-range-address="'file:///A:/roberto/BELLINZONI/nuova%20BELLINZONI2002.xls'#Attivo.$F$3:Attivo.$Q$101" table:base-cell-address="II_TRIMESTRE_2026.$A$1"/>
        <table:named-range table:name="________ECO99" table:cell-range-address="'file:///A:/roberto/BELLINZONI/nuova%20BELLINZONI2002.xls'#Conto_Economico.$F$8:Conto_Economico.$M$127" table:base-cell-address="II_TRIMESTRE_2026.$A$1"/>
        <table:named-range table:name="_______att97" table:cell-range-address="'file:///A:/roberto/BELLINZONI/nuova%20BELLINZONI2002.xls'#Attivo.$B$3:Attivo.$G$101" table:base-cell-address="II_TRIMESTRE_2026.$A$1"/>
        <table:named-range table:name="_______att99" table:cell-range-address="'file:///A:/roberto/BELLINZONI/nuova%20BELLINZONI2002.xls'#Attivo.$F$3:Attivo.$Q$101" table:base-cell-address="II_TRIMESTRE_2026.$A$1"/>
        <table:named-range table:name="_______ECO99" table:cell-range-address="'file:///A:/roberto/BELLINZONI/nuova%20BELLINZONI2002.xls'#Conto_Economico.$F$8:Conto_Economico.$M$127" table:base-cell-address="II_TRIMESTRE_2026.$A$1"/>
        <table:named-range table:name="______att97" table:cell-range-address="'file:///A:/roberto/BELLINZONI/nuova%20BELLINZONI2002.xls'#Attivo.$B$3:Attivo.$G$101" table:base-cell-address="II_TRIMESTRE_2026.$A$1"/>
        <table:named-range table:name="______att99" table:cell-range-address="'file:///A:/roberto/BELLINZONI/nuova%20BELLINZONI2002.xls'#Attivo.$F$3:Attivo.$Q$101" table:base-cell-address="II_TRIMESTRE_2026.$A$1"/>
        <table:named-range table:name="______ECO99" table:cell-range-address="'file:///A:/roberto/BELLINZONI/nuova%20BELLINZONI2002.xls'#Conto_Economico.$F$8:Conto_Economico.$M$127" table:base-cell-address="II_TRIMESTRE_2026.$A$1"/>
        <table:named-range table:name="_____att97" table:cell-range-address="'file:///A:/roberto/BELLINZONI/nuova%20BELLINZONI2002.xls'#Attivo.$B$3:Attivo.$G$101" table:base-cell-address="II_TRIMESTRE_2026.$A$1"/>
        <table:named-range table:name="_____att99" table:cell-range-address="'file:///A:/roberto/BELLINZONI/nuova%20BELLINZONI2002.xls'#Attivo.$F$3:Attivo.$Q$101" table:base-cell-address="II_TRIMESTRE_2026.$A$1"/>
        <table:named-range table:name="_____ECO99" table:cell-range-address="'file:///A:/roberto/BELLINZONI/nuova%20BELLINZONI2002.xls'#Conto_Economico.$F$8:Conto_Economico.$M$127" table:base-cell-address="II_TRIMESTRE_2026.$A$1"/>
        <table:named-range table:name="____att97" table:cell-range-address="'file:///A:/roberto/BELLINZONI/nuova%20BELLINZONI2002.xls'#Attivo.$B$3:Attivo.$G$101" table:base-cell-address="II_TRIMESTRE_2026.$A$1"/>
        <table:named-range table:name="____att99" table:cell-range-address="'file:///A:/roberto/BELLINZONI/nuova%20BELLINZONI2002.xls'#Attivo.$F$3:Attivo.$Q$101" table:base-cell-address="II_TRIMESTRE_2026.$A$1"/>
        <table:named-range table:name="____ECO99" table:cell-range-address="'file:///A:/roberto/BELLINZONI/nuova%20BELLINZONI2002.xls'#Conto_Economico.$F$8:Conto_Economico.$M$127" table:base-cell-address="II_TRIMESTRE_2026.$A$1"/>
        <table:named-range table:name="___att97" table:cell-range-address="'file:///A:/roberto/BELLINZONI/nuova%20BELLINZONI2002.xls'#Attivo.$B$3:Attivo.$G$101" table:base-cell-address="II_TRIMESTRE_2026.$A$1"/>
        <table:named-range table:name="___att99" table:cell-range-address="'file:///A:/roberto/BELLINZONI/nuova%20BELLINZONI2002.xls'#Attivo.$F$3:Attivo.$Q$101" table:base-cell-address="II_TRIMESTRE_2026.$A$1"/>
        <table:named-range table:name="___ECO99" table:cell-range-address="'file:///A:/roberto/BELLINZONI/nuova%20BELLINZONI2002.xls'#Conto_Economico.$F$8:Conto_Economico.$M$127" table:base-cell-address="II_TRIMESTRE_2026.$A$1"/>
        <table:named-range table:name="__att97" table:cell-range-address="'file:///A:/roberto/BELLINZONI/nuova%20BELLINZONI2002.xls'#Attivo.$B$3:Attivo.$G$101" table:base-cell-address="II_TRIMESTRE_2026.$A$1"/>
        <table:named-range table:name="__att99" table:cell-range-address="'file:///A:/roberto/BELLINZONI/nuova%20BELLINZONI2002.xls'#Attivo.$F$3:Attivo.$Q$101" table:base-cell-address="II_TRIMESTRE_2026.$A$1"/>
        <table:named-range table:name="__ECO99" table:cell-range-address="'file:///A:/roberto/BELLINZONI/nuova%20BELLINZONI2002.xls'#Conto_Economico.$F$8:Conto_Economico.$M$127" table:base-cell-address="II_TRIMESTRE_2026.$A$1"/>
        <table:named-range table:name="_att97" table:cell-range-address="'file:///A:/roberto/BELLINZONI/nuova%20BELLINZONI2002.xls'#Attivo.$B$3:Attivo.$G$101" table:base-cell-address="II_TRIMESTRE_2026.$A$1"/>
        <table:named-range table:name="_att99" table:cell-range-address="'file:///A:/roberto/BELLINZONI/nuova%20BELLINZONI2002.xls'#Attivo.$F$3:Attivo.$Q$101" table:base-cell-address="II_TRIMESTRE_2026.$A$1"/>
        <table:named-range table:name="_ECO99" table:cell-range-address="'file:///A:/roberto/BELLINZONI/nuova%20BELLINZONI2002.xls'#Conto_Economico.$F$8:Conto_Economico.$M$127" table:base-cell-address="II_TRIMESTRE_2026.$A$1"/>
        <table:named-expression table:name="Acquisto_Servizi" table:expression="of:=OFFSET([.#REF!];1;0;COUNTA([.#REF!])-1;43)" table:base-cell-address="II_TRIMESTRE_2026.$A$1"/>
        <table:named-expression table:name="af_2011" table:expression="of:=[.#REF!]" table:base-cell-address="II_TRIMESTRE_2026.$A$1"/>
        <table:named-expression table:name="af_2012" table:expression="of:=[.#REF!]" table:base-cell-address="II_TRIMESTRE_2026.$A$1"/>
        <table:named-expression table:name="af_2013" table:expression="of:=[.#REF!]" table:base-cell-address="II_TRIMESTRE_2026.$A$1"/>
        <table:named-expression table:name="af_2014" table:expression="of:=[.#REF!]" table:base-cell-address="II_TRIMESTRE_2026.$A$1"/>
        <table:named-expression table:name="af_2015" table:expression="of:=[.#REF!]" table:base-cell-address="II_TRIMESTRE_2026.$A$1"/>
        <table:named-expression table:name="af_2016" table:expression="of:=[.#REF!]" table:base-cell-address="II_TRIMESTRE_2026.$A$1"/>
        <table:named-expression table:name="af_2017" table:expression="of:=[.#REF!]" table:base-cell-address="II_TRIMESTRE_2026.$A$1"/>
        <table:named-expression table:name="ALTRO_2018" table:expression="of:=OFFSET([.#REF!];0;0;COUNTA([.#REF!])-1;1)" table:base-cell-address="II_TRIMESTRE_2026.$A$1"/>
        <table:named-expression table:name="ALTRO_2019" table:expression="of:=OFFSET([.#REF!];0;0;COUNTA([.#REF!])-1;1)" table:base-cell-address="II_TRIMESTRE_2026.$A$1"/>
        <table:named-expression table:name="Ambiti_Tariffari_Comuni" table:expression="of:=OFFSET([.#REF!];1;0;COUNTA([.#REF!])-1;4)" table:base-cell-address="II_TRIMESTRE_2026.$A$1"/>
        <table:named-expression table:name="Ambiti_Tariffari_Ricavi" table:expression="of:=OFFSET([.#REF!];1;0;COUNTA([.#REF!]);3)" table:base-cell-address="II_TRIMESTRE_2026.$A$1"/>
        <table:named-expression table:name="AmbitiTariffariElenco" table:expression="of:=OFFSET([.#REF!];1;0;COUNTA([.#REF!])-1;6)" table:base-cell-address="II_TRIMESTRE_2026.$A$1"/>
        <table:named-expression table:name="anni_new" table:expression="of:=[.#REF!]" table:base-cell-address="II_TRIMESTRE_2026.$A$1"/>
        <table:named-expression table:name="anni_old" table:expression="of:=[.#REF!]" table:base-cell-address="II_TRIMESTRE_2026.$A$1"/>
        <table:named-expression table:name="AREA" table:expression="of:=&quot;$#RIF!.$C$8:$G$18&quot;" table:base-cell-address="II_TRIMESTRE_2026.$A$1"/>
        <table:named-expression table:name="ATO_tutte" table:expression="of:=[.#REF!]" table:base-cell-address="II_TRIMESTRE_2026.$A$1"/>
        <table:named-expression table:name="ATotProgAvereEconomico" table:expression="of:=&quot;$#RIF!.$O$7&quot;" table:base-cell-address="II_TRIMESTRE_2026.$A$1"/>
        <table:named-expression table:name="ATotProgAverePatrimoniale" table:expression="of:=&quot;$#RIF!.$O$3&quot;" table:base-cell-address="II_TRIMESTRE_2026.$A$1"/>
        <table:named-expression table:name="ATotProgDareEconomico" table:expression="of:=&quot;$#RIF!.$N$7&quot;" table:base-cell-address="II_TRIMESTRE_2026.$A$1"/>
        <table:named-expression table:name="ATotProgDarePatrimoniale" table:expression="of:=&quot;$#RIF!.$N$3&quot;" table:base-cell-address="II_TRIMESTRE_2026.$A$1"/>
        <table:named-expression table:name="ATotSaldoAvereEconomico" table:expression="of:=&quot;$#RIF!.$O$#RIF!&quot;" table:base-cell-address="II_TRIMESTRE_2026.$A$1"/>
        <table:named-expression table:name="ATotSaldoAverePatrimoniale" table:expression="of:=&quot;$#RIF!.$O$4&quot;" table:base-cell-address="II_TRIMESTRE_2026.$A$1"/>
        <table:named-expression table:name="ATotSaldoDareEconomico" table:expression="of:=&quot;$#RIF!.$N$#RIF!&quot;" table:base-cell-address="II_TRIMESTRE_2026.$A$1"/>
        <table:named-expression table:name="ATotSaldoDarePatrimoniale" table:expression="of:=&quot;$#RIF!.$N$4&quot;" table:base-cell-address="II_TRIMESTRE_2026.$A$1"/>
        <table:named-expression table:name="cap" table:expression="of:=[.#REF!]" table:base-cell-address="II_TRIMESTRE_2026.$A$1"/>
        <table:named-expression table:name="Cat_Immobilizzazione" table:expression="of:=[.#REF!]" table:base-cell-address="II_TRIMESTRE_2026.$A$1"/>
        <table:named-expression table:name="categ_new" table:expression="of:=[.#REF!]" table:base-cell-address="II_TRIMESTRE_2026.$A$1"/>
        <table:named-expression table:name="categ_old" table:expression="of:=[.#REF!]" table:base-cell-address="II_TRIMESTRE_2026.$A$1"/>
        <table:named-expression table:name="CategorieCespiti" table:expression="of:=[.#REF!]" table:base-cell-address="II_TRIMESTRE_2026.$A$1"/>
        <table:named-range table:name="Cdeb" table:cell-range-address="'file://10.100.12.16/Amministrazione/Users/danesi.letizia/AppData/Local/Temp/Temp1_A_SimulatoreMTT_4.zip/A_SimulatoreMTT_4.xls'#Grad.$E$49" table:base-cell-address="II_TRIMESTRE_2026.$A$1"/>
        <table:named-range table:name="cdebs" table:cell-range-address="'file://10.100.12.16/Amministrazione/Users/danesi.letizia/AppData/Local/Temp/Temp1_A_SimulatoreMTT_4.zip/A_SimulatoreMTT_4.xls'#Grad.$F$49" table:base-cell-address="II_TRIMESTRE_2026.$A$1"/>
        <table:named-expression table:name="Codice_Aeeg" table:expression="of:=[.#REF!]" table:base-cell-address="II_TRIMESTRE_2026.$A$1"/>
        <table:named-range table:name="Coeff" table:cell-range-address="'file://10.100.12.16/Amministrazione/Users/danesi.letizia/AppData/Local/Temp/Temp1_A_SimulatoreMTT_4.zip/A_SimulatoreMTT_4.xls'#Grad.$E$26" table:base-cell-address="II_TRIMESTRE_2026.$A$1"/>
        <table:named-range table:name="coeffs" table:cell-range-address="'file://10.100.12.16/Amministrazione/Users/danesi.letizia/AppData/Local/Temp/Temp1_A_SimulatoreMTT_4.zip/A_SimulatoreMTT_4.xls'#Grad.$F$26" table:base-cell-address="II_TRIMESTRE_2026.$A$1"/>
        <table:named-expression table:name="Comuni_ATO_elenco" table:expression="of:=OFFSET([.#REF!];0;0;COUNTA([.#REF!])-1;1)" table:base-cell-address="II_TRIMESTRE_2026.$A$1"/>
        <table:named-expression table:name="Conferma_Investimenti_2013" table:expression="of:=OFFSET([.#REF!];1;0;COUNTA([.#REF!]);50)" table:base-cell-address="II_TRIMESTRE_2026.$A$1"/>
        <table:named-expression table:name="Conferma_Investimenti_2015" table:expression="of:=OFFSET([.#REF!];0;0;COUNTA([.#REF!])-2;50)" table:base-cell-address="II_TRIMESTRE_2026.$A$1"/>
        <table:named-expression table:name="Contributi_2016" table:expression="of:=OFFSET(['file://10.100.12.16/Tecnico/05%20Progettazione/Budget%202018%20Bozza/monitoraggio%20investimenti/PDI%202020.xlsx'#'PdI-cronoprogramma_investimenti'.$U$5];0;0;COUNTA(['file://10.100.12.16/Tecnico/05%20Progettazione/Budget%202018%20Bozza/monitoraggio%20investimenti/PDI%202020.xlsx'#'PdI-cronoprogramma_investimenti'.#REF!])-1;1)" table:base-cell-address="II_TRIMESTRE_2026.$A$1"/>
        <table:named-expression table:name="Contributi_2017" table:expression="of:=OFFSET(['file://10.100.12.16/Tecnico/05%20Progettazione/Budget%202018%20Bozza/monitoraggio%20investimenti/PDI%202020.xlsx'#'PdI-cronoprogramma_investimenti'.$AA$5];0;0;COUNTA(['file://10.100.12.16/Tecnico/05%20Progettazione/Budget%202018%20Bozza/monitoraggio%20investimenti/PDI%202020.xlsx'#'PdI-cronoprogramma_investimenti'.#REF!])-1;1)" table:base-cell-address="II_TRIMESTRE_2026.$A$1"/>
        <table:named-expression table:name="Contributi_2018" table:expression="of:=OFFSET(['file://10.100.12.16/Tecnico/05%20Progettazione/Budget%202018%20Bozza/monitoraggio%20investimenti/PDI%202020.xlsx'#'PdI-cronoprogramma_investimenti'.$AH$5];0;0;COUNTA(['file://10.100.12.16/Tecnico/05%20Progettazione/Budget%202018%20Bozza/monitoraggio%20investimenti/PDI%202020.xlsx'#'PdI-cronoprogramma_investimenti'.#REF!])-1;1)" table:base-cell-address="II_TRIMESTRE_2026.$A$1"/>
        <table:named-expression table:name="Contributi_2019" table:expression="of:=OFFSET(['file://10.100.12.16/Tecnico/05%20Progettazione/Budget%202018%20Bozza/monitoraggio%20investimenti/PDI%202020.xlsx'#'PdI-cronoprogramma_investimenti'.$AU$5];0;0;COUNTA(['file://10.100.12.16/Tecnico/05%20Progettazione/Budget%202018%20Bozza/monitoraggio%20investimenti/PDI%202020.xlsx'#'PdI-cronoprogramma_investimenti'.#REF!])-1;1)" table:base-cell-address="II_TRIMESTRE_2026.$A$1"/>
        <table:named-expression table:name="Corrispettivi_Proprietari" table:expression="of:=OFFSET([.#REF!];1;0;COUNTA([.#REF!])-1;22)" table:base-cell-address="II_TRIMESTRE_2026.$A$1"/>
        <table:named-range table:name="Cp" table:cell-range-address="'file://10.100.12.16/Amministrazione/Users/danesi.letizia/AppData/Local/Temp/Temp1_A_SimulatoreMTT_4.zip/A_SimulatoreMTT_4.xls'#Grad.$E$31" table:base-cell-address="II_TRIMESTRE_2026.$A$1"/>
        <table:named-range table:name="Cps" table:cell-range-address="'file://10.100.12.16/Amministrazione/Users/danesi.letizia/AppData/Local/Temp/Temp1_A_SimulatoreMTT_4.zip/A_SimulatoreMTT_4.xls'#Grad.$F$31" table:base-cell-address="II_TRIMESTRE_2026.$A$1"/>
        <table:named-expression table:name="Criteria" table:expression="of:=['file://10.100.12.16/Amministrazione/Bellini01/docword/Documenti/BILANCI/Bilancio%202001/BILANCI/Bilanci%20Trimestrali/B.M.%20Giugno%2099/Cartel2.xls'#RATEI_PERSONALE.#REF!]" table:base-cell-address="II_TRIMESTRE_2026.$A$1"/>
        <table:named-expression table:name="crono_gestionale" table:expression="of:=OFFSET([.#REF!];0;0;COUNTA([.#REF!])-1;37)" table:base-cell-address="II_TRIMESTRE_2026.$A$1"/>
        <table:named-expression table:name="crono_inv_check" table:expression="of:=['file://10.100.12.16/Tecnico/05%20Progettazione/Budget%202018%20Bozza/monitoraggio%20investimenti/PDI%202020.xlsx'#'PdI-cronoprogramma_investimenti'.#REF!]" table:base-cell-address="II_TRIMESTRE_2026.$A$1"/>
        <table:named-expression table:name="crono_investimenti" table:expression="of:=OFFSET(['file://10.100.12.16/Tecnico/05%20Progettazione/Budget%202018%20Bozza/monitoraggio%20investimenti/PDI%202020.xlsx'#'PdI-cronoprogramma_investimenti'.$A$5];0;0;COUNTA(['file://10.100.12.16/Tecnico/05%20Progettazione/Budget%202018%20Bozza/monitoraggio%20investimenti/PDI%202020.xlsx'#'PdI-cronoprogramma_investimenti'.#REF!])-1;64)" table:base-cell-address="II_TRIMESTRE_2026.$A$1"/>
        <table:named-expression table:name="csDesignMode" table:expression="of:=1" table:base-cell-address="II_TRIMESTRE_2026.$A$1"/>
        <table:named-range table:name="Ctt" table:cell-range-address="'file://10.100.12.16/Amministrazione/Users/danesi.letizia/AppData/Local/Temp/Temp1_A_SimulatoreMTT_4.zip/A_SimulatoreMTT_4.xls'#Grad.$E$32" table:base-cell-address="II_TRIMESTRE_2026.$A$1"/>
        <table:named-range table:name="ctts" table:cell-range-address="'file://10.100.12.16/Amministrazione/Users/danesi.letizia/AppData/Local/Temp/Temp1_A_SimulatoreMTT_4.zip/A_SimulatoreMTT_4.xls'#Grad.$F$32" table:base-cell-address="II_TRIMESTRE_2026.$A$1"/>
        <table:named-expression table:name="Database" table:expression="of:=[.#REF!]" table:base-cell-address="II_TRIMESTRE_2026.$A$1"/>
        <table:named-expression table:name="DescUtileEsercizio" table:expression="of:=&quot;$#RIF!.$M$5&quot;" table:base-cell-address="II_TRIMESTRE_2026.$A$1"/>
        <table:named-expression table:name="Dismissioni" table:expression="of:=OFFSET([.#REF!];1;0;COUNTA([.#REF!])-2;25)" table:base-cell-address="II_TRIMESTRE_2026.$A$1"/>
        <table:named-range table:name="ECO97A" table:cell-range-address="'file:///A:/roberto/BELLINZONI/nuova%20BELLINZONI2002.xls'#Conto_Economico.$B$7:Conto_Economico.$G$91" table:base-cell-address="II_TRIMESTRE_2026.$A$1"/>
        <table:named-range table:name="ECO97B" table:cell-range-address="'file:///A:/roberto/BELLINZONI/nuova%20BELLINZONI2002.xls'#Conto_Economico.$B$91:Conto_Economico.$G$127" table:base-cell-address="II_TRIMESTRE_2026.$A$1"/>
        <table:named-expression table:name="Elenco_Proprietari" table:expression="of:=OFFSET([.#REF!];1;0;COUNTA([.#REF!])-1;17)" table:base-cell-address="II_TRIMESTRE_2026.$A$1"/>
        <table:named-expression table:name="Entrata_2016" table:expression="of:=OFFSET(['file://10.100.12.16/Tecnico/05%20Progettazione/Budget%202018%20Bozza/monitoraggio%20investimenti/PDI%202020.xlsx'#'PdI-cronoprogramma_investimenti'.$T$5];0;0;COUNTA(['file://10.100.12.16/Tecnico/05%20Progettazione/Budget%202018%20Bozza/monitoraggio%20investimenti/PDI%202020.xlsx'#'PdI-cronoprogramma_investimenti'.#REF!])-1;1)" table:base-cell-address="II_TRIMESTRE_2026.$A$1"/>
        <table:named-expression table:name="Entrata_2017" table:expression="of:=OFFSET(['file://10.100.12.16/Tecnico/05%20Progettazione/Budget%202018%20Bozza/monitoraggio%20investimenti/PDI%202020.xlsx'#'PdI-cronoprogramma_investimenti'.$Z$5];0;0;COUNTA(['file://10.100.12.16/Tecnico/05%20Progettazione/Budget%202018%20Bozza/monitoraggio%20investimenti/PDI%202020.xlsx'#'PdI-cronoprogramma_investimenti'.#REF!])-1;1)" table:base-cell-address="II_TRIMESTRE_2026.$A$1"/>
        <table:named-expression table:name="Entrata_2018" table:expression="of:=OFFSET(['file://10.100.12.16/Tecnico/05%20Progettazione/Budget%202018%20Bozza/monitoraggio%20investimenti/PDI%202020.xlsx'#'PdI-cronoprogramma_investimenti'.$AG$5];0;0;COUNTA(['file://10.100.12.16/Tecnico/05%20Progettazione/Budget%202018%20Bozza/monitoraggio%20investimenti/PDI%202020.xlsx'#'PdI-cronoprogramma_investimenti'.#REF!])-1;1)" table:base-cell-address="II_TRIMESTRE_2026.$A$1"/>
        <table:named-expression table:name="Entrata_2019" table:expression="of:=OFFSET(['file://10.100.12.16/Tecnico/05%20Progettazione/Budget%202018%20Bozza/monitoraggio%20investimenti/PDI%202020.xlsx'#'PdI-cronoprogramma_investimenti'.$AT$5];0;0;COUNTA(['file://10.100.12.16/Tecnico/05%20Progettazione/Budget%202018%20Bozza/monitoraggio%20investimenti/PDI%202020.xlsx'#'PdI-cronoprogramma_investimenti'.#REF!])-1;1)" table:base-cell-address="II_TRIMESTRE_2026.$A$1"/>
        <table:named-expression table:name="ENV_2018" table:expression="of:=OFFSET([.#REF!];0;0;COUNTA([.#REF!])-1;1)" table:base-cell-address="II_TRIMESTRE_2026.$A$1"/>
        <table:named-expression table:name="ENV_2019" table:expression="of:=OFFSET([.#REF!];0;0;COUNTA([.#REF!])-1;1)" table:base-cell-address="II_TRIMESTRE_2026.$A$1"/>
        <table:named-expression table:name="ERCal_2018" table:expression="of:=OFFSET([.#REF!];0;0;COUNTA([.#REF!])-1;1)" table:base-cell-address="II_TRIMESTRE_2026.$A$1"/>
        <table:named-expression table:name="ERCal_2019" table:expression="of:=OFFSET([.#REF!];0;0;COUNTA([.#REF!])-1;1)" table:base-cell-address="II_TRIMESTRE_2026.$A$1"/>
        <table:named-expression table:name="ERCend_2018" table:expression="of:=OFFSET([.#REF!];0;0;COUNTA([.#REF!])-1;1)" table:base-cell-address="II_TRIMESTRE_2026.$A$1"/>
        <table:named-expression table:name="ERCend_2019" table:expression="of:=OFFSET([.#REF!];0;0;COUNTA([.#REF!])-1;1)" table:base-cell-address="II_TRIMESTRE_2026.$A$1"/>
        <table:named-expression table:name="Excel_BuiltIn_Database" table:expression="of:=&quot;$#RIF!.$B$1:$I$48&quot;" table:base-cell-address="II_TRIMESTRE_2026.$A$1"/>
        <table:named-range table:name="FLOW97" table:cell-range-address="'file:///A:/roberto/BELLINZONI/nuova%20BELLINZONI2002.xls'#Cash_Flow.$C$3:Cash_Flow.$L$41" table:base-cell-address="II_TRIMESTRE_2026.$A$1"/>
        <table:named-range table:name="FLOW99" table:cell-range-address="'file:///A:/roberto/BELLINZONI/nuova%20BELLINZONI2002.xls'#Cash_Flow.$O$3:Cash_Flow.$AC$41" table:base-cell-address="II_TRIMESTRE_2026.$A$1"/>
        <table:named-expression table:name="Foglio0" table:expression="of:=[.#REF!]" table:base-cell-address="II_TRIMESTRE_2026.$A$1"/>
        <table:named-expression table:name="Gestioni_Aggregate_Ricavi" table:expression="of:=OFFSET([.#REF!];1;0;COUNTA([.#REF!]);17)" table:base-cell-address="II_TRIMESTRE_2026.$A$1"/>
        <table:named-expression table:name="gestore_incorporato" table:expression="of:=OFFSET([.#REF!];1;0;COUNTA([.#REF!])-1;17)" table:base-cell-address="II_TRIMESTRE_2026.$A$1"/>
        <table:named-expression table:name="gestore_proprietario" table:expression="of:=[.#REF!]" table:base-cell-address="II_TRIMESTRE_2026.$A$1"/>
        <table:named-expression table:name="iAF" table:expression="of:=[.#REF!]" table:base-cell-address="II_TRIMESTRE_2026.$A$1"/>
        <table:named-expression table:name="ID_ATO" table:expression="of:=[.#REF!]" table:base-cell-address="II_TRIMESTRE_2026.$A$1"/>
        <table:named-expression table:name="id_cat_ces" table:expression="of:=[.#REF!]" table:base-cell-address="II_TRIMESTRE_2026.$A$1"/>
        <table:named-expression table:name="id_cat_imm" table:expression="of:=[.#REF!]" table:base-cell-address="II_TRIMESTRE_2026.$A$1"/>
        <table:named-expression table:name="idato" table:expression="of:=[.#REF!]" table:base-cell-address="II_TRIMESTRE_2026.$A$1"/>
        <table:named-expression table:name="idgestore" table:expression="of:=[.#REF!]" table:base-cell-address="II_TRIMESTRE_2026.$A$1"/>
        <table:named-expression table:name="ifl" table:expression="of:=[.#REF!]" table:base-cell-address="II_TRIMESTRE_2026.$A$1"/>
        <table:named-expression table:name="incid" table:expression="of:=[.#REF!]" table:base-cell-address="II_TRIMESTRE_2026.$A$1"/>
        <table:named-expression table:name="Info_Soggetti_Aggregati" table:expression="of:=OFFSET([.#REF!];1;0;COUNTA([.#REF!]);50)" table:base-cell-address="II_TRIMESTRE_2026.$A$1"/>
        <table:named-expression table:name="InitCalcContoEconomico" table:expression="of:=&quot;$#RIF!.$BO$1&quot;" table:base-cell-address="II_TRIMESTRE_2026.$A$1"/>
        <table:named-expression table:name="InitCalcPatrimoniale" table:expression="of:=&quot;$#RIF!.$AL$1&quot;" table:base-cell-address="II_TRIMESTRE_2026.$A$1"/>
        <table:named-expression table:name="InitElencoConti" table:expression="of:=&quot;$#RIF!.$A$2&quot;" table:base-cell-address="II_TRIMESTRE_2026.$A$1"/>
        <table:named-expression table:name="integr" table:expression="of:=[.#REF!]" table:base-cell-address="II_TRIMESTRE_2026.$A$1"/>
        <table:named-expression table:name="Interventi_condanne" table:expression="of:=OFFSET(['file://10.100.12.16/Tecnico/05%20Progettazione/Budget%202018%20Bozza/monitoraggio%20investimenti/PDI%202020.xlsx'#'PdI-cronoprogramma_investimenti'.$BG$5];0;0;COUNTA(['file://10.100.12.16/Tecnico/05%20Progettazione/Budget%202018%20Bozza/monitoraggio%20investimenti/PDI%202020.xlsx'#'PdI-cronoprogramma_investimenti'.#REF!])-1;1)" table:base-cell-address="II_TRIMESTRE_2026.$A$1"/>
        <table:named-expression table:name="Investimenti_2015" table:expression="of:=OFFSET([.#REF!];1;0;COUNTA([.#REF!])-1;50)" table:base-cell-address="II_TRIMESTRE_2026.$A$1"/>
        <table:named-expression table:name="kschema" table:expression="of:=[.#REF!]" table:base-cell-address="II_TRIMESTRE_2026.$A$1"/>
        <table:named-expression table:name="LIC_2016" table:expression="of:=OFFSET(['file://10.100.12.16/Tecnico/05%20Progettazione/Budget%202018%20Bozza/monitoraggio%20investimenti/PDI%202020.xlsx'#'PdI-cronoprogramma_investimenti'.$S$5];0;0;COUNTA(['file://10.100.12.16/Tecnico/05%20Progettazione/Budget%202018%20Bozza/monitoraggio%20investimenti/PDI%202020.xlsx'#'PdI-cronoprogramma_investimenti'.#REF!])-1;1)" table:base-cell-address="II_TRIMESTRE_2026.$A$1"/>
        <table:named-expression table:name="LIC_2017" table:expression="of:=OFFSET(['file://10.100.12.16/Tecnico/05%20Progettazione/Budget%202018%20Bozza/monitoraggio%20investimenti/PDI%202020.xlsx'#'PdI-cronoprogramma_investimenti'.$Y$5];0;0;COUNTA(['file://10.100.12.16/Tecnico/05%20Progettazione/Budget%202018%20Bozza/monitoraggio%20investimenti/PDI%202020.xlsx'#'PdI-cronoprogramma_investimenti'.#REF!])-1;1)" table:base-cell-address="II_TRIMESTRE_2026.$A$1"/>
        <table:named-expression table:name="LIC_2018" table:expression="of:=OFFSET(['file://10.100.12.16/Tecnico/05%20Progettazione/Budget%202018%20Bozza/monitoraggio%20investimenti/PDI%202020.xlsx'#'PdI-cronoprogramma_investimenti'.$AF$5];0;0;COUNTA(['file://10.100.12.16/Tecnico/05%20Progettazione/Budget%202018%20Bozza/monitoraggio%20investimenti/PDI%202020.xlsx'#'PdI-cronoprogramma_investimenti'.#REF!])-1;1)" table:base-cell-address="II_TRIMESTRE_2026.$A$1"/>
        <table:named-expression table:name="LIC_2019" table:expression="of:=OFFSET(['file://10.100.12.16/Tecnico/05%20Progettazione/Budget%202018%20Bozza/monitoraggio%20investimenti/PDI%202020.xlsx'#'PdI-cronoprogramma_investimenti'.$AS$5];0;0;COUNTA(['file://10.100.12.16/Tecnico/05%20Progettazione/Budget%202018%20Bozza/monitoraggio%20investimenti/PDI%202020.xlsx'#'PdI-cronoprogramma_investimenti'.#REF!])-1;1)" table:base-cell-address="II_TRIMESTRE_2026.$A$1"/>
        <table:named-expression table:name="MaxRigheContoEconomico" table:expression="of:=&quot;$#RIF!.$BN$1&quot;" table:base-cell-address="II_TRIMESTRE_2026.$A$1"/>
        <table:named-expression table:name="MaxRighePatrimoniale" table:expression="of:=&quot;$#RIF!.$AJ$1&quot;" table:base-cell-address="II_TRIMESTRE_2026.$A$1"/>
        <table:named-expression table:name="mti_2" table:expression="of:=[.#REF!]" table:base-cell-address="II_TRIMESTRE_2026.$A$1"/>
        <table:named-expression table:name="Nuovi_Investimenti" table:expression="of:=OFFSET([.#REF!];1;0;COUNTA([.#REF!])-1;23)" table:base-cell-address="II_TRIMESTRE_2026.$A$1"/>
        <table:named-expression table:name="omega" table:expression="of:=[.#REF!]" table:base-cell-address="II_TRIMESTRE_2026.$A$1"/>
        <table:named-range table:name="Op" table:cell-range-address="'file://10.100.12.16/Amministrazione/Users/danesi.letizia/AppData/Local/Temp/Temp1_A_SimulatoreMTT_4.zip/A_SimulatoreMTT_4.xls'#Grad.$E$25" table:base-cell-address="II_TRIMESTRE_2026.$A$1"/>
        <table:named-expression table:name="Opexal_2018" table:expression="of:=OFFSET([.#REF!];0;0;COUNTA([.#REF!])-1;1)" table:base-cell-address="II_TRIMESTRE_2026.$A$1"/>
        <table:named-expression table:name="Opexal_2019" table:expression="of:=OFFSET([.#REF!];0;0;COUNTA([.#REF!])-1;1)" table:base-cell-address="II_TRIMESTRE_2026.$A$1"/>
        <table:named-expression table:name="Opexend_2018" table:expression="of:=OFFSET([.#REF!];0;0;COUNTA([.#REF!])-1;1)" table:base-cell-address="II_TRIMESTRE_2026.$A$1"/>
        <table:named-expression table:name="Opexend_2019" table:expression="of:=OFFSET([.#REF!];0;0;COUNTA([.#REF!])-1;1)" table:base-cell-address="II_TRIMESTRE_2026.$A$1"/>
        <table:named-expression table:name="Opexqt_2018" table:expression="of:=OFFSET([.#REF!];0;0;COUNTA([.#REF!])-1;1)" table:base-cell-address="II_TRIMESTRE_2026.$A$1"/>
        <table:named-expression table:name="Opexqt_2019" table:expression="of:=OFFSET([.#REF!];0;0;COUNTA([.#REF!])-1;1)" table:base-cell-address="II_TRIMESTRE_2026.$A$1"/>
        <table:named-expression table:name="OPM" table:expression="of:=[.#REF!]" table:base-cell-address="II_TRIMESTRE_2026.$A$1"/>
        <table:named-expression table:name="OPMi" table:expression="of:=[.#REF!]" table:base-cell-address="II_TRIMESTRE_2026.$A$1"/>
        <table:named-range table:name="ops" table:cell-range-address="'file://10.100.12.16/Amministrazione/Users/danesi.letizia/AppData/Local/Temp/Temp1_A_SimulatoreMTT_4.zip/A_SimulatoreMTT_4.xls'#Grad.$F$25" table:base-cell-address="II_TRIMESTRE_2026.$A$1"/>
        <table:named-range table:name="pass97" table:cell-range-address="'file:///A:/roberto/BELLINZONI/nuova%20BELLINZONI2002.xls'#Passivo.$B$3:Passivo.$G$75" table:base-cell-address="II_TRIMESTRE_2026.$A$1"/>
        <table:named-range table:name="pass99" table:cell-range-address="'file:///A:/roberto/BELLINZONI/nuova%20BELLINZONI2002.xls'#Passivo.$F$3:Passivo.$Q$75" table:base-cell-address="II_TRIMESTRE_2026.$A$1"/>
        <table:named-expression table:name="Piano_2018" table:expression="of:=OFFSET(['file://10.100.12.16/Tecnico/05%20Progettazione/Budget%202018%20Bozza/monitoraggio%20investimenti/PDI%202020.xlsx'#'PdI-cronoprogramma_investimenti'.$BP$5];0;0;COUNTA(['file://10.100.12.16/Tecnico/05%20Progettazione/Budget%202018%20Bozza/monitoraggio%20investimenti/PDI%202020.xlsx'#'PdI-cronoprogramma_investimenti'.#REF!])-1;1)" table:base-cell-address="II_TRIMESTRE_2026.$A$1"/>
        <table:named-expression table:name="Piano_2019" table:expression="of:=OFFSET(['file://10.100.12.16/Tecnico/05%20Progettazione/Budget%202018%20Bozza/monitoraggio%20investimenti/PDI%202020.xlsx'#'PdI-cronoprogramma_investimenti'.$BQ$5];0;0;COUNTA(['file://10.100.12.16/Tecnico/05%20Progettazione/Budget%202018%20Bozza/monitoraggio%20investimenti/PDI%202020.xlsx'#'PdI-cronoprogramma_investimenti'.#REF!])-1;1)" table:base-cell-address="II_TRIMESTRE_2026.$A$1"/>
        <table:named-expression table:name="Piano_acquedotti" table:expression="of:=OFFSET(['file://10.100.12.16/Tecnico/05%20Progettazione/Budget%202018%20Bozza/monitoraggio%20investimenti/PDI%202020.xlsx'#'PdI-cronoprogramma_investimenti'.$AE$5];0;0;COUNTA(['file://10.100.12.16/Tecnico/05%20Progettazione/Budget%202018%20Bozza/monitoraggio%20investimenti/PDI%202020.xlsx'#'PdI-cronoprogramma_investimenti'.#REF!])-1;1)" table:base-cell-address="II_TRIMESTRE_2026.$A$1"/>
        <table:named-expression table:name="Piano_post2019" table:expression="of:=OFFSET(['file://10.100.12.16/Tecnico/05%20Progettazione/Budget%202018%20Bozza/monitoraggio%20investimenti/PDI%202020.xlsx'#'PdI-cronoprogramma_investimenti'.$BR$5];0;0;COUNTA(['file://10.100.12.16/Tecnico/05%20Progettazione/Budget%202018%20Bozza/monitoraggio%20investimenti/PDI%202020.xlsx'#'PdI-cronoprogramma_investimenti'.#REF!])-1;1)" table:base-cell-address="II_TRIMESTRE_2026.$A$1"/>
        <table:named-expression table:name="popolazione_ato" table:expression="of:=[.#REF!]" table:base-cell-address="II_TRIMESTRE_2026.$A$1"/>
        <table:named-expression table:name="pre_af_2011" table:expression="of:=[.#REF!]" table:base-cell-address="II_TRIMESTRE_2026.$A$1"/>
        <table:named-expression table:name="pre_af_2012" table:expression="of:=[.#REF!]" table:base-cell-address="II_TRIMESTRE_2026.$A$1"/>
        <table:named-expression table:name="pre_af_2013" table:expression="of:=[.#REF!]" table:base-cell-address="II_TRIMESTRE_2026.$A$1"/>
        <table:named-expression table:name="pre_af_2014" table:expression="of:=[.#REF!]" table:base-cell-address="II_TRIMESTRE_2026.$A$1"/>
        <table:named-expression table:name="pre_af_2015" table:expression="of:=[.#REF!]" table:base-cell-address="II_TRIMESTRE_2026.$A$1"/>
        <table:named-expression table:name="pre_af_2016" table:expression="of:=[.#REF!]" table:base-cell-address="II_TRIMESTRE_2026.$A$1"/>
        <table:named-expression table:name="pre_af_2017" table:expression="of:=[.#REF!]" table:base-cell-address="II_TRIMESTRE_2026.$A$1"/>
        <table:named-expression table:name="PROVA" table:expression="of:=[.#REF!]" table:base-cell-address="II_TRIMESTRE_2026.$A$1"/>
        <table:named-expression table:name="prq" table:expression="of:=[.#REF!]" table:base-cell-address="II_TRIMESTRE_2026.$A$1"/>
        <table:named-expression table:name="Quad" table:expression="of:=[.#REF!]" table:base-cell-address="II_TRIMESTRE_2026.$A$1"/>
        <table:named-expression table:name="RAB_ante2015" table:expression="of:=OFFSET([.#REF!];0;0;COUNTA([.#REF!])-1;20)" table:base-cell-address="II_TRIMESTRE_2026.$A$1"/>
        <table:named-expression table:name="RAB_cespiti_ante2013" table:expression="of:=OFFSET([.#REF!];1;0;COUNTA([.#REF!]);50)" table:base-cell-address="II_TRIMESTRE_2026.$A$1"/>
        <table:named-expression table:name="RAB_cespiti_ante2015" table:expression="of:=OFFSET([.#REF!];1;0;COUNTA([.#REF!])-2;20)" table:base-cell-address="II_TRIMESTRE_2026.$A$1"/>
        <table:named-expression table:name="RAB_gestore" table:expression="of:=OFFSET([.#REF!];0;0;COUNTA([.#REF!]);15)" table:base-cell-address="II_TRIMESTRE_2026.$A$1"/>
        <table:named-expression table:name="RAB_PROPRIETARI" table:expression="of:=OFFSET([.#REF!];1;0;COUNTA([.#REF!]);54)" table:base-cell-address="II_TRIMESTRE_2026.$A$1"/>
        <table:named-expression table:name="ReplicaDescrizioni" table:expression="of:=&quot;$#RIF!.$A$2:$L$2&quot;" table:base-cell-address="II_TRIMESTRE_2026.$A$1"/>
        <table:named-expression table:name="RES_2018" table:expression="of:=OFFSET([.#REF!];0;0;COUNTA([.#REF!])-1;1)" table:base-cell-address="II_TRIMESTRE_2026.$A$1"/>
        <table:named-expression table:name="RES_2019" table:expression="of:=OFFSET([.#REF!];0;0;COUNTA([.#REF!])-1;1)" table:base-cell-address="II_TRIMESTRE_2026.$A$1"/>
        <table:named-expression table:name="rpi" table:expression="of:=[.#REF!]" table:base-cell-address="II_TRIMESTRE_2026.$A$1"/>
        <table:named-expression table:name="schema" table:expression="of:=MID($$Quad;8;99)" table:base-cell-address="II_TRIMESTRE_2026.$A$1"/>
        <table:named-expression table:name="schema_regolatorio" table:expression="of:=[.#REF!]" table:base-cell-address="II_TRIMESTRE_2026.$A$1"/>
        <table:named-expression table:name="servizi_idrici" table:expression="of:=[.#REF!]" table:base-cell-address="II_TRIMESTRE_2026.$A$1"/>
        <table:named-expression table:name="Servizio_Dettaglio" table:expression="of:=[.#REF!]" table:base-cell-address="II_TRIMESTRE_2026.$A$1"/>
        <table:named-expression table:name="si_no" table:expression="of:=[.#REF!]" table:base-cell-address="II_TRIMESTRE_2026.$A$1"/>
        <table:named-expression table:name="soggetti_aggr" table:expression="of:=OFFSET([.#REF!];0;0;COUNTA([.#REF!]);3)" table:base-cell-address="II_TRIMESTRE_2026.$A$1"/>
        <table:named-expression table:name="Soggetti_Elenco" table:expression="of:=OFFSET([.#REF!];1;0;COUNTA([.#REF!]);13)" table:base-cell-address="II_TRIMESTRE_2026.$A$1"/>
        <table:named-expression table:name="soggetto_j" table:expression="of:=OFFSET([.#REF!];0;0;COUNTA([.#REF!]);2)" table:base-cell-address="II_TRIMESTRE_2026.$A$1"/>
        <table:named-expression table:name="SOMMA1" table:expression="of:=&quot;$#RIF!.$E$18&quot;" table:base-cell-address="II_TRIMESTRE_2026.$A$1"/>
        <table:named-expression table:name="SOTTOAREA" table:expression="of:=&quot;$#RIF!.$E$9:$E$17&quot;" table:base-cell-address="II_TRIMESTRE_2026.$A$1"/>
        <table:named-range table:name="storiaeco" table:cell-range-address="'file:///A:/roberto/BELLINZONI/nuova%20BELLINZONI2002.xls'#Storia.$A$2:Storia.$D$43" table:base-cell-address="II_TRIMESTRE_2026.$A$1"/>
        <table:named-range table:name="storiasp" table:cell-range-address="'file:///A:/roberto/BELLINZONI/nuova%20BELLINZONI2002.xls'#Storia.$A$47:Storia.$D$98" table:base-cell-address="II_TRIMESTRE_2026.$A$1"/>
        <table:named-expression table:name="Storico_Ambiti_Tariffari_Comuni" table:expression="of:=OFFSET([.#REF!];1;0;COUNTA([.#REF!])-1;4)" table:base-cell-address="II_TRIMESTRE_2026.$A$1"/>
        <table:named-expression table:name="Storico_Ambiti_Tariffari_Ricavi" table:expression="of:=OFFSET([.#REF!];1;0;COUNTA([.#REF!])-1;18)" table:base-cell-address="II_TRIMESTRE_2026.$A$1"/>
        <table:named-expression table:name="Storico_AmbitiTariffariElenco" table:expression="of:=OFFSET([.#REF!];1;0;COUNTA([.#REF!])-1;6)" table:base-cell-address="II_TRIMESTRE_2026.$A$1"/>
        <table:named-expression table:name="tbElencoConti" table:expression="of:=&quot;$#RIF!.$A$2:$K$14&quot;" table:base-cell-address="II_TRIMESTRE_2026.$A$1"/>
        <table:named-expression table:name="ticsi_t_s" table:expression="of:=[.#REF!]" table:base-cell-address="II_TRIMESTRE_2026.$A$1"/>
        <table:named-expression table:name="ticsi_tipol" table:expression="of:=[.#REF!]" table:base-cell-address="II_TRIMESTRE_2026.$A$1"/>
        <table:named-expression table:name="tipo_affidamento" table:expression="of:=[.#REF!]" table:base-cell-address="II_TRIMESTRE_2026.$A$1"/>
        <table:named-expression table:name="Tipologia_Proprietario" table:expression="of:=[.#REF!]" table:base-cell-address="II_TRIMESTRE_2026.$A$1"/>
        <table:named-expression table:name="Tipologia_uso" table:expression="of:=[.#REF!]" table:base-cell-address="II_TRIMESTRE_2026.$A$1"/>
        <table:named-expression table:name="TotaliPerProgressivo" table:expression="of:=&quot;$#RIF!.$P$2:$AG$2&quot;" table:base-cell-address="II_TRIMESTRE_2026.$A$1"/>
        <table:named-expression table:name="Trasf_contr_2017" table:expression="of:=OFFSET(['file://10.100.12.16/Tecnico/05%20Progettazione/Budget%202018%20Bozza/monitoraggio%20investimenti/PDI%202020.xlsx'#'PdI-cronoprogramma_investimenti'.$BJ$5];0;0;COUNTA(['file://10.100.12.16/Tecnico/05%20Progettazione/Budget%202018%20Bozza/monitoraggio%20investimenti/PDI%202020.xlsx'#'PdI-cronoprogramma_investimenti'.#REF!])-1;1)" table:base-cell-address="II_TRIMESTRE_2026.$A$1"/>
        <table:named-expression table:name="Trasf_contr_2018" table:expression="of:=OFFSET(['file://10.100.12.16/Tecnico/05%20Progettazione/Budget%202018%20Bozza/monitoraggio%20investimenti/PDI%202020.xlsx'#'PdI-cronoprogramma_investimenti'.$BL$5];0;0;COUNTA(['file://10.100.12.16/Tecnico/05%20Progettazione/Budget%202018%20Bozza/monitoraggio%20investimenti/PDI%202020.xlsx'#'PdI-cronoprogramma_investimenti'.#REF!])-1;1)" table:base-cell-address="II_TRIMESTRE_2026.$A$1"/>
        <table:named-expression table:name="Trasf_contr_2019" table:expression="of:=OFFSET(['file://10.100.12.16/Tecnico/05%20Progettazione/Budget%202018%20Bozza/monitoraggio%20investimenti/PDI%202020.xlsx'#'PdI-cronoprogramma_investimenti'.$BN$5];0;0;COUNTA(['file://10.100.12.16/Tecnico/05%20Progettazione/Budget%202018%20Bozza/monitoraggio%20investimenti/PDI%202020.xlsx'#'PdI-cronoprogramma_investimenti'.#REF!])-1;1)" table:base-cell-address="II_TRIMESTRE_2026.$A$1"/>
        <table:named-expression table:name="Trasf_netti_2017" table:expression="of:=OFFSET(['file://10.100.12.16/Tecnico/05%20Progettazione/Budget%202018%20Bozza/monitoraggio%20investimenti/PDI%202020.xlsx'#'PdI-cronoprogramma_investimenti'.$BI$5];0;0;COUNTA(['file://10.100.12.16/Tecnico/05%20Progettazione/Budget%202018%20Bozza/monitoraggio%20investimenti/PDI%202020.xlsx'#'PdI-cronoprogramma_investimenti'.#REF!])-1;1)" table:base-cell-address="II_TRIMESTRE_2026.$A$1"/>
        <table:named-expression table:name="Trasf_netti_2018" table:expression="of:=OFFSET(['file://10.100.12.16/Tecnico/05%20Progettazione/Budget%202018%20Bozza/monitoraggio%20investimenti/PDI%202020.xlsx'#'PdI-cronoprogramma_investimenti'.$BK$5];0;0;COUNTA(['file://10.100.12.16/Tecnico/05%20Progettazione/Budget%202018%20Bozza/monitoraggio%20investimenti/PDI%202020.xlsx'#'PdI-cronoprogramma_investimenti'.#REF!])-1;1)" table:base-cell-address="II_TRIMESTRE_2026.$A$1"/>
        <table:named-expression table:name="Trasf_netti_2019" table:expression="of:=OFFSET(['file://10.100.12.16/Tecnico/05%20Progettazione/Budget%202018%20Bozza/monitoraggio%20investimenti/PDI%202020.xlsx'#'PdI-cronoprogramma_investimenti'.$BM$5];0;0;COUNTA(['file://10.100.12.16/Tecnico/05%20Progettazione/Budget%202018%20Bozza/monitoraggio%20investimenti/PDI%202020.xlsx'#'PdI-cronoprogramma_investimenti'.#REF!])-1;1)" table:base-cell-address="II_TRIMESTRE_2026.$A$1"/>
        <table:named-expression table:name="ttt" table:expression="of:=#N/A" table:base-cell-address="II_TRIMESTRE_2026.$A$1"/>
        <table:named-expression table:name="UtileEsercizioEconomico" table:expression="of:=&quot;$#RIF!.$N$#RIF!&quot;" table:base-cell-address="II_TRIMESTRE_2026.$A$1"/>
        <table:named-expression table:name="UtileEsercizioPatrimoniale" table:expression="of:=&quot;$#RIF!.$N$5&quot;" table:base-cell-address="II_TRIMESTRE_2026.$A$1"/>
        <table:named-expression table:name="ValoreAvereMastro" table:expression="of:=&quot;$#RIF!.$E$26&quot;" table:base-cell-address="II_TRIMESTRE_2026.$A$1"/>
        <table:named-expression table:name="ValoreDareMastro" table:expression="of:=&quot;$#RIF!.$D$25&quot;" table:base-cell-address="II_TRIMESTRE_2026.$A$1"/>
        <table:named-expression table:name="ValoreDareTipologia" table:expression="of:=&quot;$#RIF!.$D$6&quot;" table:base-cell-address="II_TRIMESTRE_2026.$A$1"/>
        <table:named-expression table:name="var" table:expression="of:=[.#REF!]" table:base-cell-address="II_TRIMESTRE_2026.$A$1"/>
        <table:named-expression table:name="Vendita_Servizi" table:expression="of:=OFFSET([.#REF!];1;0;COUNTA([.#REF!])-1;39)" table:base-cell-address="II_TRIMESTRE_2026.$A$1"/>
        <table:named-expression table:name="ViewGruppo" table:expression="of:=['file://10.100.12.16/Amministrazione/DAFC/Servizi%20Amministrativi/USFB/ALFA/societ%E0%20da%20incorporare%20x%20fusione/BILANCI%20DEFINITIVI%20ECOLOGICHE%202020/Arno/Bilancio%20Verifica%20pdc%202%20Livelli1.xls'#Modello.#REF!]" table:base-cell-address="II_TRIMESTRE_2026.$A$1"/>
        <table:named-expression table:name="ViewTipologiaContoEconomico" table:expression="of:=['file://10.100.12.16/Amministrazione/DAFC/Servizi%20Amministrativi/USFB/ALFA/societ%E0%20da%20incorporare%20x%20fusione/BILANCI%20DEFINITIVI%20ECOLOGICHE%202020/Arno/Bilancio%20Verifica%20pdc%202%20Livelli1.xls'#Modello.#REF!]" table:base-cell-address="II_TRIMESTRE_2026.$A$1"/>
        <table:named-expression table:name="ViewTipologiaPatrimoniale" table:expression="of:=&quot;$#RIF!.$B$2&quot;" table:base-cell-address="II_TRIMESTRE_2026.$A$1"/>
        <table:named-expression table:name="vite_mti" table:expression="of:=[.#REF!]" table:base-cell-address="II_TRIMESTRE_2026.$A$1"/>
        <table:named-expression table:name="vite_regolatorie" table:expression="of:=[.#REF!]" table:base-cell-address="II_TRIMESTRE_2026.$A$1"/>
        <table:named-expression table:name="ViteRegolatorieProp" table:expression="of:=[.#REF!]" table:base-cell-address="II_TRIMESTRE_2026.$A$1"/>
        <table:named-expression table:name="VRP" table:expression="of:=['file://10.100.12.16/Audit%20%26%20Compliance/5_TRASPARENZA/NUOVO%20SITO/15.%20PAGAMENTI/Dati%20pagamenti/PUBBLICATO/2026/Grad'#Grad.$E$37]" table:base-cell-address="II_TRIMESTRE_2026.$A$1"/>
        <table:named-expression table:name="vrps" table:expression="of:=['file://10.100.12.16/Audit%20%26%20Compliance/5_TRASPARENZA/NUOVO%20SITO/15.%20PAGAMENTI/Dati%20pagamenti/PUBBLICATO/2026/Grad'#Grad.$F$37]" table:base-cell-address="II_TRIMESTRE_2026.$A$1"/>
        <table:named-expression table:name="xschema" table:expression="of:=[.#REF!]" table:base-cell-address="II_TRIMESTRE_2026.$A$1"/>
        <table:named-expression table:name="z" table:expression="of:=['file://10.100.12.16/Audit%20%26%20Compliance/5_TRASPARENZA/NUOVO%20SITO/15.%20PAGAMENTI/Dati%20pagamenti/PUBBLICATO/2026/Grad'#Grad.$E$20]" table:base-cell-address="II_TRIMESTRE_2026.$A$1"/>
        <table:named-expression table:name="zs" table:expression="of:=['file://10.100.12.16/Audit%20%26%20Compliance/5_TRASPARENZA/NUOVO%20SITO/15.%20PAGAMENTI/Dati%20pagamenti/PUBBLICATO/2026/Grad'#Grad.$F$20]" table:base-cell-address="II_TRIMESTRE_2026.$A$1"/>
      </table:named-expressions>
      <table:database-ranges>
        <table:database-range table:target-range-address="II_TRIMESTRE_2026.E2:II_TRIMESTRE_2026.L267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_32_2" style:display-name="Normale 2 2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aniela Ugazio</meta:initial-creator>
    <dc:creator>Maria Angela Scivolo</dc:creator>
    <meta:creation-date>2026-07-24T09:13:14Z</meta:creation-date>
    <dc:date>2026-07-27T09:33:13Z</dc:date>
  </office:meta>
</office:document-meta>
</file>